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f4876b59da82d19b341f9321cc35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00_front:00_coverpage"/><text:bookmark-start text:name="__RefHeading___a._cover_page_1"/><text:bookmark-start text:name="a._cover_page"/>a. Cover Page<text:bookmark-end text:name="__RefHeading___a._cover_page_1"/><text:bookmark-end text:name="a._cover_page"/></text:h>
      <text:p text:style-name="Text_20_body"><text:a xlink:type="simple" xlink:href="https://www.omgwiki.org/CBDC/doku.php?id=cbdc:private:cbdc_omg:00_front:start" text:style-name="Internet_20_link" text:visited-style-name="Visited_20_Internet_20_Link"> return to Front Matter </text:a></text:p>
      <text:p text:style-name="Text_20_body"><draw:frame draw:style-name="mediacenter" draw:name="0" text:anchor-type="paragraph" draw:z-index="0" svg:width="10.583333333333cm" svg:height="10.583333333333cm"><draw:image xlink:href="/usr/local/wiki/CBDC/private/media/cbdc/private/cbdc_omg/00_front/screen_shot_2022-03-25_at_3.52.07_pm.png" xlink:type="simple" xlink:show="embed" xlink:actuate="onLoad"/></draw:frame></text:p>
      <text:p text:style-name="Text_20_body"><text:span text:style-name="Source_20_Text">
   &lt;center style="font-size:35px"&gt;
      &lt;b&gt;Object Management Group® (OMG®) Response to The US Federal Reserve's&lt;/b&gt;
   &lt;/center&gt;
   &lt;br&gt;
   &lt;center style="font-size:25px"&gt;
      &lt;i&gt;Money and Payments: The U.S. Dollar in the Age of Digital Transformation&lt;/i&gt;
   &lt;/center&gt;
 &lt;br&gt;
   &lt;center&gt;
     &lt;i&gt;Version 0.5&lt;/i&gt;
   &lt;/center&gt;
   &lt;center&gt;
     &lt;i&gt;20th May 2022&lt;/i&gt;
   &lt;/center&gt;
</text:span>
<draw:frame draw:style-name="mediacenter" draw:name="1" text:anchor-type="paragraph" draw:z-index="1" svg:width="7.9375cm" svg:height="8.1664663461538cm"><draw:image xlink:href="Pictures/a0f4876b59da82d19b341f9321cc35e3.png" xlink:type="simple" xlink:show="embed" xlink:actuate="onLoad"/></draw:frame>
<text:span text:style-name="Source_20_Text">

&lt;center style="font-size:12px"&gt;
    R. W. “Nick” Stavros&lt;br/&gt;
    Ian T. Stavros&lt;br/&gt;
    Char Wales
&lt;/center&gt;
&lt;center style="font-size:10px"&gt;
    &lt;b&gt;&lt;i&gt;Jackrabbit Consulting&lt;/i&gt;&lt;/b&gt;
&lt;/center&gt;
&lt;center style="font-size:12px"&gt;
    Steven MacLaird &lt;br/&gt;
    Terrance Milligan
&lt;/center&gt;
&lt;center style="font-size:10px"&gt;
    &lt;b&gt;&lt;i&gt;Object Management Group (OMG)&lt;/i&gt;&lt;/b&gt;
&lt;/center&gt;
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00_front:00_coverpage</dc:title>
  </office:meta>
</office:document-meta>
</file>