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omgwiki.org/CBDC/doku.php?id=cbdc:private:cbdc_omg:00_front:start" text:style-name="Internet_20_link" text:visited-style-name="Visited_20_Internet_20_Link"> return to Front Matter </text:a></text:p>
      <text:h text:style-name="Heading_20_1" text:outline-level="1"><text:bookmark text:name="cbdc:public:cbdc_omg:00_front:3_copyright"/><text:bookmark-start text:name="__RefHeading___e._intellectual_property_1"/><text:bookmark-start text:name="e._intellectual_property"/>e. Intellectual Property<text:bookmark-end text:name="__RefHeading___e._intellectual_property_1"/><text:bookmark-end text:name="e._intellectual_property"/></text:h>
      <text:h text:style-name="Heading_20_2" text:outline-level="2"><text:bookmark-start text:name="__RefHeading___copyright_2"/><text:bookmark-start text:name="copyright"/>1. Copyright<text:bookmark-end text:name="__RefHeading___copyright_2"/><text:bookmark-end text:name="copyright"/></text:h>
      <text:p text:style-name="Text_20_body"><text:a xlink:type="simple" xlink:href="https://www.omgwiki.org/CBDC/doku.php?id=cbdc:private:cbdc_omg:00_front:3_copyright" text:style-name="Internet_20_link" text:visited-style-name="Visited_20_Internet_20_Link"> Return to Top</text:a></text:p>
      <text:p text:style-name="Text_20_body">This site and its contents are Copyright Object Management Group, Inc., 9C Medway Road, PMB 274, Milford, MA 01757 USA. All rights reserved. Unless otherwise indicated, users may make a single copy of the contents, in whole or in part, of this website strictly for personal, non-commercial use. In the event that all or part of this site is downloaded for personal use, users shall maintain all proprietary notices, including copyright notices that appear on or in connection with that content. Other than creating a single copy of contents for personal use as described herein, users may not copy, reproduce, distribute, republish, download, display, post or transmit in any form or by any means, including but not limited to electronic, mechanical, photocopying, recording, or other means, any content found or linked to the OMG website without the prior express written permission of OMG. Any unauthorized use of any content contained on the OMG website may violate the copyright laws, trademark laws, laws relating to publicity and privacy, and other regulations and statutes in the U.S. and other countries.</text:p>
      <text:p text:style-name="Text_20_body">OMG respects the intellectual property rights of others. If you believe that your copyrighted work appears on our website in a way that constitutes copyright infringement, please send a written notice containing the following information:</text:p>
      <text:p text:style-name="Text_20_body">The location or URL of where on our website the material you believe is infringing can be found;Description of what is being infringed;Your contact information;A statement, by you, of your good faith belief that the material is infringing, and its use is not authorized;A statement, by you, made under the penalty of perjury, that the information you provided is accurate and that you are the copyright owner or are authorized to act on the copyright owner's behalf.Please send your notice to <text:a xlink:type="simple" xlink:href="mailto:copyright-manager@omg.org" text:style-name="Internet_20_link" text:visited-style-name="Visited_20_Internet_20_Link">copyright-manager@omg.org</text:a>.</text:p>
      <text:h text:style-name="Heading_20_2" text:outline-level="2"><text:bookmark-start text:name="__RefHeading___copyright_permission_3"/><text:bookmark-start text:name="copyright_permission"/>2. Copyright Permission<text:bookmark-end text:name="__RefHeading___copyright_permission_3"/><text:bookmark-end text:name="copyright_permission"/></text:h>
      <text:p text:style-name="Text_20_body"><text:a xlink:type="simple" xlink:href="https://www.omgwiki.org/CBDC/doku.php?id=cbdc:private:cbdc_omg:00_front:3_copyright" text:style-name="Internet_20_link" text:visited-style-name="Visited_20_Internet_20_Link"> Return to Top</text:a></text:p>
      <text:p text:style-name="Text_20_body">Copyright Permission</text:p>
      <text:p text:style-name="Text_20_body">Occasionally, a member or partner wishes to include informational segments from OMG documents into presentations or product-specific technical literature. Requests to do so must be submitted to <text:a xlink:type="simple" xlink:href="mailto:trademarks@omg.org" text:style-name="Internet_20_link" text:visited-style-name="Visited_20_Internet_20_Link">trademarks@omg.org</text:a>  in writing with an explanation of usage intent and must be approved in writing by the OMG. You will be required to credit the appropriate OMG document in your materials and provide notice of copyright ownership.</text:p>
      <text:p text:style-name="Text_20_body">OMG normally requires the use of entire chapters or segments from OMG specification and documentation. This is to ensure ease of identification and location of appropriate document numbers and between specification vers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0_front:3_copyright</dc:title>
  </office:meta>
</office:document-meta>
</file>