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ec589f93021c35c8df10e9be0361170.png"/>
  <manifest:file-entry manifest:media-type="image/png" manifest:full-path="Pictures/319a1d1c643a46aaa4edc1dcde4dc54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8B0000" fo:font-style="normal" fo:font-size="10.5pt" fo:font-family="Garamond" fo:border="0pt none"/>
    </style:style>
    <style:style style:name="PluginODTAutoStyle_Text_2" style:family="text">
      <style:text-properties fo:color="#006400" fo:font-style="normal" fo:font-size="10.5pt" fo:font-family="Garamond" fo:border="0pt none"/>
    </style:style>
    <style:style style:name="PluginODTAutoStyle_Text_3" style:family="text">
      <style:text-properties fo:color="#00008B" fo:font-style="normal" fo:font-size="10.5pt" fo:font-family="Garamond" fo:border="0pt none"/>
    </style:style>
    <style:style style:name="PluginODTAutoStyle_Text_4" style:family="text">
      <style:text-properties fo:color="#DAA52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15_common:08_currency_models:start"/><text:bookmark-start text:name="__RefHeading___currency_models_1"/><text:bookmark-start text:name="currency_models"/>4.2 Currency Models<text:bookmark-end text:name="__RefHeading___currency_models_1"/><text:bookmark-end text:name="currency_models"/></text:h>
      <table:table table:style-name="Table">
        <table:table-column/>
        <table:table-column/>
        <table:table-row>
          <table:table-cell office:value-type="string" table:style-name="tablecell">
            <text:p text:style-name="tablealignleft"> <text:a xlink:type="simple" xlink:href="https://www.omgwiki.org/CBDC/doku.php?id=cbdc:public:cbdc_omg:04_doc:15_common:start" text:style-name="Internet_20_link" text:visited-style-name="Visited_20_Internet_20_Link"> Return to Common Elements</text:a>  </text:p>
          </table:table-cell>
          <table:table-cell office:value-type="string" table:style-name="tablecell">
            <text:p text:style-name="tablealigncenter">  <text:span text:style-name="Source_20_Text">&lt;b&gt;
&lt;a href="mailto:cbdc-feedback@omg.org?Subject=OMG CBDC Response: 
4.2 Currency Models

"&gt;Provide Feedback&lt;/a&gt;&lt;/b&gt;
</text:span></text:p>
          </table:table-cell>
        </table:table-row>
      </table:table>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cbdc:public:cbdc_omg:04_doc:15_common:08_currency_models:start" text:style-name="Local_20_link" text:visited-style-name="Visited_20_Local_20_Link"> Return to Top</text:a></text:p>
      <text:p text:style-name="Text_20_body">The Bank For International Settlements provides a good explanation of the problems confronting the U.S. Federal Reserve's CBDC effort.<text:note text:id="ftn0" text:note-class="footnote"><text:note-citation text:label="1)">1)</text:note-citation><text:note-body><text:p text:style-name="Footnote">
Bank For International Settlements,
Committee on Payments and Market Infrastructures,
Markets Committee,
March 2028,
Accessed: 3 April 2022,
<text:a xlink:type="simple" xlink:href="https://www.bis.org/cpmi/publ/d174.pdf" text:style-name="Internet_20_link" text:visited-style-name="Visited_20_Internet_20_Link">https://www.bis.org/cpmi/publ/d174.pdf</text:a>
</text:p></text:note-body></text:note></text:p>
      <text:p text:style-name="Text_20_body"><text:span text:style-name="Emphasis">CBDC is not a well-defined term. It is used to refer to a number of concepts. However, it is envisioned by most to be a new form of central bank money. That is, a central bank liability, denominated in an existing unit of account, which serves both as a medium of exchange and a store of value. This would be an innovation for general-purpose users, but not for wholesale entities. Central banks already provide digital money in the form of reserves or settlement account balances held by commercial banks and certain other financial institutions at the central bank. This mix of new and already existing forms of central bank money makes it challenging to precisely define what a CBDC is. <text:span text:style-name="underline">In fact, for purposes of analyzing what may change, it is easier to define a CBDC by highlighting what it is <text:span text:style-name="Strong_20_Emphasis"><text:span text:style-name="Source_20_Text">NOT</text:span></text:span></text:span>:</text:span></text:p>
      <text:p text:style-name="Text_20_body"><text:span text:style-name="Strong_20_Emphasis"><text:span text:style-name="Emphasis">a CBDC is a digital form of central bank money that is different from balances in traditional reserve or settlement accounts.</text:span></text:span><text:note text:id="ftn1" text:note-class="footnote"><text:note-citation text:label="2)">2)</text:note-citation><text:note-body><text:p text:style-name="Footnote"> Reserves and settlement accounts are available in most jurisdictions to “monetary policy counterparties”, i.e. financial institutions that are directly relevant for monetary policy implementation, such as deposit-taking entities, which are generally already granted access to the central bank deposit and lending facilities. In some jurisdictions, account holders may comprise a broader group and include non-monetary counterparties such as treasury, foreign central banks, or certain Financial Markets Infrastructures (FMIs). Some central banks are considering widening access. CBDC would further expand access to digital central bank money, but not to central bank lending facilities.
</text:p></text:note-body></text:note><text:span text:style-name="Emphasis">A key distinction between token <text:span text:style-name="Strong_20_Emphasis"><text:span text:style-name="Source_20_Text">[Digital Cash]</text:span></text:span> and account-based <text:span text:style-name="Strong_20_Emphasis"><text:span text:style-name="Source_20_Text">[Digital Account]</text:span></text:span> money is the form of verification needed when it is exchanged (Kahn and Roberds (2009)). Token-based money (or payment systems) relies critically on the ability of the payee to verify the validity of the payment object. With cash the worry is counterfeiting, while in the digital world the worry is whether the token or “coin” is genuine or not (electronic counterfeiting) and whether it has already been spent. By contrast, systems based on account money depend fundamentally on the ability to verify the identity of the account holder. A key concern is identity theft, which allows perpetrators to transfer or withdraw money from accounts without permission Identification is needed to correctly link payers and payees and to ascertain their respective account histories.</text:span></text:p>
      <text:h text:style-name="Heading_20_2" text:outline-level="2"><text:bookmark-start text:name="__RefHeading___taxonomy_3"/><text:bookmark-start text:name="taxonomy"/>Taxonomy<text:bookmark-end text:name="__RefHeading___taxonomy_3"/><text:bookmark-end text:name="taxonomy"/></text:h>
      <text:p text:style-name="Text_20_body"><text:a xlink:type="simple" xlink:href="#cbdc:public:cbdc_omg:04_doc:15_common:08_currency_models:start" text:style-name="Local_20_link" text:visited-style-name="Visited_20_Local_20_Link"> Return to Top</text:a></text:p>
      <text:p text:style-name="Text_20_body"><text:span text:style-name="Emphasis">CBDC is not a well-defined term. It is used to refer to a number of concepts. However, it is envisioned by most to be a new form of central bank money. That is, a central bank liability, denominated in an existing unit of account, which serves both as a medium of exchange and a store of value. This would be an innovation for general-purpose users but not for wholesale entities. Central banks already provide digital money in the form of reserves or settlement account balances held by commercial banks and certain other financial institutions at the central bank. This mix of new and already existing forms of central bank money makes it challenging to precisely define what a CBDC is. In fact, for purposes of analyzing what may change, it is easier to define a CBDC by highlighting what it is not: a CBDC is a digital form of central bank money
that is different from balances in traditional reserve or settlement accounts. </text:span><text:note text:id="ftn2" text:note-class="footnote"><text:note-citation text:label="3)">3)</text:note-citation><text:note-body><text:p text:style-name="Footnote">
Benoît Cœuré,
Jacqueline Loh,
Klaus Löber,
Aerdt Houben,
<text:span text:style-name="underline">Central Bank Digital Currencies</text:span>,
Bank of International Settlements,
Committee on Payments and Market Infrastructures - Markets Committee,
March 2018,
Accessed: 16 May 2022,
<text:a xlink:type="simple" xlink:href="https://www.bis.org/cpmi/publ/d174.pdf" text:style-name="Internet_20_link" text:visited-style-name="Visited_20_Internet_20_Link">https://www.bis.org/cpmi/publ/d174.pdf</text:a>
</text:p></text:note-body></text:note>Figure  presents a Venn diagram of two different taxonomies that can be used to classify Cryptocurrencies. </text:p>
      <text:p text:style-name="Text_20_body"><text:span text:style-name="underline">The diagram on the left side</text:span> of the figure represents the forms of money. Cash, for example, is <text:a xlink:type="simple" xlink:href="https://www.omgwiki.org/dido/doku.php?id=dido:public:ra:xapend:xapend.a_glossary:p:p2p" text:style-name="Internet_20_link" text:visited-style-name="Visited_20_Internet_20_Link"> Peer-to-Peer (P2P)</text:a> but is not electronic. Cash is a Central Bank liability.</text:p>
      <text:p text:style-name="Text_20_body">While bank deposits (i.e., Digital Accounts) are electronic but are not P2P. Bank Deposits are the liability of the bank that holds the accounts. The money is exchanged using a centralized system such as the <text:a xlink:type="simple" xlink:href="https://www.omgwiki.org/dido/doku.php?id=dido:public:ra:xapend:xapend.a_glossary:a:ach" text:style-name="Internet_20_link" text:visited-style-name="Visited_20_Internet_20_Link"> Automated Clearing House (ACH) Network</text:a>. </text:p>
      <text:p text:style-name="Text_20_body">Cryptocurrencies attempt to bridge both the P2P and the electronic categories. There really isn't much liability for Cryptocurrencies other than the promises made in the governing White Papers and the value of the cryptocurrency itself. </text:p>
      <text:p text:style-name="Text_20_body"><text:span text:style-name="underline">The diagram on the right side</text:span> uses a Venn Diagram to illustrate CBDC as the intersection of Central Bank Issued, Universally Accessible, and Electronic. At the intersection of the three Venn circles are: CBDC and Bank Account Money.</text:p>
      <text:p text:style-name="Text_20_body">
<draw:frame draw:style-name="mediacenter" draw:name="0" text:anchor-type="paragraph" draw:z-index="0" svg:width="18.520833333333cm" style:rel-width="100%" svg:height="9.5621817718941cm" style:rel-height="scale"><draw:image xlink:href="Pictures/4ec589f93021c35c8df10e9be0361170.png" xlink:type="simple" xlink:show="embed" xlink:actuate="onLoad"/></draw:frame>
</text:p>
      <text:p text:style-name="Text_20_body">Venn Diagrams of Two Taxonomies of New Forms of Money<text:note text:id="ftn3" text:note-class="footnote"><text:note-citation text:label="4)">4)</text:note-citation><text:note-body><text:p text:style-name="Footnote">
 Morten Linnemann Bech, Rodney Garratt,
<text:span text:style-name="underline">Central Bank Cryptocurrencies</text:span>,
BIS Quarterly Review,
17 September 2017,
Accessed: 16 May 2022,
<text:a xlink:type="simple" xlink:href="https://www.bis.org/publ/qtrpdf/r_qt1709f.htm" text:style-name="Internet_20_link" text:visited-style-name="Visited_20_Internet_20_Link">https://www.bis.org/publ/qtrpdf/r_qt1709f.htm</text:a>
</text:p></text:note-body></text:note>
</text:p>
      <text:p text:style-name="Text_20_body">Figure  is often referred to as the <text:span text:style-name="Strong_20_Emphasis"><text:span text:style-name="Source_20_Text">Money Flower</text:span></text:span>. The Venn diagram has 4 circles:</text:p>
      <text:p text:style-name="Text_20_body"><text:span text:style-name="PluginODTAutoStyle_Text_1">Universally Accessible (red)</text:span><text:span text:style-name="PluginODTAutoStyle_Text_2">Electronic (green)</text:span><text:span text:style-name="PluginODTAutoStyle_Text_3">Central Bank Issued (blue)</text:span><text:span text:style-name="PluginODTAutoStyle_Text_4">Peer-to-Pee (P2P) (gold)</text:span>It then labels the intersection of the circles with various “concepts”. For example, one kind of CBDC is accessible to the general public(i.e.,  retail CBCC) and the other is available only to financial institutions (i.e., wholesale CBCC).</text:p>
      <text:p text:style-name="Text_20_body">
<draw:frame draw:style-name="mediacenter" draw:name="1" text:anchor-type="paragraph" draw:z-index="1" svg:width="18.520833333333cm" style:rel-width="100%" svg:height="11.813700274348cm" style:rel-height="scale"><draw:image xlink:href="Pictures/319a1d1c643a46aaa4edc1dcde4dc546.png" xlink:type="simple" xlink:show="embed" xlink:actuate="onLoad"/></draw:frame>
</text:p>
      <text:p text:style-name="Text_20_body">The Money Flower: A Venn Diagram of the Taxonomy of Money.<text:note text:id="ftn4" text:note-class="footnote"><text:note-citation text:label="5)">5)</text:note-citation><text:note-body><text:p text:style-name="Footnote">
 Morten Linnemann Bech, Rodney Garratt,
__Central Bank Cryptocurrencies_,
BIS Quarterly Review,
17 September 2017,
Accessed: 16 May 2022,
<text:a xlink:type="simple" xlink:href="https://www.bis.org/publ/qtrpdf/r_qt1709f.htm" text:style-name="Internet_20_link" text:visited-style-name="Visited_20_Internet_20_Link">https://www.bis.org/publ/qtrpdf/r_qt1709f.htm</text:a>
</text:p></text:note-body></text:note>
</text:p>
      <text:p text:style-name="Text_20_body">For this discussion on CBDC, two different models are used:</text:p>
      <text:a xlink:type="simple" xlink:href="https://www.omgwiki.org/CBDC/doku.php?id=cbdc:public:cbdc_omg:04_doc:15_common:08_currency_models:10_cash:start" text:style-name="Internet_20_link" text:visited-style-name="Visited_20_Internet_20_Link"> 4.2.1 Digital Cash Model</text:a>
      <text:p text:style-name="Text_20_body"> - Tokens<text:a xlink:type="simple" xlink:href="https://www.omgwiki.org/CBDC/doku.php?id=cbdc:public:cbdc_omg:04_doc:15_common:08_currency_models:15_accounts:start" text:style-name="Internet_20_link" text:visited-style-name="Visited_20_Internet_20_Link"> 4.2.2 Digital Account Model</text:a> - Accou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8B0000" fo:font-style="normal" fo:font-size="10.5pt" fo:font-family="Garamond" fo:border="0pt none"/>
    </style:style>
    <style:style style:name="PluginODTAutoStyle_Text_2" style:family="text">
      <style:text-properties fo:color="#006400" fo:font-style="normal" fo:font-size="10.5pt" fo:font-family="Garamond" fo:border="0pt none"/>
    </style:style>
    <style:style style:name="PluginODTAutoStyle_Text_3" style:family="text">
      <style:text-properties fo:color="#00008B" fo:font-style="normal" fo:font-size="10.5pt" fo:font-family="Garamond" fo:border="0pt none"/>
    </style:style>
    <style:style style:name="PluginODTAutoStyle_Text_4" style:family="text">
      <style:text-properties fo:color="#DAA52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15_common:08_currency_models:start</dc:title>
  </office:meta>
</office:document-meta>
</file>