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37.965pt" style:rel-width="48%"/>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98.61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3_1" style:family="table-column">
      <style:table-column-properties style:column-width="249.305pt"/>
    </style:style>
    <style:style style:name="PluginODTAutoStyle_TableCell_4" style:family="table-cell">
      <style:paragraph-properties fo:text-align="left"/>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left"/>
    </style:style>
    <style:style style:name="odt_auto_style_table_column_3_2" style:family="table-column">
      <style:table-column-properties style:column-width="249.305pt"/>
    </style:style>
    <style:style style:name="PluginODTAutoStyle_Table_6" style:family="table">
      <style:table-properties table:align="left" style:rel-width="100%" style:width="498.61pt"/>
    </style:style>
    <style:style style:name="PluginODTAutoStyle_TableCell_7" style:family="table-cell">
      <style:paragraph-properties fo:text-align="left"/>
      <style:table-cell-properties fo:border="none" fo:padding-top="0cm" fo:padding-bottom="0cm" fo:padding-left="0cm" fo:padding-right="0.4cm" style:vertical-align="top"/>
    </style:style>
    <style:style style:name="PluginODTAutoStyle_Paragraph_8" style:family="paragraph">
      <style:paragraph-properties fo:padding-top="0cm" fo:padding-bottom="0cm" fo:padding-left="0cm" fo:padding-right="0.4cm" fo:text-align="left"/>
    </style:style>
    <style:style style:name="odt_auto_style_table_column_7_1" style:family="table-column">
      <style:table-column-properties style:column-width="249.305pt"/>
    </style:style>
    <style:style style:name="PluginODTAutoStyle_TableCell_9" style:family="table-cell">
      <style:paragraph-properties fo:text-align="left"/>
      <style:table-cell-properties fo:border="none" fo:padding-top="0cm" fo:padding-bottom="0cm" fo:padding-left="0.4cm" fo:padding-right="0cm" style:vertical-align="top"/>
    </style:style>
    <style:style style:name="PluginODTAutoStyle_Paragraph_10" style:family="paragraph">
      <style:paragraph-properties fo:padding-top="0cm" fo:padding-bottom="0cm" fo:padding-left="0.4cm" fo:padding-right="0cm" fo:text-align="left"/>
    </style:style>
    <style:style style:name="odt_auto_style_table_column_7_2" style:family="table-column">
      <style:table-column-properties style:column-width="249.305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bdc:public:cbdc_omg:04_doc:15_common:30_stablecoins:start"/><text:bookmark-start text:name="__RefHeading___stablecoins_1"/><text:bookmark-start text:name="stablecoins"/>4.3 Stablecoins<text:bookmark-end text:name="__RefHeading___stablecoins_1"/><text:bookmark-end text:name="stablecoins"/></text:h>
      <text:p text:style-name="Text_20_body"><text:a xlink:type="simple" xlink:href="https://www.omgwiki.org/CBDC/doku.php?id=cbdc:cbdc_omg:04_doc:15_common:start" text:style-name="Internet_20_link" text:visited-style-name="Visited_20_Internet_20_Link"> Return to Common Elements</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https://www.omgwiki.org/CBDC/doku.php?id=cbdc:cbdc_omg:04_doc:15_common:30_stablecoins:start" text:style-name="Internet_20_link" text:visited-style-name="Visited_20_Internet_20_Link"> Return to Top</text:a></text:p>
      <text:p text:style-name="Text_20_body"><text:span text:style-name="Strong_20_Emphasis"><text:a xlink:type="simple" xlink:href="https://www.omgwiki.org/dido/doku.php?id=dido:public:ra:xapend:xapend.a_glossary:s:stablecoin" text:style-name="Internet_20_link" text:visited-style-name="Visited_20_Internet_20_Link"> Stablecoins</text:a></text:span> is a category of cryptocurrencies attempting to control price volatility and achieve price stability by linking the value of the <text:a xlink:type="simple" xlink:href="https://www.omgwiki.org/dido/doku.php?id=dido:public:ra:xapend:xapend.a_glossary:c:coins" text:style-name="Internet_20_link" text:visited-style-name="Visited_20_Internet_20_Link"> Coins</text:a> offered by the cryptocurrency to an external asset. </text:p>
      <text:p text:style-name="Text_20_body"><text:span text:style-name="Strong_20_Emphasis">Stablecoins</text:span> are cryptocurrencies that attempt to peg their market value to some external reference.<text:span text:style-name="Strong_20_Emphasis">Stablecoins</text:span> may be pegged to a currency like the U.S. dollar or to a commodity's price, such as gold.<text:span text:style-name="Strong_20_Emphasis">Stablecoins</text:span> achieve their price stability via collateralization (backing) or through algorithmic mechanisms of buying and selling the reference asset or its derivatives.CB Insights defines four types of Stablecoins as depicted in Figure <text:note text:id="ftn0" text:note-class="footnote"><text:note-citation text:label="1)">1)</text:note-citation><text:note-body><text:p text:style-name="Footnote">
CB Insights,
<text:span text:style-name="underline">What Are Stablecoins?</text:span>,
25 January 2022,
Accessed: 20 March 2022,
<text:a xlink:type="simple" xlink:href="https://www.cbinsights.com/research/report/what-are-stablecoins/" text:style-name="Internet_20_link" text:visited-style-name="Visited_20_Internet_20_Link">https://www.cbinsights.com/research/report/what-are-stablecoins/</text:a>
</text:p></text:note-body></text:note>.</text:p>
      <text:p text:style-name="Text_20_body">
<draw:frame draw:style-name="mediacenter" draw:name="0" text:anchor-type="paragraph" draw:z-index="0" svg:width="15.875cm" svg:height="15.875cm"><draw:image xlink:href="/usr/local/wiki/CBDC/private/media/cbdc/private/cbdc_omg/04_doc/40_currencies/30_stablecoins/screen_shot_2022-03-20_at_12.34.38_pm.png" xlink:type="simple" xlink:show="embed" xlink:actuate="onLoad"/></draw:frame>
</text:p>
      <text:p text:style-name="Text_20_body">CB Insights defines four classes of Stablecoins<text:span text:style-name="Footnote_20_Anchor"><text:note-ref text:note-class="footnote" text:reference-format="text" text:ref-name="ftn0">1)</text:note-ref></text:span>
</text:p>
      <text:p text:style-name="Text_20_body">CB Insights defines the four classes of Stablecoins as follows<text:span text:style-name="Footnote_20_Anchor"><text:note-ref text:note-class="footnote" text:reference-format="text" text:ref-name="ftn0">1)</text:note-ref></text:span>:</text:p>
      <text:p text:style-name="Text_20_body"><text:span text:style-name="Strong_20_Emphasis">Fiat-Collateralized Stablecoins</text:span> are the most common type of Stablecoins that are collateralized, or backed, by a fiat currency and are generally backed at a 1:1 ratio, meaning 1 Stablecoin is equal to 1 unit of currency. So for each Stablecoin that exists, there is (theoretically) one real fiat currency being held in a bank account to back it up.<text:span text:style-name="Strong_20_Emphasis">Commodity-Collateralized Stablecoins</text:span> are backed by other kinds of interchangeable assets. The most common commodity to be collateralized is gold. However, there are also Stablecoins backed by oil, real estate, and various precious metals. Holders of commodity-backed Stablecoins are essentially exposed to the value of a real-world asset.<text:span text:style-name="Strong_20_Emphasis">Crypto-Collateralized Stablecoins</text:span> are Stablecoins backed by a “basket” of other cryptocurrencies. In theory, allowing crypto-backed Stablecoins to be more decentralized than their fiat-backed counterparts since everything is conducted using blockchain technology. To reduce price volatility risks, these Stablecoins are often over-collateralized to help absorb price fluctuations in the collateral.<text:span text:style-name="Strong_20_Emphasis">Non-Collateralized Stablecoins</text:span> is not backed by anything tangible. An example is the US Dollar, which decades ago was backed by gold. However, the US Dollars are still perfectly stable because people believe in their value. Generally, these types of coins use an algorithmically governed approach to control the Stablecoin supply.</text:p>
      <text:h text:style-name="Heading_20_2" text:outline-level="2"><text:bookmark-start text:name="__RefHeading___global_stablecoins_gsc_3"/><text:bookmark-start text:name="global_stablecoins_gsc"/>Global StableCoins (GSC)<text:bookmark-end text:name="__RefHeading___global_stablecoins_gsc_3"/><text:bookmark-end text:name="global_stablecoins_gsc"/></text:h>
      <text:p text:style-name="Text_20_body"><text:a xlink:type="simple" xlink:href="https://www.omgwiki.org/CBDC/doku.php?id=cbdc:cbdc_omg:04_doc:15_common:30_stablecoins:start" text:style-name="Internet_20_link" text:visited-style-name="Visited_20_Internet_20_Link"> Return to Top</text:a></text:p>
      <text:p text:style-name="Text_20_body">The U.S. CBDC could be implemented using a <text:a xlink:type="simple" xlink:href="https://www.omgwiki.org/dido/doku.php?id=dido:public:ra:xapend:xapend.a_glossary:s:stablecoin" text:style-name="Internet_20_link" text:visited-style-name="Visited_20_Internet_20_Link"> Stablecoin</text:a>. </text:p>
      <text:p text:style-name="Text_20_body">As with many financial services available over the internet, the technological infrastructure
underlying Stablecoins are not restricted to a geographic region. 
When a Stablecoins becomes popular to man End Users in multiple jurisdictions, it may become a <text:a xlink:type="simple" xlink:href="https://www.omgwiki.org/dido/doku.php?id=dido:public:ra:xapend:xapend.a_glossary:g:gsc" text:style-name="Internet_20_link" text:visited-style-name="Visited_20_Internet_20_Link"> Global StableCoin (GSC)</text:a>. A major confronting GSC are the numerous National laws and regulations in the various jurisdictions. For more details, see the following sections:</text:p>
      <text:a xlink:type="simple" xlink:href="https://www.omgwiki.org/CBDC/doku.php?id=cbdc:cbdc_omg:04_doc:15_common:45_privacy:start" text:style-name="Internet_20_link" text:visited-style-name="Visited_20_Internet_20_Link"> U.S. National Privacy Considerations</text:a>
      <text:a xlink:type="simple" xlink:href="https://www.omgwiki.org/CBDC/doku.php?id=cbdc:cbdc_omg:04_doc:15_common:48_natsec:start" text:style-name="Internet_20_link" text:visited-style-name="Visited_20_Internet_20_Link"> U.S. National Security Considerations</text:a>
      <text:a xlink:type="simple" xlink:href="https://www.omgwiki.org/CBDC/doku.php?id=cbdc:cbdc_omg:04_doc:15_common:50_international:start" text:style-name="Internet_20_link" text:visited-style-name="Visited_20_Internet_20_Link"> International Considerations</text:a>
      <text:p text:style-name="Text_20_body">GSCs are not without their vulnerabilities. These have been elaborated by The Financial Stability Board<text:note text:id="ftn1" text:note-class="footnote"><text:note-citation text:label="2)">2)</text:note-citation><text:note-body><text:p text:style-name="Footnote">
The Financial Stability Board,
<text:span text:style-name="underline">Regulation, Supervision and Oversight of “Global Stablecoin” Arrangements Final Report and High-Level Recommendations</text:span>,
13 October 2020,
Accessed: 26 April 2022,
<text:a xlink:type="simple" xlink:href="https://www.fsb.org/wp-content/uploads/P131020-3.pdf" text:style-name="Internet_20_link" text:visited-style-name="Visited_20_Internet_20_Link">https://www.fsb.org/wp-content/uploads/P131020-3.pdf</text:a>
</text:p></text:note-body></text:note> in Table .</text:p>
      <text:p text:style-name="Text_20_body">Examples of vulnerabilities and related functions and activities in a <text:a xlink:type="simple" xlink:href="https://www.omgwiki.org/dido/doku.php?id=dido:public:ra:xapend:xapend.a_glossary:g:gsc" text:style-name="Internet_20_link" text:visited-style-name="Visited_20_Internet_20_Link"> Global StableCoin (GSC)</text:a> arrangement (stylised presentation)<text:span text:style-name="Footnote_20_Anchor"><text:note-ref text:note-class="footnote" text:reference-format="text" text:ref-name="ftn1">2)</text:note-ref></text:span></text:p>
      <table:table table:style-name="Table">
        <table:table-column/>
        <table:table-column/>
        <table:table-column/>
        <table:table-row>
          <table:table-cell office:value-type="string" table:style-name="tableheader">
            <text:p text:style-name="Table_20_Heading"> Type of Vulnerability  </text:p>
          </table:table-cell>
          <table:table-cell office:value-type="string" table:style-name="tableheader">
            <text:p text:style-name="Table_20_Heading"> Main Determinants  </text:p>
          </table:table-cell>
          <table:table-cell office:value-type="string" table:style-name="tableheader">
            <text:p text:style-name="Table_20_Heading"> Functions and Activities Primarily Concerned  </text:p>
          </table:table-cell>
        </table:table-row>
        <table:table-row>
          <table:table-cell office:value-type="string" table:style-name="tableheader">
            <text:p text:style-name="Table_20_Heading"> Financial exposures in the <text:a xlink:type="simple" xlink:href="https://www.omgwiki.org/dido/doku.php?id=dido:public:ra:xapend:xapend.a_glossary:g:gsc" text:style-name="Internet_20_link" text:visited-style-name="Visited_20_Internet_20_Link"> Global StableCoin (GSC)</text:a> arrangement, giving rise to market, liquidity and credit risks. </text:p>
          </table:table-cell>
          <table:table-cell office:value-type="string" table:style-name="tablecell">
            <text:p text:style-name="tablealignleft"> 1. Choice, composition and management of the GSC reserve assets2. Robustness of liquidity provision by GSC resellers/market makers3. Ability of actors in the GSC arrangement to employ leverage</text:p>
          </table:table-cell>
          <table:table-cell office:value-type="string" table:style-name="tablecell">
            <text:p text:style-name="tablealignleft">1. Governing the GSC arrangement2. Issuing, creating and destroying GSCs3. Managing reserve assets4. Exchanging, trading, reselling and market making of stablecoins</text:p>
          </table:table-cell>
        </table:table-row>
        <table:table-row>
          <table:table-cell office:value-type="string" table:style-name="tableheader">
            <text:p text:style-name="Table_20_Heading"> Weaknesses in the GSC infrastructure, giving rise to operational risk (including cyber risks) and risk of loss of data.</text:p>
          </table:table-cell>
          <table:table-cell office:value-type="string" table:style-name="tablecell">
            <text:p text:style-name="tablealignleft"> 1. Reliability and resilience of the GSC’s ledger and validation mechanism, including validator nodes2. Capacity of network to validate and process large volumes of transactions</text:p>
          </table:table-cell>
          <table:table-cell office:value-type="string" table:style-name="tablecell">
            <text:p text:style-name="tablealignleft">1. Reliability of custodians/trustees2. Governing the GSC arrangement3. Operating the infrastructure4. Validating transactions5. Providing custody/trust services for reserve assets</text:p>
          </table:table-cell>
        </table:table-row>
        <table:table-row>
          <table:table-cell office:value-type="string" table:style-name="tableheader">
            <text:p text:style-name="Table_20_Heading"> Weaknesses in those parts of the GSC arrangement on which users rely to store, exchange and trade GSCs, including operational or fraud risk</text:p>
          </table:table-cell>
          <table:table-cell office:value-type="string" table:style-name="tablecell">
            <text:p text:style-name="tablealignleft"> 1. Effectiveness of governance in preventing fraud2. Operational resilience3. Clarity and robustness of claims that users have<text:note text:id="ftn2" text:note-class="footnote"><text:note-citation text:label="3)">3)</text:note-citation><text:note-body><text:p text:style-name="Footnote">Including whether or not users have a right to redeem at par in fiat.</text:p></text:note-body></text:note>4. Robustness of liquidity provision by GSC resellers/market-makers</text:p>
          </table:table-cell>
          <table:table-cell office:value-type="string" table:style-name="tablecell">
            <text:p text:style-name="tablealignleft">1. Governing the GSC arrangement2. Storing of private keys providing access to GSCs3. Exchanging, trading, reselling, and market making of GSCs</text:p>
          </table:table-cell>
        </table:table-row>
      </table:table>
      <text:p text:style-name="Text_20_body">The type of regulatory coverage of Stablecoin activities varies by jurisdiction.</text:p>
      <text:p text:style-name="Text_20_body"><text:span text:style-name="Emphasis">For example, in many jurisdictions AML/CFT regulations, seem to apply to Stablecoin activities generally. In a few jurisdictions, other types of financial regulation, such as market integrity, and investor and consumer protection regulations, also apply to Stablecoin activities like issuance, exchanging, and trading of Stablecoin.</text:span> See the Table  on potential vulnerabilities arising from Stablecoin activities.<text:span text:style-name="Footnote_20_Anchor"><text:note-ref text:note-class="footnote" text:reference-format="text" text:ref-name="ftn1">2)</text:note-ref></text:span>
</text:p>
      <text:p text:style-name="Text_20_body">Examples of vulnerabilities, regulatory tools, and international standards by activity of a  <text:a xlink:type="simple" xlink:href="https://www.omgwiki.org/dido/doku.php?id=dido:public:ra:xapend:xapend.a_glossary:g:gsc" text:style-name="Internet_20_link" text:visited-style-name="Visited_20_Internet_20_Link"> Global StableCoin (GSC)</text:a> arrangement<text:span text:style-name="Footnote_20_Anchor"><text:note-ref text:note-class="footnote" text:reference-format="text" text:ref-name="ftn1">2)</text:note-ref></text:span></text:p>
      <table:table table:style-name="Table">
        <table:table-column/>
        <table:table-column/>
        <table:table-column/>
        <table:table-column/>
        <table:table-column/>
        <table:table-row>
          <table:table-cell office:value-type="string" table:style-name="tableheader" table:number-columns-spanned="4">
            <text:p text:style-name="Table_20_Heading"> Regulatory authorities and potential tools to address the vulnerabilities  </text:p>
          </table:table-cell>
          <table:covered-table-cell/>
          <table:covered-table-cell/>
          <table:covered-table-cell/>
        </table:table-row>
        <table:table-row>
          <table:table-cell office:value-type="string" table:style-name="tableheader">
            <text:p text:style-name="Table_20_Heading"> Activities  </text:p>
          </table:table-cell>
          <table:table-cell office:value-type="string" table:style-name="tableheader">
            <text:p text:style-name="Table_20_Heading"> Vulnerabilities  </text:p>
          </table:table-cell>
          <table:table-cell office:value-type="string" table:style-name="tableheader">
            <text:p text:style-name="Table_20_Heading"> Authority/Tool  </text:p>
          </table:table-cell>
          <table:table-cell office:value-type="string" table:style-name="tableheader">
            <text:p text:style-name="Table_20_Heading"> Relevant international standard   </text:p>
          </table:table-cell>
          <table:table-cell office:value-type="string" table:style-name="tablecell"/>
        </table:table-row>
        <table:table-row>
          <table:table-cell office:value-type="string" table:style-name="tableheader">
            <text:p text:style-name="Table_20_Heading"> Establishing rules governing the Stablecoin arrangement </text:p>
          </table:table-cell>
          <table:table-cell office:value-type="string" table:style-name="tablecell">
            <text:p text:style-name="tablealignleft"> Fraud or conflict of interest of those governing the GSC arrangement</text:p>
            <text:p text:style-name="Text_20_body">Lack of contractual arrangements among the entities of the <text:a xlink:type="simple" xlink:href="https://www.omgwiki.org/dido/doku.php?id=dido:public:ra:xapend:xapend.a_glossary:g:gsc" text:style-name="Internet_20_link" text:visited-style-name="Visited_20_Internet_20_Link"> Global StableCoin (GSC)</text:a> arrangement</text:p>
            <text:p text:style-name="Text_20_body">Difficulties to tackle the uncertainty for users due to an unclear definition of roles and responsibilities within the GSC arrangement</text:p>
            <text:p text:style-name="Text_20_body">Inadequate governance framework</text:p>
            <text:p text:style-name="Text_20_body">Lack of clear central body to hold accountable</text:p>
          </table:table-cell>
          <table:table-cell office:value-type="string" table:style-name="tablecell">
            <text:p text:style-name="tablealignleft"> Ability to regulate and supervise the GSC arrangement in a holistic manner, e.g. through cooperation among authorities (akin to comprehensive consolidated supervision)</text:p>
            <text:p text:style-name="Text_20_body">Ability to require a GSC arrangement to be governed in a manner that facilitates effective regulation and supervision, including by prohibiting fully decentralised systems</text:p>
            <text:p text:style-name="Text_20_body">Governance, internal control and risk management requirements applicable at the level of the entire GSC arrangement</text:p>
            <text:p text:style-name="Text_20_body">Power to wind down or resolve a GSC arrangement</text:p>
            <text:p text:style-name="Text_20_body">Governance requirements requiring a solid legal basis</text:p>
            <text:p text:style-name="Text_20_body">Cyber security and other operational resiliency safeguards</text:p>
            <text:p text:style-name="Text_20_body">AML/CFT and sanctions controls</text:p>
          </table:table-cell>
          <table:table-cell office:value-type="string" table:style-name="tablecell">
            <text:p text:style-name="tablealignleft"> The revised FATF Standards apply. Based on known models, developers and governance bodies of centralised GSCs will, in general, have AML/CFT obligations as a financial institution (e.g., as a business involved in the ‘issuing and managing means of payment’) or a VASP (e.g. as a business involved in the ‘participation in and provision of financial services related to an issuer’s offer and/or sale of a virtual asset’). They can then be held accountable for the implementation of AML/CFT controls across the arrangement
and taking steps to mitigate ML/TF risks (e.g. in the design of the so-called stablecoin).This could include, for example, limiting the scope of customers’ ability to transact anonymously using the so-called stablecoin and/or by ensuring that AML/CFT obligations of AML/CFT-obliged intermediaries within the arrangement are fulfilled.</text:p>
            <text:p text:style-name="Text_20_body">For GSC arrangements set up entirely by banks, the Basel Framework and associated principles for supervision and colleges would
provide a basis for overseeing the setup. <text:note text:id="ftn3" text:note-class="footnote"><text:note-citation text:label="4)">4)</text:note-citation><text:note-body><text:p text:style-name="Footnote">
<text:span text:style-name="underline">Enhanced Multilateral Memorandum of Understanding Concerning Consultation and Cooperation and the Exchange of Information (EMMoU)</text:span>,
2016, 2017,
Accessed: 26 April 2022,
<text:a xlink:type="simple" xlink:href="https://www.iosco.org/about/?subsection=emmou" text:style-name="Internet_20_link" text:visited-style-name="Visited_20_Internet_20_Link">https://www.iosco.org/about/?subsection=emmou</text:a>
</text:p></text:note-body></text:note></text:p>
            <text:p text:style-name="Text_20_body">For GSC arrangements deemed to perform systemically important payment system functions or other FMI functions that are systemically important, the PFMI apply. On the basis of a preliminary analysis, some of the most relevant principles regarding these
vulnerabilities would be those on legal basis, governance and comprehensive management of risks. Responsibility E would provide a strong basis for cooperation among relevant authorities. See Annex 4 on CPMI-IOSCO preliminary analysis.</text:p>
            <text:p text:style-name="Text_20_body">For GSC arrangements where the token or the reserve qualifies as a security, relevant IOSCO Principles and Standards that cover governance arrangements would apply, depending on the structure. These would include relevant cooperation agreements (IOSCO Principles<text:note text:id="ftn4" text:note-class="footnote"><text:note-citation text:label="5)">5)</text:note-citation><text:note-body><text:p text:style-name="Footnote">
International Organization of Securities Commissions,
<text:span text:style-name="underline">Objectives and Principles of Securities Regulation</text:span>,
May 2017,
Accessed: 26 April 2022,
<text:a xlink:type="simple" xlink:href="https://www.iosco.org/library/pubdocs/pdf/IOSCOPD561.pdf" text:style-name="Internet_20_link" text:visited-style-name="Visited_20_Internet_20_Link">https://www.iosco.org/library/pubdocs/pdf/IOSCOPD561.pdf</text:a>
</text:p></text:note-body></text:note> covering Cooperation in regulation (Principles 13 to 15), IOSCO’s Multilateral MoU Concerning Consultation and Cooperation and the Exchange of Information,<text:note text:id="ftn5" text:note-class="footnote"><text:note-citation text:label="6)">6)</text:note-citation><text:note-body><text:p text:style-name="Footnote">
International Organization of Securities Commissions,
<text:span text:style-name="underline">Multilateral Memorandum of Understanding Concerning Consultation and Cooperation and the Exchange of Information (MMoU)</text:span>,
2022,
Accessed: 26 April 2022,
<text:a xlink:type="simple" xlink:href="https://www.iosco.org/about/?subsection=mmou" text:style-name="Internet_20_link" text:visited-style-name="Visited_20_Internet_20_Link">https://www.iosco.org/about/?subsection=mmou</text:a>
</text:p></text:note-body></text:note>the Enhanced Multilateral MoU Concerning Consultation and Cooperation and the Exchange of Information,<text:note text:id="ftn6" text:note-class="footnote"><text:note-citation text:label="7)">7)</text:note-citation><text:note-body><text:p text:style-name="Footnote">
International Organization of Securities Commissions,
<text:span text:style-name="underline">Enhanced Multilateral Memorandum of Understanding Concerning Consultation and Cooperation and the Exchange of Information (EMMoU)</text:span>,
2016, 2017,
Accessed: 26 April 2022,
<text:a xlink:type="simple" xlink:href="https://www.iosco.org/about/?subsection=emmou" text:style-name="Internet_20_link" text:visited-style-name="Visited_20_Internet_20_Link">https://www.iosco.org/about/?subsection=emmou</text:a>
</text:p></text:note-body></text:note> IOSCO’s Principles on Cross-Border Supervisory</text:p>
            <text:p text:style-name="Text_20_body">Cooperation<text:note text:id="ftn7" text:note-class="footnote"><text:note-citation text:label="8)">8)</text:note-citation><text:note-body><text:p text:style-name="Footnote">
Technical Committee of the International Organization of Securities Commissions,
<text:span text:style-name="underline">Principles Regarding Cross-Border, Supervisory Cooperation, Final Report</text:span>,
May 2010,
Accessed 26 April 2022,
<text:a xlink:type="simple" xlink:href="https://www.iosco.org/library/pubdocs/pdf/IOSCOPD322.pdf" text:style-name="Internet_20_link" text:visited-style-name="Visited_20_Internet_20_Link">https://www.iosco.org/library/pubdocs/pdf/IOSCOPD322.pdf</text:a>
</text:p></text:note-body></text:note> of May 2010, the cross-border regulatory cooperation aspect of the IOSCO 2015 Cross-Border Regulation Task Force Report<text:note text:id="ftn8" text:note-class="footnote"><text:note-citation text:label="9)">9)</text:note-citation><text:note-body><text:p text:style-name="Footnote">
The Board of the International Organization of Securities Commissions,
<text:span text:style-name="underline">IOSCO Task Force on Cross-Border Regulation, Final Report</text:span>,
September 2015,
Accessed: 26 April 2022,
<text:a xlink:type="simple" xlink:href="https://www.iosco.org/library/pubdocs/pdf/IOSCOPD507.pdf" text:style-name="Internet_20_link" text:visited-style-name="Visited_20_Internet_20_Link">https://www.iosco.org/library/pubdocs/pdf/IOSCOPD507.pdf</text:a>
</text:p></text:note-body></text:note> and the work of the Follow-Up Group to address potential regulatory arbitrage).</text:p>
          </table:table-cell>
          <table:table-cell office:value-type="string" table:style-name="tablecell"/>
        </table:table-row>
        <table:table-row>
          <table:table-cell office:value-type="string" table:style-name="tableheader">
            <text:p text:style-name="Table_20_Heading"> Issuing, creating and destroying stablecoins </text:p>
          </table:table-cell>
          <table:table-cell office:value-type="string" table:style-name="tablecell">
            <text:p text:style-name="tablealignleft"> Inability to meet redemptions in stressed conditions</text:p>
            <text:p text:style-name="Text_20_body">For algorithmic arrangements, errors in the issuance or redemption algorithm that impact value </text:p>
          </table:table-cell>
          <table:table-cell office:value-type="string" table:style-name="tablecell">
            <text:p text:style-name="tablealignleft"> Adequate liquidity (risk) management</text:p>
            <text:p text:style-name="Text_20_body">Liquidity risk management tools (e.g. redemption gates)</text:p>
            <text:p text:style-name="Text_20_body">Certain own funds/liquidity requirements Cyber security and other operational resiliency safeguards</text:p>
            <text:p text:style-name="Text_20_body">AML/CFT and sanctions controls</text:p>
          </table:table-cell>
          <table:table-cell office:value-type="string" table:style-name="tablecell">
            <text:p text:style-name="tablealignleft"> FATF standards apply to firms “issuing and managing means of payment” or to those who provide “participation in and provision of financial services related to an issuer’s offer and/or sale of a virtual asset”.</text:p>
            <text:p text:style-name="Text_20_body">For GSC arrangements involving banks, the prudential risks and operational resilience vulnerabilities would be subject to the Basel Framework and Principles for the sound
management of operational risk.</text:p>
            <text:p text:style-name="Text_20_body">For GSC arrangements deemed to perform systemically important payment system functions or other FMI functions that are systemically important, the PFMI apply. On the basis of a preliminary analysis, some of the most relevant principles regarding these vulnerabilities would be those related to frameworks for comprehensive risk management and settlement. See Annex 4 on CPMI-IOSCO preliminary analysis. Depending on the creation/redemption
processes, the IOSCO Principles for the Regulation of Exchange Traded Funds (2013)<text:note text:id="ftn9" text:note-class="footnote"><text:note-citation text:label="10)">10)</text:note-citation><text:note-body><text:p text:style-name="Footnote">
Board of the International Organization of Securities Commissions,
<text:span text:style-name="underline">Principles for the Regulation of Exchange Traded Funds Final Report</text:span>,
June 2013,
Accessed: 26 April 2022,
<text:a xlink:type="simple" xlink:href="https://www.iosco.org/library/pubdocs/pdf/IOSCOPD414.pdf" text:style-name="Internet_20_link" text:visited-style-name="Visited_20_Internet_20_Link">https://www.iosco.org/library/pubdocs/pdf/IOSCOPD414.pdf</text:a>
</text:p></text:note-body></text:note> could be relevant.</text:p>
          </table:table-cell>
          <table:table-cell office:value-type="string" table:style-name="tablecell"/>
        </table:table-row>
        <table:table-row>
          <table:table-cell office:value-type="string" table:style-name="tableheader">
            <text:p text:style-name="Table_20_Heading"> Managing reserve assets </text:p>
          </table:table-cell>
          <table:table-cell office:value-type="string" table:style-name="tablecell">
            <text:p text:style-name="tablealignleft"> A sharp fall in price and/or liquidity of reserve asset(s)</text:p>
            <text:p text:style-name="Text_20_body">Change in reserve allocation across reserve assets Lack of transparency in the composition of reserve</text:p>
            <text:p text:style-name="Text_20_body">Fraud or mismanagement of the reserve</text:p>
            <text:p text:style-name="Text_20_body">Investment in illiquid assets</text:p>
            <text:p text:style-name="Text_20_body">Significant increase in the price volatility of the reserve assets that cannot be or is not readily managed</text:p>
          </table:table-cell>
          <table:table-cell office:value-type="string" table:style-name="tablecell">
            <text:p text:style-name="tablealignleft">Portfolio diversification rules and issuer limits rules</text:p>
            <text:p text:style-name="Text_20_body">Liquidity and other financial risk safeguards</text:p>
            <text:p text:style-name="Text_20_body">Liquidity risk management tools (e.g. redemption gates)</text:p>
            <text:p text:style-name="Text_20_body">Requirements on disclosure of the composition of the assets</text:p>
            <text:p text:style-name="Text_20_body">Disclosure of investment policies</text:p>
            <text:p text:style-name="Text_20_body">Cyber security and other operational resiliency safeguards</text:p>
            <text:p text:style-name="Text_20_body">AML/CFT and sanctions controls</text:p>
          </table:table-cell>
          <table:table-cell office:value-type="string" table:style-name="tablecell">
            <text:p text:style-name="tablealignleft">FATF standards apply to those who provide “safekeeping and administration of cash and liquid securities on behalf of other persons”, or “safekeeping and/or administration of virtual assets or instruments enabling control over virtual assets”.</text:p>
            <text:p text:style-name="Text_20_body">For GSC arrangements involving banks, the prudential risks and operational resilience vulnerabilities would be subject to the Basel
Framework and Principles for the sound management of operational risk.</text:p>
            <text:p text:style-name="Text_20_body">Depending on its structure, the reserve may engage IOSCO Liquidity Risk Management Recommendations (2018),<text:note text:id="ftn10" text:note-class="footnote"><text:note-citation text:label="11)">11)</text:note-citation><text:note-body><text:p text:style-name="Footnote">
International Organization of Securities Commissions,
<text:span text:style-name="underline">IOSCO issues recommendations and good practices to improve liquidity risk management for investment funds</text:span>,
IOSCO/MR/02/2018,
1 February 2018,
Accessed: 26 April 2022,
<text:a xlink:type="simple" xlink:href="https://www.iosco.org/news/pdf/IOSCONEWS486.pdf" text:style-name="Internet_20_link" text:visited-style-name="Visited_20_Internet_20_Link">https://www.iosco.org/news/pdf/IOSCONEWS486.pdf</text:a>
</text:p></text:note-body></text:note> IOSCO Principles
for the Regulation of Exchange Traded Funds or IOSCO Policy Recommendations for MMFs
(2012).<text:note text:id="ftn11" text:note-class="footnote"><text:note-citation text:label="12)">12)</text:note-citation><text:note-body><text:p text:style-name="Footnote">
International Organization of Securities Commissions,
<text:span text:style-name="underline">IOSCO Consults on Money Market Fund Systemic Risk Analysis and Reform Options</text:span>,
OSCO/MR/07/2012,
27 April 2012,
Accessed: 26 April 2022,
<text:a xlink:type="simple" xlink:href="https://www.iosco.org/news/pdf/IOSCONEWS232.pdf" text:style-name="Internet_20_link" text:visited-style-name="Visited_20_Internet_20_Link">https://www.iosco.org/news/pdf/IOSCONEWS232.pdf</text:a>
</text:p></text:note-body></text:note></text:p>
            <text:p text:style-name="Text_20_body">For GSC arrangements deemed to perform systemically important payment system functions or other FMI functions that are systemically important, the PFMI apply. On the basis of a preliminary analysis, some of the most relevant principles regarding these vulnerabilities would be those on custody and investment risks and transparency. See Annex 4 on CPMI-IOSCO preliminary analysis.</text:p>
          </table:table-cell>
          <table:table-cell office:value-type="string" table:style-name="tablecell"/>
        </table:table-row>
        <table:table-row>
          <table:table-cell office:value-type="string" table:style-name="tableheader">
            <text:p text:style-name="Table_20_Heading"> Providing custody/trust for reserve assets </text:p>
          </table:table-cell>
          <table:table-cell office:value-type="string" table:style-name="tablecell">
            <text:p text:style-name="tablealignleft"> Custodian failure, cross-border resolution, fraud</text:p>
            <text:p text:style-name="Text_20_body">Liquidity</text:p>
            <text:p text:style-name="Text_20_body">Lack of legal clarity regarding rights to reserve assets, particularly where legal regimes of different jurisdictions are implicated</text:p>
          </table:table-cell>
          <table:table-cell office:value-type="string" table:style-name="tablecell">
            <text:p text:style-name="tablealignleft">Segregation requirements/rights for reserve assets</text:p>
            <text:p text:style-name="Text_20_body">Liquidity and other financial risk safeguards</text:p>
            <text:p text:style-name="Text_20_body">Cyber security and other operational resiliency safeguards</text:p>
            <text:p text:style-name="Text_20_body">AML/CFT and sanctions controls</text:p>
          </table:table-cell>
          <table:table-cell office:value-type="string" table:style-name="tablecell">
            <text:p text:style-name="tablealignleft">FATF standards apply to those who provide “safekeeping and administration of cash and liquid securities on behalf of other persons” or “safekeeping and/or administration of virtual assets or instruments enabling control over virtual assets”.</text:p>
            <text:p text:style-name="Text_20_body">For GSC arrangements involving banks, the prudential risks and operational resilience vulnerabilities would be subject to the Basel Framework and Principles for the sound management of operational risk.</text:p>
            <text:p text:style-name="Text_20_body">IOSCO Recommendations Regarding the Protection of Client Assets (2013).<text:note text:id="ftn12" text:note-class="footnote"><text:note-citation text:label="13)">13)</text:note-citation><text:note-body><text:p text:style-name="Footnote">
International Organization of Securities Commissions,
<text:span text:style-name="underline">IOSCO Publishes Recommendations Regarding the Protection of Client Assets</text:span>,
IOSCO/MR/03/2013,
8 February 2013,
Accessed: 26 April 2022,
<text:a xlink:type="simple" xlink:href="https://www.iosco.org/news/pdf/IOSCONEWS265.pdf" text:style-name="Internet_20_link" text:visited-style-name="Visited_20_Internet_20_Link">https://www.iosco.org/news/pdf/IOSCONEWS265.pdf</text:a>
</text:p></text:note-body></text:note></text:p>
            <text:p text:style-name="Text_20_body">For GSC arrangements deemed to perform systemically important payment system functions or other FMI functions that are systemically important, the PFMI apply. On the basis of a preliminary analysis, some of the most relevant principles regarding these vulnerabilities would be those on custody and investment risks and transparency. See Annex 4 on CPMI-IOSCO preliminary analysis.</text:p>
          </table:table-cell>
          <table:table-cell office:value-type="string" table:style-name="tablecell"/>
        </table:table-row>
        <table:table-row>
          <table:table-cell office:value-type="string" table:style-name="tableheader">
            <text:p text:style-name="Table_20_Heading"> Operating the infrastructure </text:p>
          </table:table-cell>
          <table:table-cell office:value-type="string" table:style-name="tablecell">
            <text:p text:style-name="tablealignleft"> Disruption to the mechanism that links the value of the stablecoin and the value of its reserves, for example a cyber incident</text:p>
            <text:p text:style-name="Text_20_body">Uncertainty on the revocability of the payments</text:p>
            <text:p text:style-name="Text_20_body">GSC ledger compromised due to design flaw, operational (e.g. cyber) incident</text:p>
          </table:table-cell>
          <table:table-cell office:value-type="string" table:style-name="tablecell">
            <text:p text:style-name="tablealignleft">Liquidity and other financial risk safeguards Requirements on payments finality Cyber security and other operational resiliency safeguards</text:p>
            <text:p text:style-name="Text_20_body">AML/CFT and sanctions controls</text:p>
          </table:table-cell>
          <table:table-cell office:value-type="string" table:style-name="tablecell">
            <text:p text:style-name="tablealignleft">FATF Standards apply to GSC infrastructure if it satisfies the definition of a financial institution or a virtual asset service provider provided in the FATF glossary.</text:p>
            <text:p text:style-name="Text_20_body">For GSC arrangements involving banks, the prudential risks and operational resilience vulnerabilities would be subject to the Basel Framework and Principles for the sound management of operational risk.</text:p>
            <text:p text:style-name="Text_20_body">For GSC arrangements deemed to perform systemically important payment system functions or other FMI functions that are systemically important, the PFMI apply. On the basis of a preliminary analysis, some of the most relevant principles regarding these vulnerabilities would be those on framework for the comprehensive management of risks
and settlement. See Annex 4 on CPMI-IOSCO preliminary analysis.</text:p>
          </table:table-cell>
          <table:table-cell office:value-type="string" table:style-name="tablecell"/>
        </table:table-row>
        <table:table-row>
          <table:table-cell office:value-type="string" table:style-name="tableheader">
            <text:p text:style-name="Table_20_Heading"> Validating transactions </text:p>
          </table:table-cell>
          <table:table-cell office:value-type="string" table:style-name="tablecell">
            <text:p text:style-name="tablealignleft"> GSC ledger compromised due to failure of multiple validator nodes</text:p>
          </table:table-cell>
          <table:table-cell office:value-type="string" table:style-name="tablecell">
            <text:p text:style-name="tablealignleft">Cyber security and other operational resiliency safeguards</text:p>
            <text:p text:style-name="Text_20_body">AML/CFT and sanctions controls</text:p>
          </table:table-cell>
          <table:table-cell office:value-type="string" table:style-name="tablecell">
            <text:p text:style-name="tablealignleft">Depending on the functions they perform, the validator nodes that validate the underlying distributed ledger technology may be VASPs or financial institutions.</text:p>
            <text:p text:style-name="Text_20_body">For GSC arrangements involving banks, the prudential risks and operational resilience vulnerabilities would be subject to the Basel Framework and Principles for the sound
management of operational risk.</text:p>
            <text:p text:style-name="Text_20_body">For GSC arrangements deemed to perform systemically important payment system functions or other FMI functions that are systemically important, the PFMI apply. On the basis of a preliminary analysis, some of the most relevant principles regarding this vulnerability would be that on operational risk and settlement. See Annex 4 on CPMI-IOSCO preliminary analysis.</text:p>
          </table:table-cell>
          <table:table-cell office:value-type="string" table:style-name="tablecell"/>
        </table:table-row>
        <table:table-row>
          <table:table-cell office:value-type="string" table:style-name="tableheader">
            <text:p text:style-name="Table_20_Heading"> Storing the private keys providing access to stablecoins (wallets) </text:p>
          </table:table-cell>
          <table:table-cell office:value-type="string" table:style-name="tablecell">
            <text:p text:style-name="tablealignleft">Disruption of a wallet, for example, theft of coins from a digital wallet or operational (e.g. cyber) incident.</text:p>
            <text:p text:style-name="Text_20_body">Direct loss, including by consumers</text:p>
          </table:table-cell>
          <table:table-cell office:value-type="string" table:style-name="tablecell">
            <text:p text:style-name="tablealignleft">Liquidity and other financial risk safeguards Cyber security and other operational resiliency safeguards</text:p>
            <text:p text:style-name="Text_20_body">AML/CFT and sanctions controls</text:p>
          </table:table-cell>
          <table:table-cell office:value-type="string" table:style-name="tablecell">
            <text:p text:style-name="tablealignleft">FATF Standards apply to all businesses providing custodial wallet services. The FATF Standards do not place explicit obligations on unhosted wallets.</text:p>
            <text:p text:style-name="Text_20_body">For GSC arrangements involving banks, the prudential risks and operational resilience vulnerabilities would be subject to the Basel Framework and Principles for the sound management of operational risk.</text:p>
            <text:p text:style-name="Text_20_body">For GSC arrangements deemed to be perform systemically important payment system functions or other FMI functions that are systemically important, the PFMI apply. On the basis of a preliminary analysis, a relevant principle regarding these vulnerabilities would be that on operational risk. See Annex 4 on CPMI-IOSCO preliminary analysis.</text:p>
          </table:table-cell>
          <table:table-cell office:value-type="string" table:style-name="tablecell"/>
        </table:table-row>
        <table:table-row>
          <table:table-cell office:value-type="string" table:style-name="tableheader">
            <text:p text:style-name="Table_20_Heading"> Exchanging, trading, reselling and market making of stablecoins </text:p>
          </table:table-cell>
          <table:table-cell office:value-type="string" table:style-name="tablecell">
            <text:p text:style-name="tablealignleft"> Withdrawal of liquidity provision by authorised resellers/market makers</text:p>
            <text:p text:style-name="Text_20_body">Disruption of a trading platform.</text:p>
            <text:p text:style-name="Text_20_body">Fraud, market manipulation, unauthorised transactions</text:p>
            <text:p text:style-name="Text_20_body">Cyber incident</text:p>
          </table:table-cell>
          <table:table-cell office:value-type="string" table:style-name="tablecell">
            <text:p text:style-name="tablealignleft">Liquidity and other financial risk safeguards</text:p>
            <text:p text:style-name="Text_20_body">Settlement finality requirements</text:p>
            <text:p text:style-name="Text_20_body">Allocation of legal responsibility for unauthorised transactions
Cyber security and other operational resiliency safeguards</text:p>
            <text:p text:style-name="Text_20_body">AML/CFT and sanctions controls</text:p>
          </table:table-cell>
          <table:table-cell office:value-type="string" table:style-name="tablecell">
            <text:p text:style-name="tablealignleft">FATF Standards apply to all businesses carrying out trading/exchanging activity. The FATF Standards do not explicitly apply to peer-to-peer transactions without use of a VASP or financial institution.</text:p>
            <text:p text:style-name="Text_20_body">For GSC arrangements involving banks, the prudential risks and operational resilience vulnerabilities would be subject to the Basel Framework and Principles for the sound
management of operational risk.</text:p>
            <text:p text:style-name="Text_20_body">For GSC arrangements deemed to perform systemically important payment system functions or other FMI functions that are systemically important, the PFMI apply. See
Annex 4 on CPMI-IOSCO preliminary analysis.</text:p>
            <text:p text:style-name="Text_20_body">Issues Risks and Regulatory Considerations Relating to Crypto-Asset Trading Platforms (2020)<text:note text:id="ftn13" text:note-class="footnote"><text:note-citation text:label="14)">14)</text:note-citation><text:note-body><text:p text:style-name="Footnote">
International Organization of Securities Commissions,
<text:span text:style-name="underline">IOSCO publishes key considerations for regulating crypto-asset trading platforms</text:span>,
IOSCO/MR/03/2020,
12 February 2020,
Accessed: 26 April 2022,
<text:a xlink:type="simple" xlink:href="https://www.iosco.org/news/pdf/IOSCONEWS556.pdf" text:style-name="Internet_20_link" text:visited-style-name="Visited_20_Internet_20_Link">https://www.iosco.org/news/pdf/IOSCONEWS556.pdf</text:a>
</text:p></text:note-body></text:note>, discussing IOSCO Principles<text:note text:id="ftn14" text:note-class="footnote"><text:note-citation text:label="15)">15)</text:note-citation><text:note-body><text:p text:style-name="Footnote">
Financail Stability Board,
<text:span text:style-name="underline">Objectives and Principles of Securities Regulation</text:span>,
31 May 2017,
Accessed: 26 April 2022,
<text:a xlink:type="simple" xlink:href="https://www.fsb.org/2017/05/cos_100601/" text:style-name="Internet_20_link" text:visited-style-name="Visited_20_Internet_20_Link">https://www.fsb.org/2017/05/cos_100601/</text:a>
</text:p></text:note-body></text:note>, <text:span text:style-name="Footnote_20_Anchor"><text:note-ref text:note-class="footnote" text:reference-format="text" text:ref-name="ftn4">5)</text:note-ref></text:span>, <text:span text:style-name="Footnote_20_Anchor"><text:note-ref text:note-class="footnote" text:reference-format="text" text:ref-name="ftn5">6)</text:note-ref></text:span> and associated IOSCO reports.</text:p>
          </table:table-cell>
          <table:table-cell office:value-type="string" table:style-name="tablecell"/>
        </table:table-row>
      </table:table>
      <text:h text:style-name="Heading_20_2" text:outline-level="2"><text:bookmark-start text:name="__RefHeading___stablecoin_theoretical_user_scenario_4"/><text:bookmark-start text:name="stablecoin_theoretical_user_scenario"/>Stablecoin Theoretical User Scenario<text:bookmark-end text:name="__RefHeading___stablecoin_theoretical_user_scenario_4"/><text:bookmark-end text:name="stablecoin_theoretical_user_scenario"/></text:h>
      <text:p text:style-name="Text_20_body"><text:a xlink:type="simple" xlink:href="https://www.omgwiki.org/CBDC/doku.php?id=cbdc:cbdc_omg:04_doc:15_common:30_stablecoins:start" text:style-name="Internet_20_link" text:visited-style-name="Visited_20_Internet_20_Link"> Return to Top</text:a></text:p>
      <text:p text:style-name="Text_20_body"><text:span text:style-name="Strong_20_Emphasis">Note:</text:span> The following Stablecoin Theoretical User Scenario is only provided for discussion purposes. Actual User Scenarios would be developed during systems analysis and modeled using a Model-Based Systems Engineering (MBSE) approach and address the problem in far more detailed with a team of experts.In the following example, the CBDC is modeled as Stablecoins, each account representing an End User. The End Users would actually “own” a wallet that contains account information, where Stablecoins are recorded as a balance that can be added to or subtracted from. For example, a retail purchase would deduct the amount of the purchase from the customer End User's account and add it to the Store's account. </text:p>
      <text:p text:style-name="Text_20_body">Figure  represents a stylized use of a Stablecoin flow of a consumer (End User) buying a product from a retail store.</text:p>
      <text:p text:style-name="Text_20_body">
<draw:frame draw:style-name="mediacenter" draw:name="1" text:anchor-type="paragraph" draw:z-index="1" svg:width="25.135416666667cm" style:rel-width="100%" svg:height="25.135416666667cm" style:rel-height="scale"><draw:image xlink:href="/usr/local/wiki/CBDC/private/media/cbdc/private/cbdc_omg/04_doc/40_currencies/30_stablecoins/screen_shot_2022-03-20_at_5.27.32_pm.png" xlink:type="simple" xlink:show="embed" xlink:actuate="onLoad"/></draw:frame>
</text:p>
      <text:p text:style-name="Text_20_body">Table  represents the initial contents of a Stablecoins of an End User. Each Stablecoin balance in the wallet, such as the \$1,489.72 balance, is signed by the owner of the Stablecoin Wallet.Table  represents the initial contents of at Stablecoins Till at a store. Each Stablecoin, such as the $1,910.00 balance, is signed by the store that owns the Stablecoin Till. </text:p>
      <table:table table:style-name="PluginODTAutoStyle_Table_1">
        <table:table-column table:style-name="odt_auto_style_table_column_3_1"/>
        <table:table-column table:style-name="odt_auto_style_table_column_3_2"/>
        <table:table-row>
          <table:table-cell office:value-type="string" table:style-name="PluginODTAutoStyle_TableCell_2">
            <text:p text:style-name="Text_20_body">Example of the initial contents of an End User Stablecoin Wallet.</text:p>
            <table:table table:style-name="Table">
              <table:table-column/>
              <table:table-column/>
              <table:table-row>
                <table:table-cell office:value-type="string" table:style-name="tableheader">
                  <text:p text:style-name="Table_20_Heading">  Account   </text:p>
                </table:table-cell>
                <table:table-cell office:value-type="string" table:style-name="tableheader">
                  <text:p text:style-name="Table_20_Heading">  Balance  </text:p>
                </table:table-cell>
              </table:table-row>
              <table:table-row>
                <table:table-cell office:value-type="string" table:style-name="tableheader">
                  <text:p text:style-name="Table_20_Heading">  98761234  </text:p>
                </table:table-cell>
                <table:table-cell office:value-type="string" table:style-name="tablecell">
                  <text:p text:style-name="tablealigncenter">    $1,489.72  </text:p>
                </table:table-cell>
              </table:table-row>
              <table:table-row>
                <table:table-cell office:value-type="string" table:style-name="tableheader">
                  <text:p text:style-name="Table_20_Heading">  <text:span text:style-name="Strong_20_Emphasis">TOTAL</text:span>  </text:p>
                </table:table-cell>
                <table:table-cell office:value-type="string" table:style-name="tablecell">
                  <text:p text:style-name="tablealigncenter">  $1,489.72  </text:p>
                </table:table-cell>
              </table:table-row>
            </table:table>
          </table:table-cell>
          <table:table-cell office:value-type="string" table:style-name="PluginODTAutoStyle_TableCell_4">
            <text:p text:style-name="Text_20_body">Example of the initial contents of a store's Stablecoin Till.</text:p>
            <table:table table:style-name="Table">
              <table:table-column/>
              <table:table-column/>
              <table:table-row>
                <table:table-cell office:value-type="string" table:style-name="tableheader">
                  <text:p text:style-name="Table_20_Heading">  Account   </text:p>
                </table:table-cell>
                <table:table-cell office:value-type="string" table:style-name="tableheader">
                  <text:p text:style-name="Table_20_Heading">  Balance  </text:p>
                </table:table-cell>
              </table:table-row>
              <table:table-row>
                <table:table-cell office:value-type="string" table:style-name="tableheader">
                  <text:p text:style-name="Table_20_Heading">  456712349876  </text:p>
                </table:table-cell>
                <table:table-cell office:value-type="string" table:style-name="tablecell">
                  <text:p text:style-name="tablealigncenter">    $1,910.00  </text:p>
                </table:table-cell>
              </table:table-row>
              <table:table-row>
                <table:table-cell office:value-type="string" table:style-name="tableheader">
                  <text:p text:style-name="Table_20_Heading">  <text:span text:style-name="Strong_20_Emphasis">TOTAL</text:span>  </text:p>
                </table:table-cell>
                <table:table-cell office:value-type="string" table:style-name="tablecell">
                  <text:p text:style-name="tablealigncenter">  $1,910.00  </text:p>
                </table:table-cell>
              </table:table-row>
            </table:table>
          </table:table-cell>
        </table:table-row>
      </table:table>
      <text:p text:style-name="Text_20_body">In this example, the End User's Stablecoin Wallet is used to purchase an item in a store that lists for \$488.78.</text:p>
      <text:p text:style-name="Text_20_body">Table  provides a possible withdrawal from the End User's Stablecoin Wallet. If the withdrawal is accepted by the Stablecoin Wallet's owner, the Stablecoin ownership is changed to the stores.</text:p>
      <text:p text:style-name="Text_20_body">The Stablecoin from the wallet required to make the \$488.78 purchase.</text:p>
      <table:table table:style-name="Table">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Quantity  </text:p>
          </table:table-cell>
          <table:table-cell office:value-type="string" table:style-name="tableheader">
            <text:p text:style-name="Table_20_Heading">  Sum  </text:p>
          </table:table-cell>
        </table:table-row>
        <table:table-row>
          <table:table-cell office:value-type="string" table:style-name="tableheader">
            <text:p text:style-name="Table_20_Heading">   8642-97531  </text:p>
          </table:table-cell>
          <table:table-cell office:value-type="string" table:style-name="tablecell">
            <text:p text:style-name="tablealigncenter">  1  </text:p>
          </table:table-cell>
          <table:table-cell office:value-type="string" table:style-name="tablecell">
            <text:p text:style-name="tablealigncenter">  $488.78  </text:p>
          </table:table-cell>
        </table:table-row>
        <table:table-row>
          <table:table-cell office:value-type="string" table:style-name="tableheader" table:number-columns-spanned="2">
            <text:p text:style-name="Table_20_Heading">  <text:span text:style-name="Strong_20_Emphasis">TOTAL</text:span>  </text:p>
          </table:table-cell>
          <table:covered-table-cell/>
          <table:table-cell office:value-type="string" table:style-name="tablecell">
            <text:p text:style-name="tablealigncenter">  $488.78  </text:p>
          </table:table-cell>
        </table:table-row>
      </table:table>
      <text:p text:style-name="Text_20_body"><text:span text:style-name="Strong_20_Emphasis">Note:</text:span> there are many ways the \$488.78 could have been achieved using the Stablecoin Wallet provided in Table . This is one way. In an actual implementation, the contents of the composition of cash could be modified by the End User as long as it summed to \$488.78, just as would occur in a real wallet.Table  represents the contents of the Stablecoin Wallet of the End User after the transaction.Table  represents the contents of the Stablecoin Till of the store after the transaction.</text:p>
      <table:table table:style-name="PluginODTAutoStyle_Table_6">
        <table:table-column table:style-name="odt_auto_style_table_column_7_1"/>
        <table:table-column table:style-name="odt_auto_style_table_column_7_2"/>
        <table:table-row>
          <table:table-cell office:value-type="string" table:style-name="PluginODTAutoStyle_TableCell_7">
            <text:p text:style-name="Text_20_body">Example of a Stablecoin Wallet and its contents for an End User after transaction.</text:p>
            <table:table table:style-name="Table">
              <table:table-column/>
              <table:table-column/>
              <table:table-row>
                <table:table-cell office:value-type="string" table:style-name="tableheader">
                  <text:p text:style-name="Table_20_Heading">  Account   </text:p>
                </table:table-cell>
                <table:table-cell office:value-type="string" table:style-name="tableheader">
                  <text:p text:style-name="Table_20_Heading">  Balance  </text:p>
                </table:table-cell>
              </table:table-row>
              <table:table-row>
                <table:table-cell office:value-type="string" table:style-name="tableheader">
                  <text:p text:style-name="Table_20_Heading">  98761234  </text:p>
                </table:table-cell>
                <table:table-cell office:value-type="string" table:style-name="tablecell">
                  <text:p text:style-name="tablealigncenter">    $1,000.94  </text:p>
                </table:table-cell>
              </table:table-row>
              <table:table-row>
                <table:table-cell office:value-type="string" table:style-name="tableheader">
                  <text:p text:style-name="Table_20_Heading">  <text:span text:style-name="Strong_20_Emphasis">TOTAL</text:span>  </text:p>
                </table:table-cell>
                <table:table-cell office:value-type="string" table:style-name="tablecell">
                  <text:p text:style-name="tablealigncenter">  $1,000.94  </text:p>
                </table:table-cell>
              </table:table-row>
            </table:table>
          </table:table-cell>
          <table:table-cell office:value-type="string" table:style-name="PluginODTAutoStyle_TableCell_9">
            <text:p text:style-name="Text_20_body">Example of a Stablecoin Wallet and its contents for a store after transaction.</text:p>
            <table:table table:style-name="Table">
              <table:table-column/>
              <table:table-column/>
              <table:table-row>
                <table:table-cell office:value-type="string" table:style-name="tableheader">
                  <text:p text:style-name="Table_20_Heading">  Account   </text:p>
                </table:table-cell>
                <table:table-cell office:value-type="string" table:style-name="tableheader">
                  <text:p text:style-name="Table_20_Heading">  Balance  </text:p>
                </table:table-cell>
              </table:table-row>
              <table:table-row>
                <table:table-cell office:value-type="string" table:style-name="tableheader">
                  <text:p text:style-name="Table_20_Heading">  456712349876  </text:p>
                </table:table-cell>
                <table:table-cell office:value-type="string" table:style-name="tablecell">
                  <text:p text:style-name="tablealigncenter">    $2,398.78  </text:p>
                </table:table-cell>
              </table:table-row>
              <table:table-row>
                <table:table-cell office:value-type="string" table:style-name="tableheader">
                  <text:p text:style-name="Table_20_Heading">  <text:span text:style-name="Strong_20_Emphasis">TOTAL</text:span>  </text:p>
                </table:table-cell>
                <table:table-cell office:value-type="string" table:style-name="tablecell">
                  <text:p text:style-name="tablealigncenter">  $2,398.78  </text:p>
                </table:table-cell>
              </table:table-row>
            </table:table>
          </table:table-cell>
        </table:table-row>
      </table:table>
      <text:h text:style-name="Heading_20_2" text:outline-level="2"><text:bookmark-start text:name="__RefHeading___examples_5"/><text:bookmark-start text:name="examples"/>Examples<text:bookmark-end text:name="__RefHeading___examples_5"/><text:bookmark-end text:name="examples"/></text:h>
      <text:p text:style-name="Text_20_body"><text:a xlink:type="simple" xlink:href="https://www.omgwiki.org/CBDC/doku.php?id=cbdc:cbdc_omg:04_doc:15_common:30_stablecoins:start" text:style-name="Internet_20_link" text:visited-style-name="Visited_20_Internet_20_Link"> Return to Top</text:a></text:p>
      <text:p text:style-name="Text_20_body">In this discussion, only the requirements identified during the <text:a xlink:type="simple" xlink:href="https://www.omgwiki.org/CBDC/doku.php?id=cbdc:private:cbdc_omg:15_summary:start" text:style-name="Internet_20_link" text:visited-style-name="Visited_20_Internet_20_Link"> White Paper Analysis</text:a> are considered. Table  represents the allocated of requirements germane to the Stablecoins.</text:p>
      <text:p text:style-name="Text_20_body">Example of mapping a subset of requirements identified during the White Paper Analysis conducted by the OMG</text:p>
      <table:table table:style-name="Table">
        <table:table-column/>
        <table:table-column/>
        <table:table-row>
          <table:table-cell office:value-type="string" table:style-name="tableheader">
            <text:p text:style-name="Table_20_Heading"> Area                </text:p>
          </table:table-cell>
          <table:table-cell office:value-type="string" table:style-name="tableheader">
            <text:p text:style-name="Table_20_Heading"> Desirements  </text:p>
          </table:table-cell>
        </table:table-row>
        <table:table-row>
          <table:table-cell office:value-type="string" table:style-name="tableheader">
            <text:p text:style-name="Table_20_Heading"> Benefits                   </text:p>
          </table:table-cell>
          <table:table-cell office:value-type="string" table:style-name="tablecell">
            <text:p text:style-name="tablealignleft"> B0016, B0017, B0021 </text:p>
          </table:table-cell>
        </table:table-row>
        <table:table-row>
          <table:table-cell office:value-type="string" table:style-name="tableheader">
            <text:p text:style-name="Table_20_Heading"> Policy and Considerations  </text:p>
          </table:table-cell>
          <table:table-cell office:value-type="string" table:style-name="tablecell">
            <text:p text:style-name="tablealignleft"> P0008, P0015, P0016 </text:p>
          </table:table-cell>
        </table:table-row>
        <table:table-row>
          <table:table-cell office:value-type="string" table:style-name="tableheader">
            <text:p text:style-name="Table_20_Heading"> Risks                      </text:p>
          </table:table-cell>
          <table:table-cell office:value-type="string" table:style-name="tablecell">
            <text:p text:style-name="tablealignleft"> R0010, R0022 </text:p>
          </table:table-cell>
        </table:table-row>
      </table:table>
      <text:p text:style-name="Text_20_body"><text:span text:style-name="Strong_20_Emphasis">Note:</text:span> <text:span text:style-name="Strong_20_Emphasis"><text:span text:style-name="Source_20_Text">B</text:span></text:span> = Benefit, <text:span text:style-name="Strong_20_Emphasis"><text:span text:style-name="Source_20_Text">P</text:span></text:span> = Policy, <text:span text:style-name="Strong_20_Emphasis"><text:span text:style-name="Source_20_Text">R</text:span></text:span> = Requirement, <text:span text:style-name="Strong_20_Emphasis"><text:span text:style-name="Source_20_Text">D</text:span></text:span> = Design.</text:p>
      <text:h text:style-name="Heading_20_2" text:outline-level="2"><text:bookmark-start text:name="__RefHeading___discussion_of_examples_6"/><text:bookmark-start text:name="discussion_of_examples"/>Discussion of Examples<text:bookmark-end text:name="__RefHeading___discussion_of_examples_6"/><text:bookmark-end text:name="discussion_of_examples"/></text:h>
      <text:p text:style-name="Text_20_body"><text:a xlink:type="simple" xlink:href="https://www.omgwiki.org/CBDC/doku.php?id=cbdc:cbdc_omg:04_doc:15_common:30_stablecoins:start" text:style-name="Internet_20_link" text:visited-style-name="Visited_20_Internet_20_Link"> Return to Top</text:a></text:p>
      <text:p text:style-name="Text_20_body">List of requirements (i.e., desirements) identified in the <text:span text:style-name="Strong_20_Emphasis">White Paper</text:span> that require further research</text:p>
      <table:table table:style-name="Table">
        <table:table-column/>
        <table:table-column/>
        <table:table-column/>
        <table:table-row>
          <table:table-cell office:value-type="string" table:style-name="tableheader">
            <text:p text:style-name="Table_20_Heading"> Desirement No.  </text:p>
          </table:table-cell>
          <table:table-cell office:value-type="string" table:style-name="tableheader">
            <text:p text:style-name="Table_20_Heading"> Desirement Text  </text:p>
          </table:table-cell>
          <table:table-cell office:value-type="string" table:style-name="tableheader">
            <text:p text:style-name="Table_20_Heading"> Comment  </text:p>
          </table:table-cell>
        </table:table-row>
        <table:table-row>
          <table:table-cell office:value-type="string" table:style-name="tableheader">
            <text:p text:style-name="Table_20_Heading"> B0016 </text:p>
          </table:table-cell>
          <table:table-cell office:value-type="string" table:style-name="tableheader">
            <text:p text:style-name="Table_20_Heading"> Provide Stablecoins that are: 1. well-designed2. appropriately regulated</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B0017 </text:p>
          </table:table-cell>
          <table:table-cell office:value-type="string" table:style-name="tableheader">
            <text:p text:style-name="Table_20_Heading"> Provide Stablecoins that are: 1. faster2. more efficient3. more inclusive payment</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B0021 </text:p>
          </table:table-cell>
          <table:table-cell office:value-type="string" table:style-name="tableheader">
            <text:p text:style-name="Table_20_Heading"> Maintain value by not using backing by an underlying asset </text:p>
          </table:table-cell>
          <table:table-cell office:value-type="string" table:style-name="tablecell">
            <text:p text:style-name="tablealignleft"> <text:span text:style-name="Strong_20_Emphasis">Conflict</text:span> with <text:span text:style-name="Strong_20_Emphasis"><text:span text:style-name="Source_20_Text">B0017</text:span></text:span> </text:p>
          </table:table-cell>
        </table:table-row>
        <table:table-row>
          <table:table-cell office:value-type="string" table:style-name="tableheader">
            <text:p text:style-name="Table_20_Heading"> P0015 </text:p>
          </table:table-cell>
          <table:table-cell office:value-type="string" table:style-name="tableheader">
            <text:p text:style-name="Table_20_Heading"> The PWG report recommends that Congress act promptly to enact legislation that would ensure payment of stablecoins </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P0016 </text:p>
          </table:table-cell>
          <table:table-cell office:value-type="string" table:style-name="tableheader">
            <text:p text:style-name="Table_20_Heading"> The PWG report recommends payment stablecoin arrangements are subject to a consistent and comprehensive federal regulatory framework </text:p>
          </table:table-cell>
          <table:table-cell office:value-type="string" table:style-name="tablecell">
            <text:p text:style-name="tablealignleft"> Stablecoin is a specific solution </text:p>
          </table:table-cell>
        </table:table-row>
        <table:table-row>
          <table:table-cell office:value-type="string" table:style-name="tableheader">
            <text:p text:style-name="Table_20_Heading"> R0010 </text:p>
          </table:table-cell>
          <table:table-cell office:value-type="string" table:style-name="tableheader">
            <text:p text:style-name="Table_20_Heading"> CBDC has <text:span text:style-name="Strong_20_Emphasis">Risk</text:span> of significant energy footprint similar to Cryptocurrencies </text:p>
          </table:table-cell>
          <table:table-cell office:value-type="string" table:style-name="tablecell">
            <text:p text:style-name="tablealignleft"> This depends on the <text:a xlink:type="simple" xlink:href="https://www.omgwiki.org/dido/doku.php?id=dido:public:ra:xapend:xapend.k_consensus:start" text:style-name="Internet_20_link" text:visited-style-name="Visited_20_Internet_20_Link"> Consensus Algorithm</text:a> used for the Stablecoin.</text:p>
          </table:table-cell>
        </table:table-row>
        <table:table-row>
          <table:table-cell office:value-type="string" table:style-name="tableheader">
            <text:p text:style-name="Table_20_Heading"> R0022 </text:p>
          </table:table-cell>
          <table:table-cell office:value-type="string" table:style-name="tableheader">
            <text:p text:style-name="Table_20_Heading"> <text:span text:style-name="Strong_20_Emphasis">Risk</text:span> of stablecoins and other types of <text:span text:style-name="Strong_20_Emphasis"><text:span text:style-name="Source_20_Text">nonbank</text:span></text:span> money shifting deposits away from banks even without a CBDC </text:p>
          </table:table-cell>
          <table:table-cell office:value-type="string" table:style-name="tablecell">
            <text:p text:style-name="tablealignleft"> Stablecoin is a specific solution </text:p>
          </table:table-cell>
        </table:table-row>
        <table:table-row>
          <table:table-cell office:value-type="string" table:style-name="tablecell" table:number-columns-spanned="3">
            <text:p text:style-name="tablealignleft"> <text:span text:style-name="Strong_20_Emphasis"><text:span text:style-name="Source_20_Text">B</text:span></text:span> = <text:a xlink:type="simple" xlink:href="https://www.omgwiki.org/CBDC/doku.php?id=cbdc:cbdc_omg:04_doc:12_summary:start#benefits" text:style-name="Internet_20_link" text:visited-style-name="Visited_20_Internet_20_Link"> Benefit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P</text:span></text:span> = <text:a xlink:type="simple" xlink:href="https://www.omgwiki.org/CBDC/doku.php?id=cbdc:cbdc_omg:04_doc:12_summary:start#policy_considerations" text:style-name="Internet_20_link" text:visited-style-name="Visited_20_Internet_20_Link"> Policy Considerations</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R</text:span></text:span> = <text:a xlink:type="simple" xlink:href="https://www.omgwiki.org/CBDC/doku.php?id=cbdc:cbdc_omg:04_doc:12_summary:start#risks" text:style-name="Internet_20_link" text:visited-style-name="Visited_20_Internet_20_Link"> Risk Considerations </text:a> </text:p>
          </table:table-cell>
          <table:covered-table-cell/>
          <table:covered-table-cell/>
        </table:table-row>
        <table:table-row>
          <table:table-cell office:value-type="string" table:style-name="tablecell" table:number-columns-spanned="3">
            <text:p text:style-name="tablealignleft"> <text:span text:style-name="Strong_20_Emphasis"><text:span text:style-name="Source_20_Text">D</text:span></text:span> = <text:a xlink:type="simple" xlink:href="https://www.omgwiki.org/CBDC/doku.php?id=cbdc:cbdc_omg:04_doc:12_summary:start#design" text:style-name="Internet_20_link" text:visited-style-name="Visited_20_Internet_20_Link"> Design Considerations</text:a>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37.965pt" style:rel-width="48%"/>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left" style:rel-width="100%" style:width="498.61pt"/>
    </style:style>
    <style:style style:name="PluginODTAutoStyle_TableCell_2" style:family="table-cell">
      <style:paragraph-properties fo:text-align="left"/>
      <style:table-cell-properties fo:border="none" fo:padding-top="0cm" fo:padding-bottom="0cm" fo:padding-left="0cm" fo:padding-right="0.4cm" style:vertical-align="top"/>
    </style:style>
    <style:style style:name="PluginODTAutoStyle_Paragraph_3" style:family="paragraph">
      <style:paragraph-properties fo:padding-top="0cm" fo:padding-bottom="0cm" fo:padding-left="0cm" fo:padding-right="0.4cm" fo:text-align="left"/>
    </style:style>
    <style:style style:name="odt_auto_style_table_column_3_1" style:family="table-column">
      <style:table-column-properties style:column-width="249.305pt"/>
    </style:style>
    <style:style style:name="PluginODTAutoStyle_TableCell_4" style:family="table-cell">
      <style:paragraph-properties fo:text-align="left"/>
      <style:table-cell-properties fo:border="none" fo:padding-top="0cm" fo:padding-bottom="0cm" fo:padding-left="0.4cm" fo:padding-right="0cm" style:vertical-align="top"/>
    </style:style>
    <style:style style:name="PluginODTAutoStyle_Paragraph_5" style:family="paragraph">
      <style:paragraph-properties fo:padding-top="0cm" fo:padding-bottom="0cm" fo:padding-left="0.4cm" fo:padding-right="0cm" fo:text-align="left"/>
    </style:style>
    <style:style style:name="odt_auto_style_table_column_3_2" style:family="table-column">
      <style:table-column-properties style:column-width="249.305pt"/>
    </style:style>
    <style:style style:name="PluginODTAutoStyle_Table_6" style:family="table">
      <style:table-properties table:align="left" style:rel-width="100%" style:width="498.61pt"/>
    </style:style>
    <style:style style:name="PluginODTAutoStyle_TableCell_7" style:family="table-cell">
      <style:paragraph-properties fo:text-align="left"/>
      <style:table-cell-properties fo:border="none" fo:padding-top="0cm" fo:padding-bottom="0cm" fo:padding-left="0cm" fo:padding-right="0.4cm" style:vertical-align="top"/>
    </style:style>
    <style:style style:name="PluginODTAutoStyle_Paragraph_8" style:family="paragraph">
      <style:paragraph-properties fo:padding-top="0cm" fo:padding-bottom="0cm" fo:padding-left="0cm" fo:padding-right="0.4cm" fo:text-align="left"/>
    </style:style>
    <style:style style:name="odt_auto_style_table_column_7_1" style:family="table-column">
      <style:table-column-properties style:column-width="249.305pt"/>
    </style:style>
    <style:style style:name="PluginODTAutoStyle_TableCell_9" style:family="table-cell">
      <style:paragraph-properties fo:text-align="left"/>
      <style:table-cell-properties fo:border="none" fo:padding-top="0cm" fo:padding-bottom="0cm" fo:padding-left="0.4cm" fo:padding-right="0cm" style:vertical-align="top"/>
    </style:style>
    <style:style style:name="PluginODTAutoStyle_Paragraph_10" style:family="paragraph">
      <style:paragraph-properties fo:padding-top="0cm" fo:padding-bottom="0cm" fo:padding-left="0.4cm" fo:padding-right="0cm" fo:text-align="left"/>
    </style:style>
    <style:style style:name="odt_auto_style_table_column_7_2" style:family="table-column">
      <style:table-column-properties style:column-width="249.305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cbdc:public:cbdc_omg:04_doc:15_common:30_stablecoins:start</dc:title>
  </office:meta>
</office:document-meta>
</file>