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50_international:10_residency"/><text:bookmark-start text:name="__RefHeading___data_residency_1"/><text:bookmark-start text:name="data_residency"/>4.6.1 Data Residency<text:bookmark-end text:name="__RefHeading___data_residency_1"/><text:bookmark-end text:name="data_residency"/></text:h>
      <text:p text:style-name="Text_20_body"><text:a xlink:type="simple" xlink:href="https://www.omgwiki.org/CBDC/doku.php?id=cbdc:cbdc_omg:04_doc:15_common:50_international:start" text:style-name="Internet_20_link" text:visited-style-name="Visited_20_Internet_20_Link"> Return to Top</text:a></text:p>
      <text:p text:style-name="Text_20_body">According to the OMG Cloud Working Group's Discussion Paper on Data Residency<text:note text:id="ftn0" text:note-class="footnote"><text:note-citation text:label="1)">1)</text:note-citation><text:note-body><text:p text:style-name="Footnote">
Cloud Standards Customer Council and the Object Management Group,
<text:span text:style-name="underline">Data Residency Challenges</text:span>,
May 2017,
Accessed: 8 April 2022,
<text:a xlink:type="simple" xlink:href="https://www.omg.org/cloud/deliverables/CSCC-Data-Residency-Challenges.pdf" text:style-name="Internet_20_link" text:visited-style-name="Visited_20_Internet_20_Link">https://www.omg.org/cloud/deliverables/CSCC-Data-Residency-Challenges.pdf</text:a>
</text:p></text:note-body></text:note>. The <text:span text:style-name="Strong_20_Emphasis">Data Residency</text:span> issues from the <text:span text:style-name="Strong_20_Emphasis">Cloud Working Group Data Residency White Paper</text:span> are summarized in Table  with each issue being given a unique number. </text:p>
      <text:p text:style-name="Text_20_body">A review of the Data Residency Issues the CBDC needs to address.</text:p>
      <table:table table:style-name="Table">
        <table:table-column/>
        <table:table-column/>
        <table:table-column/>
        <table:table-row>
          <table:table-cell office:value-type="string" table:style-name="tableheader">
            <text:p text:style-name="Table_20_Heading"> Data Residency Issue Number  </text:p>
          </table:table-cell>
          <table:table-cell office:value-type="string" table:style-name="tableheader">
            <text:p text:style-name="Table_20_Heading"> Description  </text:p>
          </table:table-cell>
          <table:table-cell office:value-type="string" table:style-name="tableheader">
            <text:p text:style-name="Table_20_Heading"> CBDC Explanation  </text:p>
          </table:table-cell>
        </table:table-row>
        <table:table-row>
          <table:table-cell office:value-type="string" table:style-name="tableheader">
            <text:p text:style-name="Table_20_Heading"> DR01 </text:p>
          </table:table-cell>
          <table:table-cell office:value-type="string" table:style-name="tableheader">
            <text:p text:style-name="Table_20_Heading"> Large multinational companies wish to consolidate data centers from multiple countries into a smaller set of locations (data center consolidation). </text:p>
          </table:table-cell>
          <table:table-cell office:value-type="string" table:style-name="tablecell">
            <text:p text:style-name="tablealignleft">Although a U.S.-based CBDC is not a multinational company, it is, by nature, a multinational enterprise. A summary of the multinational nature of the CBDC found in OMG <text:a xlink:type="simple" xlink:href="https://www.omgwiki.org/CBDC/doku.php?id=cbdc:cbdc_omg:04_doc:12_summary:start" text:style-name="Internet_20_link" text:visited-style-name="Visited_20_Internet_20_Link"> White Paper Analysis</text:a> follows:</text:p>
            <text:p text:style-name="Text_20_body">1. <text:span text:style-name="Strong_20_Emphasis"><text:span text:style-name="Source_20_Text">B0036</text:span></text:span> and <text:span text:style-name="Strong_20_Emphasis"><text:span text:style-name="Source_20_Text">B0042</text:span></text:span> set as a “desirement” the preservation the dominance of the U.S. Dollar internationally2. <text:span text:style-name="Strong_20_Emphasis"><text:span text:style-name="Source_20_Text">B0009</text:span></text:span>, <text:span text:style-name="Strong_20_Emphasis"><text:span text:style-name="Source_20_Text">B0024</text:span></text:span>, <text:span text:style-name="Strong_20_Emphasis"><text:span text:style-name="Source_20_Text">B0034</text:span></text:span>, <text:span text:style-name="Strong_20_Emphasis"><text:span text:style-name="Source_20_Text">P0026</text:span></text:span> express the “need for speed” 3. <text:span text:style-name="Strong_20_Emphasis"><text:span text:style-name="Source_20_Text">B0027</text:span></text:span> expressed the need for trust and reliability4. <text:span text:style-name="Strong_20_Emphasis"><text:span text:style-name="Source_20_Text">B0053</text:span></text:span> is resiliency5. <text:span text:style-name="Strong_20_Emphasis"><text:span text:style-name="Source_20_Text">B0009</text:span></text:span>, <text:span text:style-name="Strong_20_Emphasis"><text:span text:style-name="Source_20_Text">B0015</text:span></text:span>, <text:span text:style-name="Strong_20_Emphasis"><text:span text:style-name="Source_20_Text">B0035</text:span></text:span>, <text:span text:style-name="Strong_20_Emphasis"><text:span text:style-name="Source_20_Text">B0041</text:span></text:span> for the need of cross-border operations6. <text:span text:style-name="Strong_20_Emphasis"><text:span text:style-name="Source_20_Text">D0009</text:span></text:span> to support foreign demand</text:p>
          </table:table-cell>
        </table:table-row>
        <table:table-row>
          <table:table-cell office:value-type="string" table:style-name="tableheader">
            <text:p text:style-name="Table_20_Heading"> DR02 </text:p>
          </table:table-cell>
          <table:table-cell office:value-type="string" table:style-name="tableheader">
            <text:p text:style-name="Table_20_Heading"> Organizations migrate some of their services to the cloud or to a hosted solution managed by an outsourcing company located in another country. “Services” is a very broad term here, and a risk arises simply if a remote backup solution stores the backup data in another country. </text:p>
          </table:table-cell>
          <table:table-cell office:value-type="string" table:style-name="tablecell">
            <text:p text:style-name="tablealignleft">For the same reasons given in the explanation for <text:span text:style-name="Strong_20_Emphasis"><text:span text:style-name="Source_20_Text">DR01</text:span></text:span> above, the CBDC has an implied “desirement” for cloud-based data collection and the redundancy it offers. In addition, <text:span text:style-name="Strong_20_Emphasis"><text:span text:style-name="Source_20_Text">B0051</text:span></text:span>, and <text:span text:style-name="Strong_20_Emphasis"><text:span text:style-name="Source_20_Text">D0011</text:span></text:span> both refer to data collection, which can cause Data Residency issues when data is from outside U.S. source. </text:p>
          </table:table-cell>
        </table:table-row>
        <table:table-row>
          <table:table-cell office:value-type="string" table:style-name="tableheader">
            <text:p text:style-name="Table_20_Heading"> DR03 </text:p>
          </table:table-cell>
          <table:table-cell office:value-type="string" table:style-name="tableheader">
            <text:p text:style-name="Table_20_Heading"> A Business Process Outsourcing (BPO) solution, or a managed helpdesk solution, causes agents in a different country to have access to protected information in order to perform the contracted service. </text:p>
          </table:table-cell>
          <table:table-cell office:value-type="string" table:style-name="tablecell">
            <text:p text:style-name="tablealignleft">Figure  provides a list of the top services to outsource to third Party BPOs. Some of these are relatively benign un terms of the data visibility by BPO employees. Other areas such as <text:span text:style-name="Emphasis">“Information Technology(IT)”</text:span> and <text:span text:style-name="Emphasis">“Claims, eligibility, and appeals processing”</text:span> might need to be addressed for any CBDC implantation.</text:p>
            <text:p text:style-name="Text_20_body">
<draw:frame draw:style-name="mediacenter" draw:name="0" text:anchor-type="paragraph" draw:z-index="0" svg:width="10.583333333333cm" svg:height="10.583333333333cm"><draw:image xlink:href="/usr/local/wiki/CBDC/private/media/cbdc/private/cbdc_omg/04_doc/15_common/50_international/screen_shot_2022-04-08_at_2.22.00_pm.png" xlink:type="simple" xlink:show="embed" xlink:actuate="onLoad"/></draw:frame>
</text:p>
            <text:p text:style-name="Text_20_body">Federal Managers report that BPO is used for a wide range of services<text:note text:id="ftn1" text:note-class="footnote"><text:note-citation text:label="2)">2)</text:note-citation><text:note-body><text:p text:style-name="Footnote">
Government Business Council,
<text:span text:style-name="underline">Inside Federal Outsourcing - A Candid Survey of Federal Managers</text:span>,
May 2015,
Accessed: 8 April 2022,
<text:a xlink:type="simple" xlink:href="http://cdn.govexec.com/media/gbc/docs/gbc_government_outsourcing_report.pdf" text:style-name="Internet_20_link" text:visited-style-name="Visited_20_Internet_20_Link">http://cdn.govexec.com/media/gbc/docs/gbc_government_outsourcing_report.pdf</text:a>
</text:p></text:note-body></text:note>
</text:p>
          </table:table-cell>
        </table:table-row>
        <table:table-row>
          <table:table-cell office:value-type="string" table:style-name="tableheader">
            <text:p text:style-name="Table_20_Heading"> DR04 </text:p>
          </table:table-cell>
          <table:table-cell office:value-type="string" table:style-name="tableheader">
            <text:p text:style-name="Table_20_Heading"> Employees travel across borders, carrying sensitive data with them on their laptops and smartphones. </text:p>
          </table:table-cell>
          <table:table-cell office:value-type="string" table:style-name="tablecell">
            <text:p text:style-name="tablealignleft">For the U.S. CBDC, it is not about employees traveling across borders as much as U.S.-based citizens and residents traveling across the border. Even if the people do not travel across the borders, their money may travel through international purchases and remittances.</text:p>
          </table:table-cell>
        </table:table-row>
      </table:table>
      <text:p text:style-name="Text_20_body">For the CBDC, the Data Residency issues <text:span text:style-name="Strong_20_Emphasis"><text:span text:style-name="Source_20_Text">DR01</text:span></text:span>, <text:span text:style-name="Strong_20_Emphasis"><text:span text:style-name="Source_20_Text">DR01</text:span></text:span> will cause issues if the CBDC obtains international usage and will probably reduce adoption of the U.S. Dollar which are among the stated desirements the Federal Reserve <text:span text:style-name="Strong_20_Emphasis">White Paper</text:span>. See Table .</text:p>
      <text:p text:style-name="Text_20_body">International “desirements” specified in the Federal Reserve <text:span text:style-name="Strong_20_Emphasis">White Paper</text:span>.</text:p>
      <table:table table:style-name="Table">
        <table:table-column/>
        <table:table-column/>
        <table:table-row>
          <table:table-cell office:value-type="string" table:style-name="tableheader">
            <text:p text:style-name="Table_20_Heading"> Statement No.  </text:p>
          </table:table-cell>
          <table:table-cell office:value-type="string" table:style-name="tableheader">
            <text:p text:style-name="Table_20_Heading"> Statement  </text:p>
          </table:table-cell>
        </table:table-row>
        <table:table-row>
          <table:table-cell office:value-type="string" table:style-name="tableheader">
            <text:p text:style-name="Table_20_Heading"> B0036 </text:p>
          </table:table-cell>
          <table:table-cell office:value-type="string" table:style-name="tableheader">
            <text:p text:style-name="Table_20_Heading"> Preserve the dominant international role of the U.S. dollar </text:p>
          </table:table-cell>
        </table:table-row>
        <table:table-row>
          <table:table-cell office:value-type="string" table:style-name="tableheader">
            <text:p text:style-name="Table_20_Heading"> B0041 </text:p>
          </table:table-cell>
          <table:table-cell office:value-type="string" table:style-name="tableheader">
            <text:p text:style-name="Table_20_Heading"> Support streamlining cross-border payments  </text:p>
          </table:table-cell>
        </table:table-row>
        <table:table-row>
          <table:table-cell office:value-type="string" table:style-name="tableheader">
            <text:p text:style-name="Table_20_Heading"> B0042 </text:p>
          </table:table-cell>
          <table:table-cell office:value-type="string" table:style-name="tableheader">
            <text:p text:style-name="Table_20_Heading"> Preserve the dominant international role of the U.S. dollar </text:p>
          </table:table-cell>
        </table:table-row>
      </table:table>
      <text:p text:style-name="Text_20_body">The level of risk to the CBDC mostly depends on several factors in how the design of the CBDC and the international laws and regulations that will ultimately cover the CBDC. The <text:span text:style-name="Strong_20_Emphasis">Cloud Working Group Data Residency White Paper</text:span> identified four major risk areas which have relevance to the CBDC:</text:p>
      <text:p text:style-name="Text_20_body">Nature of the being gathered and stored by the CBDCSeverity of the laws and regulations governing data in the jurisdiction where the data resides, passes through or is being manipulatedNature of the services the CBDC will offer internationallyLevel of awareness (or ignorance) of the issues by international communitiesThe <text:span text:style-name="Strong_20_Emphasis">Cloud Working Group Data Residency White Paper</text:span> (see Table ) uses a series of Use-Cases to help explain how to classify data usage and when there might be <text:span text:style-name="Strong_20_Emphasis">Data Residency</text:span> issues. The table lists each Use-Case and where it is being generated, stored, processed, routed, and finally accessed by the End User. In other words, the <text:a xlink:type="simple" xlink:href="https://www.omgwiki.org/dido/doku.php?id=dido:public:ra:1.2_views:3_taxonomic:4_data_tax:02_state_taxonomy:start" text:style-name="Internet_20_link" text:visited-style-name="Visited_20_Internet_20_Link"> State of the Data</text:a>:</text:p>
      <text:a xlink:type="simple" xlink:href="https://www.omgwiki.org/dido/doku.php?id=dido:public:ra:1.2_views:3_taxonomic:4_data_tax:02_state_taxonomy:data_at_rest" text:style-name="Internet_20_link" text:visited-style-name="Visited_20_Internet_20_Link"> Data-At-Rest</text:a>
      <text:a xlink:type="simple" xlink:href="https://www.omgwiki.org/dido/doku.php?id=dido:public:ra:1.2_views:3_taxonomic:4_data_tax:02_state_taxonomy:data_in_motion" text:style-name="Internet_20_link" text:visited-style-name="Visited_20_Internet_20_Link"> Data-In-Process</text:a>
      <text:a xlink:type="simple" xlink:href="https://www.omgwiki.org/dido/doku.php?id=dido:public:ra:1.2_views:3_taxonomic:4_data_tax:02_state_taxonomy:data_in_use" text:style-name="Internet_20_link" text:visited-style-name="Visited_20_Internet_20_Link"> Data-In-Use </text:a>
      <text:p text:style-name="Text_20_body">
<draw:frame draw:style-name="media" draw:name="1" text:anchor-type="as-char" draw:z-index="1" svg:width="18.520833333333cm" style:rel-width="100%" svg:height="18.520833333333cm" style:rel-height="scale"><draw:image xlink:href="/usr/local/wiki/CBDC/private/media/cbdc/private/cbdc_omg/04_doc/15_common/50_international/screen_shot_2022-04-08_at_12.30.15_pm.png" xlink:type="simple" xlink:show="embed" xlink:actuate="onLoad"/></draw:frame>
<draw:frame draw:style-name="media" draw:name="2" text:anchor-type="as-char" draw:z-index="2" svg:width="7.9375cm" svg:height="7.9375cm"><draw:image xlink:href="/usr/local/wiki/CBDC/private/media/cbdc/private/cbdc_omg/04_doc/15_common/50_international/screen_shot_2022-04-08_at_12.33.24_pm.png" xlink:type="simple" xlink:show="embed" xlink:actuate="onLoad"/></draw:frame>
</text:p>
      <text:p text:style-name="Text_20_body">Data Residency Use Case Matrix from the <text:span text:style-name="Strong_20_Emphasis">Cloud Working Group Data Residency White Paper</text:span>.
</text:p>
      <text:p text:style-name="Text_20_body">Table  gives an explanation for the values in each of the cells in Figure .</text:p>
      <text:p text:style-name="Text_20_body">Where the data is stored (i.e., <text:a xlink:type="simple" xlink:href="https://www.omgwiki.org/dido/doku.php?id=dido:public:ra:1.2_views:3_taxonomic:4_data_tax:02_state_taxonomy:data_at_rest" text:style-name="Internet_20_link" text:visited-style-name="Visited_20_Internet_20_Link"> Data at Rest</text:a>.)</text:p>
      <table:table table:style-name="Table">
        <table:table-column/>
        <table:table-column/>
        <table:table-row>
          <table:table-cell office:value-type="string" table:style-name="tableheader">
            <text:p text:style-name="Table_20_Heading"> <text:span text:style-name="Strong_20_Emphasis">In-country</text:span> </text:p>
          </table:table-cell>
          <table:table-cell office:value-type="string" table:style-name="tablecell">
            <text:p text:style-name="tablealignleft"> Data is physically present within the boundaries of the jurisdiction in question. When this location is on the physical premises of the data custodian, it is equivalent to in-house</text:p>
          </table:table-cell>
        </table:table-row>
        <table:table-row>
          <table:table-cell office:value-type="string" table:style-name="tableheader">
            <text:p text:style-name="Table_20_Heading"> <text:span text:style-name="Strong_20_Emphasis">In-house</text:span> </text:p>
          </table:table-cell>
          <table:table-cell office:value-type="string" table:style-name="tablecell">
            <text:p text:style-name="tablealignleft"> Data is present within the physical premises of the data custodian. Whether this is a single (computer) room, building or campus is not germane. What is germane is whether the storage, servers and network infrastructure are all privately controlled by the data custodian. As a specific case, if two locations are physically separate and connected by an Internet connection, this criterion would be violated. Examples of data sources that are in-country but not in-house are a wellsite sensor on a private owner’s oil lease and an automatic teller machine (ATM) is an International airport, on a ferry, or on a cruise ship.</text:p>
          </table:table-cell>
        </table:table-row>
        <table:table-row>
          <table:table-cell office:value-type="string" table:style-name="tableheader">
            <text:p text:style-name="Table_20_Heading"> <text:span text:style-name="Strong_20_Emphasis">External</text:span> </text:p>
          </table:table-cell>
          <table:table-cell office:value-type="string" table:style-name="tablecell">
            <text:p text:style-name="tablealignleft"> One or more infrastructure components (storage, servers, network) are outside the jurisdiction in question. An example is a seismic vessel acquiring data within the territorial waters of a country. The acquisition process is being monitored by personnel physically within that country. The data is transmitted via satellite to a ground station located in another country (e.g., Russian Arctic via a Norwegian ground station, offshore Indonesia via a Singapore ground station, etc.) and then via the Internet to the company’s home countr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50_international:10_residency</dc:title>
  </office:meta>
</office:document-meta>
</file>