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bdc:public:cbdc_omg:04_doc:20_comments:brp:q01:benefits"/><text:bookmark-start text:name="__RefHeading___sub-q1tbd_benefits_1"/><text:bookmark-start text:name="sub-q1tbd_benefits"/>sub-Q1: TBD Benefits<text:bookmark-end text:name="__RefHeading___sub-q1tbd_benefits_1"/><text:bookmark-end text:name="sub-q1tbd_benefits"/></text:h>
      <text:p text:style-name="Text_20_body"><text:a xlink:type="simple" xlink:href="https://www.omgwiki.org/CBDC/doku.php?id=cbdc:private:cbdc_omg:20_comments:brp:q01" text:style-name="Internet_20_link" text:visited-style-name="Visited_20_Internet_20_Link"> Return to Question 1</text:a></text:p>
      <text:h text:style-name="Heading_20_2" text:outline-level="2"><text:bookmark-start text:name="__RefHeading___question_2"/><text:bookmark-start text:name="question"/>Question<text:bookmark-end text:name="__RefHeading___question_2"/><text:bookmark-end text:name="question"/></text:h>
      <text:p text:style-name="Text_20_body"><text:a xlink:type="simple" xlink:href="https://www.omgwiki.org/CBDC/doku.php?id=cbdc:private:cbdc_omg:20_comments:brp:q01:benefits" text:style-name="Internet_20_link" text:visited-style-name="Visited_20_Internet_20_Link"> Return to Top</text:a></text:p>
      <text:p text:style-name="Text_20_body">What additional potential <text:span text:style-name="Strong_20_Emphasis">benefits</text:span> of a <text:a xlink:type="simple" xlink:href="https://www.omgwiki.org/CBDC/doku.php?id=cbdc:private:cbdc_omg:99_append:glossary:cdbc" text:style-name="Internet_20_link" text:visited-style-name="Visited_20_Internet_20_Link">cdbc</text:a> may exist that have not been raised in this paper?</text:p>
      <text:h text:style-name="Heading_20_2" text:outline-level="2"><text:bookmark-start text:name="__RefHeading___answer_3"/><text:bookmark-start text:name="answer"/>Answer<text:bookmark-end text:name="__RefHeading___answer_3"/><text:bookmark-end text:name="answer"/></text:h>
      <text:p text:style-name="Text_20_body"><text:a xlink:type="simple" xlink:href="https://www.omgwiki.org/CBDC/doku.php?id=cbdc:private:cbdc_omg:20_comments:brp:q01:benefits" text:style-name="Internet_20_link" text:visited-style-name="Visited_20_Internet_20_Link"> Return to Top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cbdc:public:cbdc_omg:04_doc:20_comments:brp:q01:benefits</dc:title>
  </office:meta>
</office:document-meta>
</file>