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4:start"/><text:bookmark-start text:name="__RefHeading___question04._how_might_a_u.s._cbdc_affect_the_federal_reserve_s_ability_to_effectively_implement_monetary_policy_in_the_pursuit_of_its_maximum-employment_and_price-stability_goals_1"/><text:bookmark-start text:name="question04._how_might_a_u.s._cbdc_affect_the_federal_reserve_s_ability_to_effectively_implement_monetary_policy_in_the_pursuit_of_its_maximum-employment_and_price-stability_goals"/>Question: 04. How might a U.S. CBDC affect the Federal Reserve’s ability to effectively implement monetary policy in the pursuit of its maximum-employment and price-stability goals?<text:bookmark-end text:name="__RefHeading___question04._how_might_a_u.s._cbdc_affect_the_federal_reserve_s_ability_to_effectively_implement_monetary_policy_in_the_pursuit_of_its_maximum-employment_and_price-stability_goals_1"/><text:bookmark-end text:name="question04._how_might_a_u.s._cbdc_affect_the_federal_reserve_s_ability_to_effectively_implement_monetary_policy_in_the_pursuit_of_its_maximum-employment_and_price-stability_goals"/></text:h>
      <text:p text:style-name="Text_20_body"><text:a xlink:type="simple" xlink:href="https://www.omgwiki.org/CBDC/doku.php?id=cbdc:private: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text:span text:style-name="Strong_20_Emphasis">How might a U.S. CBDC affect the Federal Reserve’s ability to effectively implement monetary policy in the pursuit of its maximum-employment and price-stability goals?</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04:start" text:style-name="Internet_20_link" text:visited-style-name="Visited_20_Internet_20_Link"> Return to Top</text:a></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In order to answer this question, it is important to have some definitions that relate to Federal Reserve’s ability to effectively implement monetary policy. Based on these definitions explore <text:span text:style-name="Emphasis">“What is the Federal Reserves Monetary Policy”</text:span>,  and finally focus on non-Cash payments and how they relate to CBDC.</text:p>
      <text:h text:style-name="Heading_20_4" text:outline-level="4"><text:bookmark-start text:name="__RefHeading___definitions_5"/><text:bookmark-start text:name="definitions"/>Definitions<text:bookmark-end text:name="__RefHeading___definitions_5"/><text:bookmark-end text:name="definitions"/></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The Federal Reserve has defined the following terms:<text:note text:id="ftn0" text:note-class="footnote"><text:note-citation text:label="1)">1)</text:note-citation><text:note-body><text:p text:style-name="Footnote">
The FederalReserveEducation.org,
<text:span text:style-name="underline">Monetary Policy Basics</text:span>,
Accessed: 17 April 2022,
<text:a xlink:type="simple" xlink:href="https://www.federalreserveeducation.org/about-the-fed/structure-and-functions/monetary-policy" text:style-name="Internet_20_link" text:visited-style-name="Visited_20_Internet_20_Link">https://www.federalreserveeducation.org/about-the-fed/structure-and-functions/monetary-policy</text:a>
</text:p></text:note-body></text:note></text:p>
      <text:p text:style-name="Text_20_body">Definition of some key terms by the U.S. Federal Reserve.</text:p>
      <table:table table:style-name="Table">
        <table:table-column/>
        <table:table-column/>
        <table:table-row>
          <table:table-cell office:value-type="string" table:style-name="tableheader">
            <text:p text:style-name="Table_20_Heading"> Discount Rate </text:p>
          </table:table-cell>
          <table:table-cell office:value-type="string" table:style-name="tablecell">
            <text:p text:style-name="tablealignleft"> The <text:span text:style-name="Strong_20_Emphasis">Discount Rate</text:span> is the interest rate charged by Federal Reserve Banks to depository institutions on short-term loans.</text:p>
          </table:table-cell>
        </table:table-row>
        <table:table-row>
          <table:table-cell office:value-type="string" table:style-name="tableheader">
            <text:p text:style-name="Table_20_Heading"> Federal Open Market Committee (FOMC) </text:p>
          </table:table-cell>
          <table:table-cell office:value-type="string" table:style-name="tablecell">
            <text:p text:style-name="tablealignleft"> The <text:span text:style-name="Strong_20_Emphasis">Federal Open Market Committee (FOMC)</text:span> formulates the nation’s <text:span text:style-name="Strong_20_Emphasis">Monetary Policy</text:span>. The voting members of the FOMC consist of the seven members of the Board of Governors (BOG), the president of the Federal Reserve Bank of New York, and presidents of four other Reserve Banks who serve on a one-year rotating basis. All Reserve Bank presidents participate in FOMC policy discussions whether or not they are voting members. The chairman of the Board of Governors chairs the FOMC meeting.</text:p>
            <text:p text:style-name="Text_20_body">The FOMC typically meets eight times a year in Washington, D.C. At each meeting, the committee discusses the outlook for the U.S. economy and monetary policy options.</text:p>
          </table:table-cell>
        </table:table-row>
        <table:table-row>
          <table:table-cell office:value-type="string" table:style-name="tableheader">
            <text:p text:style-name="Table_20_Heading"> Federal Reserve Funds </text:p>
          </table:table-cell>
          <table:table-cell office:value-type="string" table:style-name="tablecell">
            <text:p text:style-name="tablealignleft"> <text:span text:style-name="Strong_20_Emphasis">Federal Reserve Funds</text:span> are the overnight lending rate at which banks borrow reserves from each other. 
The Federal Funds Rate is sensitive to changes in the demand for and supply of reserves in the banking system and thus provides a good indication of the availability of credit in the economy. </text:p>
          </table:table-cell>
        </table:table-row>
        <table:table-row>
          <table:table-cell office:value-type="string" table:style-name="tableheader">
            <text:p text:style-name="Table_20_Heading"> Monetary Policy Instruments </text:p>
          </table:table-cell>
          <table:table-cell office:value-type="string" table:style-name="tablecell">
            <text:p text:style-name="tablealignleft"> The Federal Reserve’s three <text:span text:style-name="Strong_20_Emphasis">Monetary Policy Instruments</text:span> are <text:span text:style-name="Strong_20_Emphasis">Open Market Operations</text:span>, the <text:span text:style-name="Strong_20_Emphasis">Discount Rate</text:span>, and <text:span text:style-name="Strong_20_Emphasis">Reserve Requirements</text:span>.</text:p>
          </table:table-cell>
        </table:table-row>
        <table:table-row>
          <table:table-cell office:value-type="string" table:style-name="tableheader">
            <text:p text:style-name="Table_20_Heading"> Inflation </text:p>
          </table:table-cell>
          <table:table-cell office:value-type="string" table:style-name="tablecell">
            <text:p text:style-name="tablealignleft"> <text:span text:style-name="Strong_20_Emphasis">Inflation</text:span> is a sustained increase in the general level of prices, which is equivalent to a decline in the value or purchasing power of money. If the supply of money and credit increases too rapidly over time, the result could be inflation.</text:p>
          </table:table-cell>
        </table:table-row>
        <table:table-row>
          <table:table-cell office:value-type="string" table:style-name="tableheader">
            <text:p text:style-name="Table_20_Heading"> Monetary Policy </text:p>
          </table:table-cell>
          <table:table-cell office:value-type="string" table:style-name="tablecell">
            <text:p text:style-name="tablealignleft"><text:span text:style-name="Strong_20_Emphasis">Monetary Policy</text:span> refers to what the Federal Reserve, the nation's central bank, does to influence the amount of money and credit in the U.S. economy. What happens to money and credit affects interest rates (the cost of credit) and the performance of the U.S. economy.</text:p>
          </table:table-cell>
        </table:table-row>
        <table:table-row>
          <table:table-cell office:value-type="string" table:style-name="tableheader">
            <text:p text:style-name="Table_20_Heading"> Open Market </text:p>
          </table:table-cell>
          <table:table-cell office:value-type="string" table:style-name="tablecell">
            <text:p text:style-name="tablealignleft"><text:span text:style-name="Strong_20_Emphasis">Open Market</text:span> means that the Fed doesn’t decide on its own which securities dealers it will do business with on a particular day. Rather, the choice emerges from an “open market” in which the various securities dealers that the Fed does business with – the primary dealers – compete on the basis of price.</text:p>
          </table:table-cell>
        </table:table-row>
        <table:table-row>
          <table:table-cell office:value-type="string" table:style-name="tableheader">
            <text:p text:style-name="Table_20_Heading"> Open Market Operations </text:p>
          </table:table-cell>
          <table:table-cell office:value-type="string" table:style-name="tablecell">
            <text:p text:style-name="tablealignleft"> <text:span text:style-name="Strong_20_Emphasis">Open Market Operations</text:span> involves the buying and selling of government securities. The term <text:span text:style-name="Strong_20_Emphasis">Open Market</text:span> means that the Fed doesn’t decide on its own which securities dealers it will do business with on a particular day. Rather, the choice emerges from an “open market” in which the various securities dealers the Fed does business with – the primary dealers – compete on the basis of price. <text:span text:style-name="Strong_20_Emphasis">Open Market Operations</text:span> are flexible, and thus, the most frequently used tool of monetary policy.</text:p>
          </table:table-cell>
        </table:table-row>
        <table:table-row>
          <table:table-cell office:value-type="string" table:style-name="tableheader">
            <text:p text:style-name="Table_20_Heading"> Reserve Balances </text:p>
          </table:table-cell>
          <table:table-cell office:value-type="string" table:style-name="tablecell">
            <text:p text:style-name="tablealignleft"> Reserve Balances with Federal Reserve Banks is the amount of money that depository institutions maintain in their accounts at their regional Federal Reserve Banks.</text:p>
          </table:table-cell>
        </table:table-row>
      </table:table>
      <text:h text:style-name="Heading_20_4" text:outline-level="4"><text:bookmark-start text:name="__RefHeading___what_is_the_federal_reserves_monetary_policy_6"/><text:bookmark-start text:name="what_is_the_federal_reserves_monetary_policy"/>What is the Federal Reserves Monetary Policy<text:bookmark-end text:name="__RefHeading___what_is_the_federal_reserves_monetary_policy_6"/><text:bookmark-end text:name="what_is_the_federal_reserves_monetary_policy"/></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Figure  illustrates the transmission of monetary policy. In the broadest terms, monetary policy works by spurring or restraining the growth of overall demand for goods and services in the economy. When overall demand slows relative to the economy's capacity to produce goods and services, unemployment tends to rise and inflation tends to decline. The FOMC helps stabilize the economy in the face of these developments through the stimulation of the overall demand using an easing of monetary policy that lowers interest rates. Conversely, when overall demand for goods and services is too strong, unemployment can fall to unsustainably low levels and inflation can rise. In these situations, the Federal Reserve guides economic activity back to more sustainable levels and keeps inflation in check by tightening monetary policy to raise interest rates. This process of the FOMC eases and tightens monetary policy to achieve its goals.<text:note text:id="ftn1" text:note-class="footnote"><text:note-citation text:label="2)">2)</text:note-citation><text:note-body><text:p text:style-name="Footnote">
Federal Reserve,
<text:span text:style-name="underline">Monetary Policy: What Are Its Goals? How Does It Work?</text:span>
Accessed: 18 April 2022,
<text:a xlink:type="simple" xlink:href="https://www.federalreserve.gov/monetarypolicy/monetary-policy-what-are-its-goals-how-does-it-work.htm" text:style-name="Internet_20_link" text:visited-style-name="Visited_20_Internet_20_Link">https://www.federalreserve.gov/monetarypolicy/monetary-policy-what-are-its-goals-how-does-it-work.htm</text:a>
</text:p></text:note-body></text:note></text:p>
      <text:p text:style-name="Text_20_body">
<draw:frame draw:style-name="mediacenter" draw:name="0" text:anchor-type="paragraph" draw:z-index="0" svg:width="18.520833333333cm" style:rel-width="100%" svg:height="18.520833333333cm" style:rel-height="scale"><draw:image xlink:href="/usr/local/wiki/CBDC/private/media/cbdc/private/cbdc_omg/04_doc/20_comments/brp/q04/screen_shot_2022-04-17_at_8.05.33_pm.png" xlink:type="simple" xlink:show="embed" xlink:actuate="onLoad"/></draw:frame>
</text:p>
      <text:p text:style-name="Text_20_body">The transmission of Monetary Policy.<text:span text:style-name="Footnote_20_Anchor"><text:note-ref text:note-class="footnote" text:reference-format="text" text:ref-name="ftn1">2)</text:note-ref></text:span>
</text:p>
      <text:h text:style-name="Heading_20_4" text:outline-level="4"><text:bookmark-start text:name="__RefHeading___cbdc_as_a_non-cash_payments_7"/><text:bookmark-start text:name="cbdc_as_a_non-cash_payments"/>CBDC as a non-Cash Payments<text:bookmark-end text:name="__RefHeading___cbdc_as_a_non-cash_payments_7"/><text:bookmark-end text:name="cbdc_as_a_non-cash_payments"/></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On average, each day, U.S. consumers and businesses make noncash payments worth roughly \$1/2 trillion currently using payments through:</text:p>
      <text:p text:style-name="Text_20_body"><text:span text:style-name="Strong_20_Emphasis">debit cards</text:span><text:span text:style-name="Strong_20_Emphasis">credit cards</text:span><text:span text:style-name="Strong_20_Emphasis">electronic transfers</text:span><text:span text:style-name="Strong_20_Emphasis">checks</text:span><text:span text:style-name="Strong_20_Emphasis">Note:</text:span> There is currently no tally for cryptocurrencies payments.</text:p>
      <text:p text:style-name="Text_20_body">To facilitate non-cash payments, intermediary banks hold reserve balances at the Federal Reserve. Payments are generally settled by transferring reserve balances between banks. Banks can also hold these balances to meet unexpected liquidity needs and to satisfy a number of regulatory requirements aimed at ensuring that banks are sound and that their customers' deposits are safe. Banks depend upon this borrowed money to a considerable extent in order to meet strict compliance requirements and pass stress tests used as the measurement of their financial stability. <text:note text:id="ftn2" text:note-class="footnote"><text:note-citation text:label="3)">3)</text:note-citation><text:note-body><text:p text:style-name="Footnote">During the 2008 financial crisis, many big banks failed or faced insolvency issues due to liquidity problems. The FDIC ratio is in line with the international Basel standard, created in 2015, and reduces banks’ vulnerability in the event of another financial crisis.</text:p></text:note-body></text:note></text:p>
      <text:p text:style-name="Text_20_body">Banks may borrow and lend reserves to each other depending on their needs and market conditions; as such, banks can use reserve balances both as a means of funding and as an investment. The federal funds rate is the interest rate that banks pay to borrow <text:span text:style-name="Strong_20_Emphasis">Reserve Balances</text:span> overnight.</text:p>
      <text:p text:style-name="Text_20_body">When a CBDC is created and goes public, CBDC payments will have to be added to the ways noncash payments can be made in order to maintain a better understanding of the what banks need to hold in reserve currency. In order to Tally these CBDC payments to the total tally of U.S. consumers and businesses make noncash payments.  This requires the CBDC to adopt a <text:a xlink:type="simple" xlink:href="https://www.omgwiki.org/CBDC/doku.php?id=cbdc:private:cbdc_omg:04_doc:15_common:08_currency_models:15_accounts:start" text:style-name="Internet_20_link" text:visited-style-name="Visited_20_Internet_20_Link"> Digital Account Model</text:a> raising concerns about <text:a xlink:type="simple" xlink:href="https://www.omgwiki.org/CBDC/doku.php?id=cbdc:private:cbdc_omg:04_doc:15_common:45_privacy:start" text:style-name="Internet_20_link" text:visited-style-name="Visited_20_Internet_20_Link"> End User Privacy</text:a>. </text:p>
      <text:p text:style-name="Text_20_body">To facilitate such payments, banks hold reserve balances at the Fed; payments can be settled by transferring reserve balances between banks. Banks also hold these balances to meet unexpected liquidity needs and to satisfy a number of regulatory requirements aimed at ensuring that banks are sound and that their customers' deposits are safe. Banks may borrow and lend reserves to each other depending on their needs and market conditions; as such, banks can use reserve balances both as a means of funding and as an investment. The federal funds rate is the interest rate that banks pay to borrow reserve balances overnight.</text:p>
      <text:h text:style-name="Heading_20_2" text:outline-level="2"><text:bookmark-start text:name="__RefHeading___examples_8"/><text:bookmark-start text:name="examples"/>Examples<text:bookmark-end text:name="__RefHeading___examples_8"/><text:bookmark-end text:name="examples"/></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The following “desirements” are from the <text:a xlink:type="simple" xlink:href="https://www.omgwiki.org/CBDC/doku.php?id=cbdc:private:cbdc_omg:15_summary:start" text:style-name="Internet_20_link" text:visited-style-name="Visited_20_Internet_20_Link"> White Paper</text:a> as identified by the <text:a xlink:type="simple" xlink:href="https://www.omg.org/" text:style-name="Internet_20_link" text:visited-style-name="Visited_20_Internet_20_Link"> Object Management Group's </text:a> report called <text:a xlink:type="simple" xlink:href="https://www.omgwiki.org/CBDC/doku.php?id=cbdc:private:cbdc_omg:15_summary:start" text:style-name="Internet_20_link" text:visited-style-name="Visited_20_Internet_20_Link"> White Paper Analysis</text:a>:</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Benefits              </text:p>
          </table:table-cell>
          <table:table-cell office:value-type="string" table:style-name="tablecell">
            <text:p text:style-name="tablealignleft"> B0003, B0004, B0007, B0011, B0018, B0020, B0024, B0025,B0026, B0029, B0034, B0038, B0040, B0044, B0045, B0046, B0047, B0049, B0051  </text:p>
          </table:table-cell>
        </table:table-row>
        <table:table-row>
          <table:table-cell office:value-type="string" table:style-name="tableheader">
            <text:p text:style-name="Table_20_Heading"> Policies              </text:p>
          </table:table-cell>
          <table:table-cell office:value-type="string" table:style-name="tablecell">
            <text:p text:style-name="tablealignleft"> P0003, P0004, P0012, P0018, P0019, P0020, P0021, P0023, P0024, P0025, P0026 </text:p>
          </table:table-cell>
        </table:table-row>
        <table:table-row>
          <table:table-cell office:value-type="string" table:style-name="tableheader">
            <text:p text:style-name="Table_20_Heading"> Risks                 </text:p>
          </table:table-cell>
          <table:table-cell office:value-type="string" table:style-name="tablecell">
            <text:p text:style-name="tablealignleft"> R0001, R0004  </text:p>
          </table:table-cell>
        </table:table-row>
        <table:table-row>
          <table:table-cell office:value-type="string" table:style-name="tableheader">
            <text:p text:style-name="Table_20_Heading"> Design                </text:p>
          </table:table-cell>
          <table:table-cell office:value-type="string" table:style-name="tablecell">
            <text:p text:style-name="tablealignleft"> D0004, D0005, D0009, P0010, P0018  </text:p>
          </table:table-cell>
        </table:table-row>
      </table:table>
      <text:h text:style-name="Heading_20_2" text:outline-level="2"><text:bookmark-start text:name="__RefHeading___example_discussion_9"/><text:bookmark-start text:name="example_discussion"/>Example Discussion<text:bookmark-end text:name="__RefHeading___example_discussion_9"/><text:bookmark-end text:name="example_discussion"/></text:h>
      <text:p text:style-name="Text_20_body"><text:a xlink:type="simple" xlink:href="https://www.omgwiki.org/CBDC/doku.php?id=cbdc:private:cbdc_omg:04_doc:20_comments:brp:q04:start" text:style-name="Internet_20_link" text:visited-style-name="Visited_20_Internet_20_Link"> Return to Top</text:a></text:p>
      <text:p text:style-name="Text_20_body">“Desirements” identified in the <text:span text:style-name="Strong_20_Emphasis">White Paper</text:span> that have potential monetary policy impact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3 </text:p>
          </table:table-cell>
          <table:table-cell office:value-type="string" table:style-name="tableheader">
            <text:p text:style-name="Table_20_Heading"> Complement, rather than replace, current forms of money and methods for providing financial services </text:p>
          </table:table-cell>
          <table:table-cell office:value-type="string" table:style-name="tablecell">
            <text:p text:style-name="tablealignleft">The Cryptocurrencies and the CBDC need to be added to the tally of payments made by the intermediary banks in order for the Federal Reserve to calculate a correct <text:span text:style-name="Strong_20_Emphasis">Reserve Balance</text:span> each bank needs to maintain overnight. So far, the Cryptocurrencies payments have not had much of an impact on this calculation, but it is a matter of time before it does start having an impact. The adoption of a U.S. CBDC will definitely have an impact.</text:p>
          </table:table-cell>
        </table:table-row>
        <table:table-row>
          <table:table-cell office:value-type="string" table:style-name="tableheader">
            <text:p text:style-name="Table_20_Heading"> B0004 </text:p>
          </table:table-cell>
          <table:table-cell office:value-type="string" table:style-name="tableheader">
            <text:p text:style-name="Table_20_Heading"> Protect consumer privacy</text:p>
          </table:table-cell>
          <table:table-cell office:value-type="string" table:style-name="tablecell">
            <text:p text:style-name="tablealignleft">There is a fine line between collecting information about consumer transactions used to calculate the <text:span text:style-name="Strong_20_Emphasis">Reserve Balance</text:span> for each bank and transgressing the required privacy requirements. See section <text:a xlink:type="simple" xlink:href="https://www.omgwiki.org/CBDC/doku.php?id=cbdc:private:cbdc_omg:04_doc:15_common:45_privacy:start" text:style-name="Internet_20_link" text:visited-style-name="Visited_20_Internet_20_Link">45_privacy</text:a>.</text:p>
          </table:table-cell>
        </table:table-row>
        <table:table-row>
          <table:table-cell office:value-type="string" table:style-name="tableheader">
            <text:p text:style-name="Table_20_Heading"> B0007 </text:p>
          </table:table-cell>
          <table:table-cell office:value-type="string" table:style-name="tableheader">
            <text:p text:style-name="Table_20_Heading"> Provide households and businesses a convenient and electronic form of central bank money with: safetyliquidity</text:p>
          </table:table-cell>
          <table:table-cell office:value-type="string" table:style-name="tablecell">
            <text:p text:style-name="tablealignleft">See <text:span text:style-name="Strong_20_Emphasis"><text:span text:style-name="Source_20_Text"> P0018</text:span></text:span> - The Federal Reserve Act does not authorize direct Federal Reserve accounts for individuals. If it is amended to allow these accounts, then how will a <text:span text:style-name="Strong_20_Emphasis">Reserve Balance</text:span> be calculated for the Federal Reserve commercial bank? </text:p>
          </table:table-cell>
        </table:table-row>
        <table:table-row>
          <table:table-cell office:value-type="string" table:style-name="tableheader">
            <text:p text:style-name="Table_20_Heading"> B0011 </text:p>
          </table:table-cell>
          <table:table-cell office:value-type="string" table:style-name="tableheader">
            <text:p text:style-name="Table_20_Heading"> Make payments: fastercheapermore convenientmore accessible</text:p>
          </table:table-cell>
          <table:table-cell office:value-type="string" table:style-name="tablecell">
            <text:p text:style-name="tablealignleft">CBDC payments would be similar to the current non-cash payments done with debit cards, credit cards, electronic transfers, and checks. This has to be reported in order for the banks to calculate the <text:span text:style-name="Strong_20_Emphasis">Reserve Balance</text:span> required by the Federal Reserve to banks. There is no reason that U.S. CBDC could not be treated similarly.</text:p>
          </table:table-cell>
        </table:table-row>
        <table:table-row>
          <table:table-cell office:value-type="string" table:style-name="tableheader">
            <text:p text:style-name="Table_20_Heading"> B0018 </text:p>
          </table:table-cell>
          <table:table-cell office:value-type="string" table:style-name="tableheader">
            <text:p text:style-name="Table_20_Heading"> Allow the general public to make digital payments </text:p>
          </table:table-cell>
          <table:table-cell office:value-type="string" table:style-name="tablecell">
            <text:p text:style-name="tablealignleft">The general public can already make digital payments using non-cash mechanisms such as debit cards, credit cards, electronic transfers, and checks</text:p>
          </table:table-cell>
        </table:table-row>
        <table:table-row>
          <table:table-cell office:value-type="string" table:style-name="tableheader">
            <text:p text:style-name="Table_20_Heading"> B0020 </text:p>
          </table:table-cell>
          <table:table-cell office:value-type="string" table:style-name="tableheader">
            <text:p text:style-name="Table_20_Heading"> Maintain public confidence by not requiring mechanisms, such as deposit insurance </text:p>
          </table:table-cell>
          <table:table-cell office:value-type="string" table:style-name="tablecell">
            <text:p text:style-name="tablealignleft">If the CBDC is treated like other non-cash mechanisms such as debit cards, credit cards, electronic transfers, and checks, there should be no reason to have an extra layer of protective insurance for CBDC.</text:p>
          </table:table-cell>
        </table:table-row>
        <table:table-row>
          <table:table-cell office:value-type="string" table:style-name="tableheader">
            <text:p text:style-name="Table_20_Heading"> B0024 </text:p>
          </table:table-cell>
          <table:table-cell office:value-type="string" table:style-name="tableheader">
            <text:p text:style-name="Table_20_Heading"> Provide transactions finalized and completed in real-time </text:p>
          </table:table-cell>
          <table:table-cell office:value-type="string" table:style-name="tablecell">
            <text:p text:style-name="tablealignleft">Thes transactions should be treated similarly to non-cash mechanisms such as debit cards, credit cards, electronic transfers, and checks. However, if a Stablecoin is used, then the transactions might be settled within minutes depending on the Consensus Algorithm used in the Stablecoin. See <text:a xlink:type="simple" xlink:href="https://www.omgwiki.org/dido/doku.php?id=dido:public:ra:xapend:xapend.k_consensus:start" text:style-name="Internet_20_link" text:visited-style-name="Visited_20_Internet_20_Link"> OMG DIDO-RA Consensus Algorithms</text:a>), answer to <text:span text:style-name="Strong_20_Emphasis"><text:span text:style-name="Source_20_Text">B0025</text:span></text:span> below, and <text:span text:style-name="Emphasis"><text:span text:style-name="Strong_20_Emphasis"><text:span text:style-name="Source_20_Text">R0010</text:span></text:span> - CBDC has Risk of significant energy footprint similar to Cryptocurrencies.</text:span></text:p>
          </table:table-cell>
        </table:table-row>
        <table:table-row>
          <table:table-cell office:value-type="string" table:style-name="tableheader">
            <text:p text:style-name="Table_20_Heading"> B0025 </text:p>
          </table:table-cell>
          <table:table-cell office:value-type="string" table:style-name="tableheader">
            <text:p text:style-name="Table_20_Heading"> Serve as a new foundation for the payment system </text:p>
          </table:table-cell>
          <table:table-cell office:value-type="string" table:style-name="tablecell">
            <text:p text:style-name="tablealignleft">The CBDC could offer another mechanism to the existing non-cash mechanisms such as debit cards, credit cards, electronic transfers, and checks. However, in order to offer real-time settlements, it may need to use a different mechanism than the existing <text:a xlink:type="simple" xlink:href="https://www.omgwiki.org/CBDC/doku.php?id=cbdc:private:04_cbdc_guide:06_append:glossary:a:ach Automated Clearing House (ACH) Network" text:style-name="Internet_20_link" text:visited-style-name="Visited_20_Internet_20_Link"> Automated Clearing House (ACH) Network</text:a> currently in use to electronically move money between banks accounts across the U.S. The current ACH network is run by an organization called Nacha, formerly the <text:a xlink:type="simple" xlink:href="https://www.nacha.org/" text:style-name="Internet_20_link" text:visited-style-name="Visited_20_Internet_20_Link"> National Automated Clearing House Association (NACHA)</text:a>. </text:p>
          </table:table-cell>
        </table:table-row>
        <table:table-row>
          <table:table-cell office:value-type="string" table:style-name="tableheader">
            <text:p text:style-name="Table_20_Heading"> B0026 </text:p>
          </table:table-cell>
          <table:table-cell office:value-type="string" table:style-name="tableheader">
            <text:p text:style-name="Table_20_Heading"> Provide a bridge between legacy and new payment services  </text:p>
          </table:table-cell>
          <table:table-cell office:value-type="string" table:style-name="tablecell">
            <text:p text:style-name="tablealignleft">There definitely would need to be a bridge between the existing ACH-NACHA payment network and a U.S. CBDC, its associated Consensus Algorithms, and the network of nodes. However, in addition to the bridge between the two, there probably needs to exist a new consolidated frontend (<text:a xlink:type="simple" xlink:href="https://www.omgwiki.org/dido/doku.php?id=dido:public:ra:xapend:xapend.a_glossary:a:api" text:style-name="Internet_20_link" text:visited-style-name="Visited_20_Internet_20_Link"> Application Programming Interface (API)</text:a>?) that abstracts the type of payment from the participants in the transactions. In other words, the transaction should be agnostic to the non-cash mechanisms such as debit cards, credit cards, electronic transfers, checks, and CBDC.</text:p>
          </table:table-cell>
        </table:table-row>
        <table:table-row>
          <table:table-cell office:value-type="string" table:style-name="tableheader">
            <text:p text:style-name="Table_20_Heading"> B0029 </text:p>
          </table:table-cell>
          <table:table-cell office:value-type="string" table:style-name="tableheader">
            <text:p text:style-name="Table_20_Heading"> Support basic purchases of: goodsservicespay billspay taxes </text:p>
          </table:table-cell>
          <table:table-cell office:value-type="string" table:style-name="tablecell">
            <text:p text:style-name="tablealignleft">See the answer to <text:span text:style-name="Strong_20_Emphasis"><text:span text:style-name="Source_20_Text">B0026</text:span></text:span> above. CBDC should be treated like any other payment form, even though under the hood, it might use a different payment network than the  <text:a xlink:type="simple" xlink:href="https://www.nacha.org/" text:style-name="Internet_20_link" text:visited-style-name="Visited_20_Internet_20_Link"> National Automated Clearing House Association (NACHA)</text:a> network.</text:p>
          </table:table-cell>
        </table:table-row>
        <table:table-row>
          <table:table-cell office:value-type="string" table:style-name="tableheader">
            <text:p text:style-name="Table_20_Heading"> B0034 </text:p>
          </table:table-cell>
          <table:table-cell office:value-type="string" table:style-name="tableheader">
            <text:p text:style-name="Table_20_Heading"> Generate new capabilities to meet the speed and efficiency requirements of the digital economy </text:p>
          </table:table-cell>
          <table:table-cell office:value-type="string" table:style-name="tablecell">
            <text:p text:style-name="tablealignleft">See answers to <text:span text:style-name="Strong_20_Emphasis"><text:span text:style-name="Source_20_Text">B0025</text:span></text:span>, <text:span text:style-name="Strong_20_Emphasis"><text:span text:style-name="Source_20_Text">B0025</text:span></text:span> and <text:span text:style-name="Strong_20_Emphasis"><text:span text:style-name="Source_20_Text">B0029</text:span></text:span> above.</text:p>
          </table:table-cell>
        </table:table-row>
        <table:table-row>
          <table:table-cell office:value-type="string" table:style-name="tableheader">
            <text:p text:style-name="Table_20_Heading"> B0038 </text:p>
          </table:table-cell>
          <table:table-cell office:value-type="string" table:style-name="tableheader">
            <text:p text:style-name="Table_20_Heading"> Allow private-sector innovators to focus on: new access servicesdistribution methodsrelated service offerings </text:p>
          </table:table-cell>
          <table:table-cell office:value-type="string" table:style-name="tablecell">
            <text:p text:style-name="tablealignleft">By defining a new standardized <text:a xlink:type="simple" xlink:href="https://www.omgwiki.org/dido/doku.php?id=dido:public:ra:xapend:xapend.a_glossary:a:api" text:style-name="Internet_20_link" text:visited-style-name="Visited_20_Internet_20_Link"> Application Programming Interface (API)</text:a> as in <text:span text:style-name="Strong_20_Emphasis"><text:span text:style-name="Source_20_Text">B0026</text:span></text:span> above, a marketplace of products can be developed by the private sector to help innovate the current payment ecosystem. </text:p>
          </table:table-cell>
        </table:table-row>
        <table:table-row>
          <table:table-cell office:value-type="string" table:style-name="tableheader">
            <text:p text:style-name="Table_20_Heading"> B0040 </text:p>
          </table:table-cell>
          <table:table-cell office:value-type="string" table:style-name="tableheader">
            <text:p text:style-name="Table_20_Heading"> Provide micropayment support  </text:p>
          </table:table-cell>
          <table:table-cell office:value-type="string" table:style-name="tablecell">
            <text:p text:style-name="tablealignleft">This is currently almost impossible with Credit and Debit cards because the cost of a transaction is so high that a vendor might lose money supporting small payments, let alone micropayments. A parallel network used by the CBDC might alleviate this problem depending on the <text:a xlink:type="simple" xlink:href="https://www.omgwiki.org/dido/doku.php?id=dido:public:ra:xapend:xapend.k_consensus:start" text:style-name="Internet_20_link" text:visited-style-name="Visited_20_Internet_20_Link"> Consensus Algorithm</text:a> used by the U.S. CBDC.</text:p>
            <text:p text:style-name="Text_20_body">As an example:</text:p>
            <text:p text:style-name="Text_20_body"><text:span text:style-name="Emphasis">You knew when you opened your merchant account that you’d have to pay for credit (and debit) card processing, but $0.15 or $0.20 per transaction (in addition to the percentage charge) didn’t seem like it would be a big deal. Unfortunately, a lot of your customers come in and only buy a single item, maybe something for $3.00 or less. They don’t carry any cash and want to use their credit card. However, your margins are so thin on low-priced items that the fixed per-transaction fee you pay for processing can wipe out your profit. In fact, you might even lose money on some sales if the customer uses a credit card.</text:span><text:note text:id="ftn3" text:note-class="footnote"><text:note-citation text:label="4)">4)</text:note-citation><text:note-body><text:p text:style-name="Footnote">
Chris Motola,
<text:span text:style-name="underline">Can You Set A Minimum Purchase Amount For Credit &amp; Debit Card Payments?</text:span>,
14 January 2022,
Accessed: 18 April 2022,
<text:a xlink:type="simple" xlink:href="https://www.merchantmaverick.com/can-merchants-set-minimum-amounts-on-card-transactions/" text:style-name="Internet_20_link" text:visited-style-name="Visited_20_Internet_20_Link">https://www.merchantmaverick.com/can-merchants-set-minimum-amounts-on-card-transactions/</text:a>
</text:p></text:note-body></text:note>The <text:a xlink:type="simple" xlink:href="https://www.omgwiki.org/dido/doku.php?id=dido:public:ra:xapend:xapend.a_glossary:d:dodd_frank" text:style-name="Internet_20_link" text:visited-style-name="Visited_20_Internet_20_Link"> Dodd-Frank Wall Street Reform and Consumer Protection Act of 2010</text:a> permits businesses to impose a minimum purchase amount of up to \$10 for credit card use, but the minimum must be the same for all credit card issuers and payment card networks. Part of this legislation, the Durbin Amendment, contains the following provision:</text:p>
            <text:p text:style-name="Text_20_body"><text:span text:style-name="Emphasis">(3) NO RESTRICTIONS ON SETTING TRANSACTION MINIMUMS OR MAXIMUMS.–A payment card network shall not directly or through any agent, processor, or licensed member of the network, by contract, requirement, condition, penalty, or otherwise, inhibit the ability of any person to set a minimum or maximum dollar value for the acceptance by that person of any form of payment.</text:span></text:p>
          </table:table-cell>
        </table:table-row>
        <table:table-row>
          <table:table-cell office:value-type="string" table:style-name="tableheader">
            <text:p text:style-name="Table_20_Heading"> B0044 </text:p>
          </table:table-cell>
          <table:table-cell office:value-type="string" table:style-name="tableheader">
            <text:p text:style-name="Table_20_Heading"> Facilitate access to digital payments </text:p>
          </table:table-cell>
          <table:table-cell office:value-type="string" table:style-name="tablecell">
            <text:p text:style-name="tablealignleft">See answers to <text:span text:style-name="Strong_20_Emphasis"><text:span text:style-name="Source_20_Text">B0011</text:span></text:span>, <text:span text:style-name="Strong_20_Emphasis"><text:span text:style-name="Source_20_Text">B0018</text:span></text:span>, <text:span text:style-name="Strong_20_Emphasis"><text:span text:style-name="Source_20_Text">B0020</text:span></text:span>, <text:span text:style-name="Strong_20_Emphasis"><text:span text:style-name="Source_20_Text">B0024</text:span></text:span>, <text:span text:style-name="Strong_20_Emphasis"><text:span text:style-name="Source_20_Text">B0025</text:span></text:span>, <text:span text:style-name="Strong_20_Emphasis"><text:span text:style-name="Source_20_Text">B0026</text:span></text:span> above.</text:p>
          </table:table-cell>
        </table:table-row>
        <table:table-row>
          <table:table-cell office:value-type="string" table:style-name="tableheader">
            <text:p text:style-name="Table_20_Heading"> B0045 </text:p>
          </table:table-cell>
          <table:table-cell office:value-type="string" table:style-name="tableheader">
            <text:p text:style-name="Table_20_Heading"> Enable rapid and cost-effective payment of taxes </text:p>
          </table:table-cell>
          <table:table-cell office:value-type="string" table:style-name="tablecell">
            <text:p text:style-name="tablealignleft">Sales taxes are already collected by the merchant at the point of sale. </text:p>
            <text:p text:style-name="Text_20_body">The Internal Revenue Service (IRS) uses third-party payment processors for payments by debit and credit card. It's safe and secure; your information is used solely to process your payment. <text:note text:id="ftn4" text:note-class="footnote"><text:note-citation text:label="5)">5)</text:note-citation><text:note-body><text:p text:style-name="Footnote">
Internal Revenue Service (IRS),
<text:span text:style-name="underline">Pay Your Taxes by Debit or Credit Card or Digital Wallet</text:span>,
Accessed: 14 April 2022,
<text:a xlink:type="simple" xlink:href="https://www.irs.gov/payments/pay-your-taxes-by-debit-or-credit-card" text:style-name="Internet_20_link" text:visited-style-name="Visited_20_Internet_20_Link">https://www.irs.gov/payments/pay-your-taxes-by-debit-or-credit-card</text:a>
</text:p></text:note-body></text:note></text:p>
            <text:p text:style-name="Text_20_body">You can pay online or over the phone (see Payment Processor Contact Information below for phone payments)You can pay using digital wallets such as PayPal and Click to PayThere’s a maximum number of card payments allowed based on your tax type and payment typeEmployers’ federal tax deposits cannot be paid by card; see how to pay employment taxesFor card payments of $100,000 or more special requirements may applyEach state and local jurisdiction has different rules.</text:p>
          </table:table-cell>
        </table:table-row>
        <table:table-row>
          <table:table-cell office:value-type="string" table:style-name="tableheader">
            <text:p text:style-name="Table_20_Heading"> B0046 </text:p>
          </table:table-cell>
          <table:table-cell office:value-type="string" table:style-name="tableheader">
            <text:p text:style-name="Table_20_Heading"> Enable rapid and cost-effective delivery of:wages, tax refundsother federal payments</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B0047 </text:p>
          </table:table-cell>
          <table:table-cell office:value-type="string" table:style-name="tableheader">
            <text:p text:style-name="Table_20_Heading"> Lower transaction cost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B0049 </text:p>
          </table:table-cell>
          <table:table-cell office:value-type="string" table:style-name="tableheader">
            <text:p text:style-name="Table_20_Heading"> Promote access to credit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B0051 </text:p>
          </table:table-cell>
          <table:table-cell office:value-type="string" table:style-name="tableheader">
            <text:p text:style-name="Table_20_Heading"> Generate data about users’ financial transactions similar to the current Commercial Bank<text:note text:id="ftn5" text:note-class="footnote"><text:note-citation text:label="6)">6)</text:note-citation><text:note-body><text:p text:style-name="Footnote">
Commercial banks include banks licensed either by federal or state banking agencies, credit unions, and thrifts from the <text:span text:style-name="Strong_20_Emphasis">White Paper</text:span>.
</text:p></text:note-body></text:note> and <text:a xlink:type="simple" xlink:href="https://www.omgwiki.org/CBDC/doku.php?id=cbdc:private:cbdc_omg:8_append:20_glossary:nonbank_money" text:style-name="Internet_20_link" text:visited-style-name="Visited_20_Internet_20_Link">nonbank_money</text:a> </text:p>
          </table:table-cell>
          <table:table-cell office:value-type="string" table:style-name="tablecell"/>
        </table:table-row>
        <table:table-row>
          <table:table-cell office:value-type="string" table:style-name="tableheader">
            <text:p text:style-name="Table_20_Heading"> P0003 </text:p>
          </table:table-cell>
          <table:table-cell office:value-type="string" table:style-name="tableheader">
            <text:p text:style-name="Table_20_Heading"> Complement current forms of money and methods for providing financial service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04 </text:p>
          </table:table-cell>
          <table:table-cell office:value-type="string" table:style-name="tableheader">
            <text:p text:style-name="Table_20_Heading"> Protect consumer privacy </text:p>
          </table:table-cell>
          <table:table-cell office:value-type="string" table:style-name="tablecell">
            <text:p text:style-name="tablealignleft">See answer <text:span text:style-name="Strong_20_Emphasis"><text:span text:style-name="Source_20_Text">B0004</text:span></text:span>.</text:p>
          </table:table-cell>
        </table:table-row>
        <table:table-row>
          <table:table-cell office:value-type="string" table:style-name="tableheader">
            <text:p text:style-name="Table_20_Heading"> P0012 </text:p>
          </table:table-cell>
          <table:table-cell office:value-type="string" table:style-name="tableheader">
            <text:p text:style-name="Table_20_Heading"> The firms that operate interbank payment services are subject to federal supervision </text:p>
          </table:table-cell>
          <table:table-cell office:value-type="string" table:style-name="tablecell">
            <text:p text:style-name="tablealignleft">Regardless of how the U.S. CBDC is implemented, for example Stablecoin, the <text:a xlink:type="simple" xlink:href="https://www.omgwiki.org/dido/doku.php?id=dido:public:ra:xapend:xapend.k_consensus:start" text:style-name="Internet_20_link" text:visited-style-name="Visited_20_Internet_20_Link"> Consensus Algorithms</text:a> need to include all the rules outlined in sections
<text:a xlink:type="simple" xlink:href="https://www.omgwiki.org/CBDC/doku.php?id=cbdc:private:cbdc_omg:04_doc:15_common:45_privacy:start" text:style-name="Internet_20_link" text:visited-style-name="Visited_20_Internet_20_Link">45_privacy</text:a>,
<text:a xlink:type="simple" xlink:href="https://www.omgwiki.org/CBDC/doku.php?id=cbdc:private:cbdc_omg:04_doc:15_common:48_natsec:start" text:style-name="Internet_20_link" text:visited-style-name="Visited_20_Internet_20_Link">48_natsec</text:a>,
and <text:a xlink:type="simple" xlink:href="https://www.omgwiki.org/CBDC/doku.php?id=cbdc:private:cbdc_omg:04_doc:15_common:50_international:start" text:style-name="Internet_20_link" text:visited-style-name="Visited_20_Internet_20_Link">50_international</text:a>.</text:p>
            <text:p text:style-name="Text_20_body">In other words, consensus includes the enforcement of the laws and regulations concerning Monetary Policy. </text:p>
          </table:table-cell>
        </table:table-row>
        <table:table-row>
          <table:table-cell office:value-type="string" table:style-name="tableheader">
            <text:p text:style-name="Table_20_Heading"> P0018 </text:p>
          </table:table-cell>
          <table:table-cell office:value-type="string" table:style-name="tableheader">
            <text:p text:style-name="Table_20_Heading"> The Federal Reserve Act does not authorize direct Federal Reserve accounts for individuals </text:p>
          </table:table-cell>
          <table:table-cell office:value-type="string" table:style-name="tablecell">
            <text:p text:style-name="tablealignleft">The easiest solution is to allow current intermediaries to process CBDC transactions using an upgraded payment system.</text:p>
            <text:p text:style-name="Text_20_body">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19 </text:p>
          </table:table-cell>
          <table:table-cell office:value-type="string" table:style-name="tableheader">
            <text:p text:style-name="Table_20_Heading"> Federal Reserve accounts for individuals represent a significant expansion of the Federal Reserve’s role in the financial system and the economy </text:p>
          </table:table-cell>
          <table:table-cell office:value-type="string" table:style-name="tablecell">
            <text:p text:style-name="tablealignleft">The easiest solution is to allow current intermediaries to process CBDC transactions using an upgraded payment system.</text:p>
            <text:p text:style-name="Text_20_body">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20 </text:p>
          </table:table-cell>
          <table:table-cell office:value-type="string" table:style-name="tableheader">
            <text:p text:style-name="Table_20_Heading"> The private sector would offer accounts or digital wallets to facilitate the management of CBDC holdings and payment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21 </text:p>
          </table:table-cell>
          <table:table-cell office:value-type="string" table:style-name="tableheader">
            <text:p text:style-name="Table_20_Heading"> The intermediaries would operate in an open market for CBDC services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P0023 </text:p>
          </table:table-cell>
          <table:table-cell office:value-type="string" table:style-name="tableheader">
            <text:p text:style-name="Table_20_Heading"> CBDC would need to be readily transferable between customers of different intermediaries </text:p>
          </table:table-cell>
          <table:table-cell office:value-type="string" table:style-name="tablecell">
            <text:p text:style-name="tablealignleft">This would require standardization (<text:a xlink:type="simple" xlink:href="https://www.omgwiki.org/dido/doku.php?id=dido:public:ra:xapend:xapend.a_glossary:a:api" text:style-name="Internet_20_link" text:visited-style-name="Visited_20_Internet_20_Link"> Application Programming Interface (API)</text:a>?) that each intermediary would use to transfer money. The interface could be in the form of Web Services, Remote Procedure Calls (RPC),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Web Services Interface Language (WSDL)</text:a>, etc. </text:p>
          </table:table-cell>
        </table:table-row>
        <table:table-row>
          <table:table-cell office:value-type="string" table:style-name="tableheader">
            <text:p text:style-name="Table_20_Heading"> P0024 </text:p>
          </table:table-cell>
          <table:table-cell office:value-type="string" table:style-name="tableheader">
            <text:p text:style-name="Table_20_Heading"> CBDC would need to comply with the U.S. robust rules </text:p>
          </table:table-cell>
          <table:table-cell office:value-type="string" table:style-name="tablecell">
            <text:p text:style-name="tablealignleft">See answer to <text:span text:style-name="Strong_20_Emphasis"><text:span text:style-name="Source_20_Text">P0012</text:span></text:span> above.</text:p>
          </table:table-cell>
        </table:table-row>
        <table:table-row>
          <table:table-cell office:value-type="string" table:style-name="tableheader">
            <text:p text:style-name="Table_20_Heading"> P0025 </text:p>
          </table:table-cell>
          <table:table-cell office:value-type="string" table:style-name="tableheader">
            <text:p text:style-name="Table_20_Heading"> CBDC intermediary would need to verify the identity of a person accessing CBDC </text:p>
          </table:table-cell>
          <table:table-cell office:value-type="string" table:style-name="tablecell">
            <text:p text:style-name="tablealignleft">The Federal Open Market Committee (FOMC) is interested in the <text:span text:style-name="Strong_20_Emphasis">Reserve Balances</text:span> of financial institutions within the U.S. There, if the transaction has one end of the transaction as a U.S. institution, then the ID of the individuals in the transaction is required.</text:p>
          </table:table-cell>
        </table:table-row>
        <table:table-row>
          <table:table-cell office:value-type="string" table:style-name="tableheader">
            <text:p text:style-name="Table_20_Heading"> P0026 </text:p>
          </table:table-cell>
          <table:table-cell office:value-type="string" table:style-name="tableheader">
            <text:p text:style-name="Table_20_Heading"> CBDC transactions would need to be final and completed in real-time </text:p>
          </table:table-cell>
          <table:table-cell office:value-type="string" table:style-name="tablecell">
            <text:p text:style-name="tablealignleft">See answers to <text:span text:style-name="Strong_20_Emphasis"><text:span text:style-name="Source_20_Text">B0024</text:span></text:span> and <text:span text:style-name="Strong_20_Emphasis"><text:span text:style-name="Source_20_Text">B0025</text:span></text:span> above.</text:p>
          </table:table-cell>
        </table:table-row>
        <table:table-row>
          <table:table-cell office:value-type="string" table:style-name="tableheader">
            <text:p text:style-name="Table_20_Heading"> B0013 </text:p>
          </table:table-cell>
          <table:table-cell office:value-type="string" table:style-name="tableheader">
            <text:p text:style-name="Table_20_Heading"> Provide immediate access to transferred funds</text:p>
          </table:table-cell>
          <table:table-cell office:value-type="string" table:style-name="tablecell">
            <text:p text:style-name="tablealignleft">See answers to <text:span text:style-name="Strong_20_Emphasis"><text:span text:style-name="Source_20_Text">B0024</text:span></text:span> and <text:span text:style-name="Strong_20_Emphasis"><text:span text:style-name="Source_20_Text">B0025</text:span></text:span> above.</text:p>
          </table:table-cell>
        </table:table-row>
        <table:table-row>
          <table:table-cell office:value-type="string" table:style-name="tableheader">
            <text:p text:style-name="Table_20_Heading"> R0001 </text:p>
          </table:table-cell>
          <table:table-cell office:value-type="string" table:style-name="tableheader">
            <text:p text:style-name="Table_20_Heading"> Risk of affecting financial-sector market structure </text:p>
          </table:table-cell>
          <table:table-cell office:value-type="string" table:style-name="tablecell">
            <text:p text:style-name="tablealignleft">See answers to <text:span text:style-name="Strong_20_Emphasis"><text:span text:style-name="Source_20_Text">B0025</text:span></text:span>, and <text:span text:style-name="Strong_20_Emphasis"><text:span text:style-name="Source_20_Text">B0025</text:span></text:span> above.</text:p>
          </table:table-cell>
        </table:table-row>
        <table:table-row>
          <table:table-cell office:value-type="string" table:style-name="tableheader">
            <text:p text:style-name="Table_20_Heading"> R0004 </text:p>
          </table:table-cell>
          <table:table-cell office:value-type="string" table:style-name="tableheader">
            <text:p text:style-name="Table_20_Heading"> Risk to the efficacy of monetary policy </text:p>
          </table:table-cell>
          <table:table-cell office:value-type="string" table:style-name="tablecell">
            <text:p text:style-name="tablealignleft">See answer to <text:span text:style-name="Strong_20_Emphasis"><text:span text:style-name="Source_20_Text">B0003</text:span></text:span> above.</text:p>
          </table:table-cell>
        </table:table-row>
        <table:table-row>
          <table:table-cell office:value-type="string" table:style-name="tableheader">
            <text:p text:style-name="Table_20_Heading"> D0004 </text:p>
          </table:table-cell>
          <table:table-cell office:value-type="string" table:style-name="tableheader">
            <text:p text:style-name="Table_20_Heading"> Design should influence how the Federal Reserve might affect monetary policy </text:p>
          </table:table-cell>
          <table:table-cell office:value-type="string" table:style-name="tablecell">
            <text:p text:style-name="tablealignleft">See answer <text:span text:style-name="Strong_20_Emphasis"><text:span text:style-name="Source_20_Text">B0025</text:span></text:span>, <text:span text:style-name="Strong_20_Emphasis"><text:span text:style-name="Source_20_Text">B0026</text:span></text:span>, <text:span text:style-name="Strong_20_Emphasis"><text:span text:style-name="Source_20_Text">B0029</text:span></text:span>, <text:span text:style-name="Strong_20_Emphasis"><text:span text:style-name="Source_20_Text">B0038</text:span></text:span>, <text:span text:style-name="Strong_20_Emphasis"><text:span text:style-name="Source_20_Text">B0040</text:span></text:span> above.</text:p>
          </table:table-cell>
        </table:table-row>
        <table:table-row>
          <table:table-cell office:value-type="string" table:style-name="tableheader">
            <text:p text:style-name="Table_20_Heading"> D0005 </text:p>
          </table:table-cell>
          <table:table-cell office:value-type="string" table:style-name="tableheader">
            <text:p text:style-name="Table_20_Heading"> Design could affect monetary policy implementation and interest rate control by altering the supply of reserves in the banking system </text:p>
          </table:table-cell>
          <table:table-cell office:value-type="string" table:style-name="tablecell">
            <text:p text:style-name="tablealignleft">From a Monetary Policy perspective, only the <text:span text:style-name="Strong_20_Emphasis">Reserve Balances</text:span> are important. As long as the <text:span text:style-name="Strong_20_Emphasis">Reserve Balances</text:span> account for Cryptocurrency and U.S. CBDC balances there should be little impact on the Monetary Policy. </text:p>
          </table:table-cell>
        </table:table-row>
        <table:table-row>
          <table:table-cell office:value-type="string" table:style-name="tableheader">
            <text:p text:style-name="Table_20_Heading"> D0009 </text:p>
          </table:table-cell>
          <table:table-cell office:value-type="string" table:style-name="tableheader">
            <text:p text:style-name="Table_20_Heading"> Design should allow for significant foreign demand for CBDC, further complicating monetary policy implementation </text:p>
          </table:table-cell>
          <table:table-cell office:value-type="string" table:style-name="tablecell">
            <text:p text:style-name="tablealignleft">The only reason to use the U.S. CBDC Stablecoin over U.S. Dollars is the potential for faster transactions using the CBDC transactions than in traditional ACH transactions. This would mean that before a transaction is to begin, the money in U.S. Dollars (or other currency) would be transferred to U.S. Stablecoins and the transaction would be conducted in Stablecoins. Once the transaction is completed, the Stablecoins could be changed quickly for U.S. Dollars. The only reason to hold onto the Stablecoins is to conduct more transactions using the Stablecoin network.</text:p>
          </table:table-cell>
        </table:table-row>
        <table:table-row>
          <table:table-cell office:value-type="string" table:style-name="tableheader">
            <text:p text:style-name="Table_20_Heading"> D0010 </text:p>
          </table:table-cell>
          <table:table-cell office:value-type="string" table:style-name="tableheader">
            <text:p text:style-name="Table_20_Heading"> Design should consider the potential for interest-bearing CBDC as a new policy tool on the channels of influence in monetary policy </text:p>
          </table:table-cell>
          <table:table-cell office:value-type="string" table:style-name="tablecell">
            <text:p text:style-name="tablealignleft">This would vary greatly from the current way the Credit Cards, Debit Cards, and Checks currently work. These are backed by accounts that can receive interest. For example, debit cards and checking accounts can pay interest on positive balances. These checking accounts cond maintain separate balances for U.S. Dollars and for Stablecoins. But since Stablecoins would be backed by U.S. Dollars anyway, it seems a bit of a moot point unless the value of the U.S. Dollar and the U.S. Stablecoins are allowed to diverge.</text:p>
          </table:table-cell>
        </table:table-row>
        <table:table-row>
          <table:table-cell office:value-type="string" table:style-name="tableheader">
            <text:p text:style-name="Table_20_Heading"> R0018 </text:p>
          </table:table-cell>
          <table:table-cell office:value-type="string" table:style-name="tableheader">
            <text:p text:style-name="Table_20_Heading"> Risk a CBDC could fundamentally change the structure of the U.S. financial system, altering the private sector and central bank:rolesresponsibilities</text:p>
          </table:table-cell>
          <table:table-cell office:value-type="string" table:style-name="tablecell">
            <text:p text:style-name="tablealignleft">See answers to <text:span text:style-name="Strong_20_Emphasis"><text:span text:style-name="Source_20_Text">B0025</text:span></text:span>, and <text:span text:style-name="Strong_20_Emphasis"><text:span text:style-name="Source_20_Text">B0025</text:span></text:span> above.</text:p>
          </table:table-cell>
        </table:table-row>
      </table:table>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4:start</dc:title>
  </office:meta>
</office:document-meta>
</file>