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4_doc:20_comments:brp:q13:start"/><text:bookmark-start text:name="__RefHeading___question13._tbd_how_could_a_cbdc_be_designed_to_foster_operational_and_cyber_resiliency_what_operational_or_cyber_risks_might_be_unavoidable_1"/><text:bookmark-start text:name="question13._tbd_how_could_a_cbdc_be_designed_to_foster_operational_and_cyber_resiliency_what_operational_or_cyber_risks_might_be_unavoidable"/>Question: 13. TBD How could a CBDC be designed to foster operational and cyber resiliency? What operational or cyber risks might be unavoidable?<text:bookmark-end text:name="__RefHeading___question13._tbd_how_could_a_cbdc_be_designed_to_foster_operational_and_cyber_resiliency_what_operational_or_cyber_risks_might_be_unavoidable_1"/><text:bookmark-end text:name="question13._tbd_how_could_a_cbdc_be_designed_to_foster_operational_and_cyber_resiliency_what_operational_or_cyber_risks_might_be_unavoidable"/></text:h>
      <text:p text:style-name="Text_20_body"><text:a xlink:type="simple" xlink:href="https://www.omgwiki.org/CBDC/doku.php?id=cbdc:private:cbdc_omg:04_doc:20_comments:brp:start" text:style-name="Internet_20_link" text:visited-style-name="Visited_20_Internet_20_Link"> Return to CBDC Benefits, Risks, and Policy Considerations </text:a></text:p>
      <text:h text:style-name="Heading_20_2" text:outline-level="2"><text:bookmark-start text:name="__RefHeading___question_2"/><text:bookmark-start text:name="question"/>Question<text:bookmark-end text:name="__RefHeading___question_2"/><text:bookmark-end text:name="question"/></text:h>
      <text:p text:style-name="Text_20_body"><text:a xlink:type="simple" xlink:href="https://www.omgwiki.org/CBDC/doku.php?id=cbdc:private:cbdc_omg:04_doc:20_comments:brp:q13:start" text:style-name="Internet_20_link" text:visited-style-name="Visited_20_Internet_20_Link"> Return to Top</text:a></text:p>
      <text:p text:style-name="Text_20_body">This question is actually a compound question. Each question is answered independently:</text:p>
      <text:a xlink:type="simple" xlink:href="https://www.omgwiki.org/CBDC/doku.php?id=cbdc:private:cbdc_omg:04_doc:20_comments:brp:q13:start#how_could_a_cbdc_be_designed_to_foster_operational_and_cyber_resiliency" text:style-name="Internet_20_link" text:visited-style-name="Visited_20_Internet_20_Link"> How could a CBDC be designed to foster operational and cyber resiliency?</text:a>
      <text:a xlink:type="simple" xlink:href="https://www.omgwiki.org/CBDC/doku.php?id=cbdc:private:cbdc_omg:04_doc:20_comments:brp:q13:start#what_operational_or_cyber_risks_might_be_unavoidable" text:style-name="Internet_20_link" text:visited-style-name="Visited_20_Internet_20_Link"> What operational or cyber risks might be unavoidable?</text:a>
      <text:h text:style-name="Heading_20_2" text:outline-level="2"><text:bookmark-start text:name="__RefHeading___answer_3"/><text:bookmark-start text:name="answer"/>Answer<text:bookmark-end text:name="__RefHeading___answer_3"/><text:bookmark-end text:name="answer"/></text:h>
      <text:p text:style-name="Text_20_body"><text:a xlink:type="simple" xlink:href="https://www.omgwiki.org/CBDC/doku.php?id=cbdc:private:cbdc_omg:04_doc:20_comments:brp:q13:start" text:style-name="Internet_20_link" text:visited-style-name="Visited_20_Internet_20_Link"> Return to Top</text:a></text:p>
      <text:p text:style-name="Text_20_body">In order to answer this compound question, each part of the question is answered separately:</text:p>
      <text:list text:style-name="List_20_1" text:continue-numbering="false">
        <text:list-item>
          <text:p text:style-name="List_20_1_Content_First"><text:a xlink:type="simple" xlink:href="https://www.omgwiki.org/CBDC/doku.php?id=cbdc:public:cbdc_omg:04_doc:20_comments:brp:q13:sb_01:start" text:style-name="Internet_20_link" text:visited-style-name="Visited_20_Internet_20_Link">1. How could a CBDC be designed to foster operational and cyber resiliency?</text:a></text:p>
          <text:list text:style-name="List_20_1">
            <text:list-item>
              <text:p text:style-name="List_20_1_Content"><text:a xlink:type="simple" xlink:href="https://www.omgwiki.org/CBDC/doku.php?id=cbdc:public:cbdc_omg:04_doc:20_comments:brp:q13:sb_01:prt_a:start" text:style-name="Internet_20_link" text:visited-style-name="Visited_20_Internet_20_Link">a) Operational Resiliency</text:a></text:p>
            </text:list-item>
            <text:list-item>
              <text:p text:style-name="List_20_1_Content"><text:a xlink:type="simple" xlink:href="https://www.omgwiki.org/CBDC/doku.php?id=cbdc:public:cbdc_omg:04_doc:20_comments:brp:q13:sb_01:prt_b:start" text:style-name="Internet_20_link" text:visited-style-name="Visited_20_Internet_20_Link">b) Cyber Resiliency</text:a></text:p>
            </text:list-item>
          </text:list>
        </text:list-item>
        <text:list-item>
          <text:p text:style-name="List_20_1_Content_Last"><text:a xlink:type="simple" xlink:href="https://www.omgwiki.org/CBDC/doku.php?id=cbdc:public:cbdc_omg:04_doc:20_comments:brp:q13:sb_02:start" text:style-name="Internet_20_link" text:visited-style-name="Visited_20_Internet_20_Link">2. What operational or cyber risks might be unavoidable?</text:a></text:p>
        </text:list-item>
      </text:list>
      <text:line-break/>
      <text:h text:style-name="Heading_20_2" text:outline-level="2"><text:bookmark-start text:name="__RefHeading___references_4"/><text:bookmark-start text:name="references"/>References<text:bookmark-end text:name="__RefHeading___references_4"/><text:bookmark-end text:name="references"/></text:h>
      <text:p text:style-name="Text_20_body"><text:a xlink:type="simple" xlink:href="https://www.omgwiki.org/CBDC/doku.php?id=cbdc:private:cbdc_omg:04_doc:20_comments:brp:q13:start" text:style-name="Internet_20_link" text:visited-style-name="Visited_20_Internet_20_Link"> Return to Top</text:a></text:p>
      <text:p text:style-name="Text_20_body">Guiding Document Specific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ource                   </text:p>
          </table:table-cell>
          <table:table-cell office:value-type="string" table:style-name="tablecell">
            <text:p text:style-name="tablealignleft"> <text:a xlink:type="simple" xlink:href="https://www.federalreserve.gov/publications/files/money-and-payments-20220120.pdf" text:style-name="Internet_20_link" text:visited-style-name="Visited_20_Internet_20_Link"> Money and Payments: The U.S. Dollar in the Age of Digital Transformation</text:a> </text:p>
          </table:table-cell>
        </table:table-row>
        <table:table-row>
          <table:table-cell office:value-type="string" table:style-name="tableheader">
            <text:p text:style-name="Table_20_Heading"> Published Date:          </text:p>
          </table:table-cell>
          <table:table-cell office:value-type="string" table:style-name="tablecell">
            <text:p text:style-name="tablealignleft"> January 2022 </text:p>
          </table:table-cell>
        </table:table-row>
        <table:table-row>
          <table:table-cell office:value-type="string" table:style-name="tableheader">
            <text:p text:style-name="Table_20_Heading"> Requestor                </text:p>
          </table:table-cell>
          <table:table-cell office:value-type="string" table:style-name="tablecell">
            <text:p text:style-name="tablealignleft"> Board of Governors, <text:a xlink:type="simple" xlink:href="https://www.federalreserve.gov/aboutthefed.htm" text:style-name="Internet_20_link" text:visited-style-name="Visited_20_Internet_20_Link"> The Federal Reserve System</text:a> </text:p>
          </table:table-cell>
        </table:table-row>
        <table:table-row>
          <table:table-cell office:value-type="string" table:style-name="tableheader">
            <text:p text:style-name="Table_20_Heading"> Area                     </text:p>
          </table:table-cell>
          <table:table-cell office:value-type="string" table:style-name="tablecell">
            <text:p text:style-name="tablealignleft"> Research and Analysis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4_doc:20_comments:brp:q13:start</dc:title>
  </office:meta>
</office:document-meta>
</file>