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bdc:public:cbdc_omg:04_doc:90_recommend:10_recommend:start"/><text:bookmark-start text:name="__RefHeading___elaborate_the_unknown_risks_1"/><text:bookmark-start text:name="elaborate_the_unknown_risks"/>6.01 Elaborate the Unknown Risks<text:bookmark-end text:name="__RefHeading___elaborate_the_unknown_risks_1"/><text:bookmark-end text:name="elaborate_the_unknown_risks"/></text:h>
      <text:p text:style-name="Text_20_body"><text:a xlink:type="simple" xlink:href="https://www.omgwiki.org/CBDC/doku.php?id=cbdc:cbdc_omg:04_doc:90_recommend:start" text:style-name="Internet_20_link" text:visited-style-name="Visited_20_Internet_20_Link"> Return to Recommendations</text:a></text:p>
      <text:p text:style-name="Text_20_body">The OMG members recommend the Federal Reserve define a task for exploring and understanding the risks which were <text:span text:style-name="Strong_20_Emphasis">Unknown</text:span> or not elaborated in the <text:span text:style-name="Strong_20_Emphasis">White Paper</text:span>. </text:p>
      <text:p text:style-name="Text_20_body">The answer to <text:a xlink:type="simple" xlink:href="https://www.omgwiki.org/CBDC/doku.php?id=cbdc:cbdc_omg:04_doc:20_comments:brp:q11:start" text:style-name="Internet_20_link" text:visited-style-name="Visited_20_Internet_20_Link">q11</text:a>, asked about these <text:span text:style-name="Strong_20_Emphasis">Unknown Risks</text:span> for the CBDC. The OMG has responded as follows. Many of the responses are basically “Recommendations” for future CBDC efforts. The <text:span text:style-name="Strong_20_Emphasis">Unknown Risks</text:span> identified by OMG members are:</text:p>
      <text:p text:style-name="Text_20_body">this namespace doesn't exist: cbdc:private:cbdc_omg:04_doc:20_comments:brp:q11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cbdc:public:cbdc_omg:04_doc:90_recommend:10_recommend:start</dc:title>
  </office:meta>
</office:document-meta>
</file>