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30_recomend:start"/><text:bookmark-start text:name="__RefHeading___establish_a_consortium_1"/><text:bookmark-start text:name="establish_a_consortium"/>6.03 Establish a Consortium<text:bookmark-end text:name="__RefHeading___establish_a_consortium_1"/><text:bookmark-end text:name="establish_a_consortium"/></text:h>
      <text:p text:style-name="Text_20_body"><text:a xlink:type="simple" xlink:href="https://www.omgwiki.org/CBDC/doku.php?id=cbdc:cbdc_omg:04_doc:90_recommend:start" text:style-name="Internet_20_link" text:visited-style-name="Visited_20_Internet_20_Link"> Return to Recommendations</text:a></text:p>
      <text:p text:style-name="Text_20_body">The OMG members recommend the Federal Reserve define a task for establishing a Stakeholders Consortium which would be a fulfillment of <text:span text:style-name="Strong_20_Emphasis"><text:span text:style-name="Source_20_Text">P0011</text:span></text:span> and <text:span text:style-name="Strong_20_Emphasis"><text:span text:style-name="Source_20_Text">P0030</text:span></text:span> Desirements<text:note text:id="ftn0" text:note-class="footnote"><text:note-citation text:label="1)">1)</text:note-citation><text:note-body><text:p text:style-name="Footnote">
A <text:span text:style-name="Strong_20_Emphasis">Desirement</text:span> is a blended word combining the word <text:span text:style-name="Strong_20_Emphasis">Desire</text:span> and <text:span text:style-name="Strong_20_Emphasis">Requirement</text:span>. <text:span text:style-name="Strong_20_Emphasis">Desirement</text:span> is something that is desired, but not absolutely required and is often used to caption the capabilities of a product or system before it has reached the formal requirements phase. 
Source: <text:a xlink:type="simple" xlink:href="https://www.omgwiki.org/dido/doku.php?id=dido:public:ra:xapend:xapend.a_glossary:d:desirement" text:style-name="Internet_20_link" text:visited-style-name="Visited_20_Internet_20_Link"> Desirement</text:a>
</text:p></text:note-body></text:note>. These are provided in Table  for convenience. </text:p>
      <text:p text:style-name="Text_20_body">The Policy Considerations identified in the <text:span text:style-name="Strong_20_Emphasis">White Paper</text:span></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Desirement  </text:p>
          </table:table-cell>
        </table:table-row>
        <table:table-row>
          <table:table-cell office:value-type="string" table:style-name="tableheader">
            <text:p text:style-name="Table_20_Heading"> P0011 </text:p>
          </table:table-cell>
          <table:table-cell office:value-type="string" table:style-name="tableheader">
            <text:p text:style-name="Table_20_Heading">  3  </text:p>
          </table:table-cell>
          <table:table-cell office:value-type="string" table:style-name="tablecell">
            <text:p text:style-name="tablealignleft"> The Federal Reserve does not intend to proceed with the issuance of a CBDC without clear support from:Executive BranchLegislative BranchIdeally in the form of a specific authorizing law </text:p>
          </table:table-cell>
        </table:table-row>
        <table:table-row>
          <table:table-cell office:value-type="string" table:style-name="tableheader">
            <text:p text:style-name="Table_20_Heading"> P0030 </text:p>
          </table:table-cell>
          <table:table-cell office:value-type="string" table:style-name="tableheader">
            <text:p text:style-name="Table_20_Heading">  21  </text:p>
          </table:table-cell>
          <table:table-cell office:value-type="string" table:style-name="tablecell">
            <text:p text:style-name="tablealignleft"> The Federal Reserve will only take further steps toward developing a CBDC if: Research points to benefits for households, businesses, and the economy overall that exceed the downside risksIndicates that CBDC is superior to alternative methods</text:p>
          </table:table-cell>
        </table:table-row>
      </table:table>
      <text:p text:style-name="Text_20_body">Each of the two Desirements needs to be pursued separately. The Federal Reserve should continue to pursue garnering support from the Executive and Legislative Branches of Government for a CBDC as stated in <text:span text:style-name="Strong_20_Emphasis"><text:span text:style-name="Source_20_Text">P0011</text:span></text:span> and also pursue obtaining an authorizing law. However, while pursuing these avenues, it is important to present <text:a xlink:type="simple" xlink:href="https://www.omgwiki.org/dido/doku.php?id=dido:public:ra:1.2_views:3_taxonomic:4_data_tax:01_cog_taxonomy:start" text:style-name="Internet_20_link" text:visited-style-name="Visited_20_Internet_20_Link"> Data, Information, Knowledge, Understanding, and Wisdom</text:a> based on the findings from <text:a xlink:type="simple" xlink:href="https://www.omgwiki.org/dido/doku.php?id=dido:public:ra:xapend:xapend.a_glossary:r:rtd_e" text:style-name="Internet_20_link" text:visited-style-name="Visited_20_Internet_20_Link"> Research Development Test &amp; Evaluation (RDT&amp;E)</text:a>.</text:p>
      <text:p text:style-name="Text_20_body">The purpose of a Consortium would be to help initiate, guide, oversee, and coordinate RDT&amp;E efforts. These efforts would be used to help formulate an authorizing law and provide evidence to the Executive and Legislative branches of government.</text:p>
      <text:p text:style-name="Text_20_body">The CBDC is a large problem with many moving parts, all of which require a lot of systems analysis, engineering, testing, and simulation in order to ensure public confidence:</text:p>
      <text:p text:style-name="Text_20_body"><text:span text:style-name="Emphasis">For a nation’s economy to function effectively, its citizens must have confidence in its money and payment services. The Federal Reserve, as the nation’s central bank, works to maintain the public’s confidence by fostering monetary stability, financial stability, and a safe and efficient payment system. </text:span> from the <text:span text:style-name="Strong_20_Emphasis">Executive Summary</text:span> provided in the <text:a xlink:type="simple" xlink:href="https://www.federalreserve.gov/publications/files/money-and-payments-20220120.pdf" text:style-name="Internet_20_link" text:visited-style-name="Visited_20_Internet_20_Link"> Money, and Payments: The U.S. Dollar in the Age of Digital Transformation</text:a> White PaperPursuing a CBDC that is flawed or not having stakeholder buy-in could ultimately inflict more damage than it is worth.</text:p>
      <text:p text:style-name="Text_20_body">The OMG further recommends that an <text:span text:style-name="Strong_20_Emphasis">Other Transaction (OT) Consortium</text:span> be considered and the stakeholders are invited to join. An OT Consortium is a formal relationship between a government sponsor (i.e., Federal Reserve), an OT Administrator, and a collection of traditional and non-traditional vendors, non-profit organizations, and academia aligned to a technology domain area (i.e., cyber, space, undersea, propulsion) that are managed by a single entity, and focused on innovative solutions to government technology challenges that meet the intended scope and purpose of other transactions.</text:p>
      <text:p text:style-name="Text_20_body">OT Consortium is based on the following <text:a xlink:type="simple" xlink:href="https://aida.mitre.org/demystifying-dod/ots-otconsortia/" text:style-name="Internet_20_link" text:visited-style-name="Visited_20_Internet_20_Link"> OT Consortium Model</text:a>:</text:p>
      <text:p text:style-name="Text_20_body">
<draw:frame draw:style-name="mediacenter" draw:name="0" text:anchor-type="paragraph" draw:z-index="0" svg:width="15.875cm" svg:height="15.875cm"><draw:image xlink:href="/usr/local/wiki/CBDC/private/media/cbdc/private/cbdc_omg/04_doc/20_comments/brp/q01/screen_shot_2022-02-27_at_1.26.52_pm.png" xlink:type="simple" xlink:show="embed" xlink:actuate="onLoad"/></draw:frame>
</text:p>
      <text:p text:style-name="Text_20_body">The Existing OT Constoria Model
</text:p>
      <text:p text:style-name="Text_20_body">Generally, an OT Consortium has three components:</text:p>
      <text:p text:style-name="Text_20_body">Government SponsorGovernment Contracting OfficeConsortium ManagerConsortium (i.e., Stakeholders)<text:span text:style-name="Strong_20_Emphasis">Note:</text:span> Sometimes the government sponsors prefer to manage a consortium in-house rather than hire an industry Consortium Manager or Consortium Management Firm.The Consortium Manager is awarded an OT agreement by the government (base OT agreement) and manages OTs awarded to its consortium member organizations (project OT agreements) under the base agreement. In the <text:a xlink:type="simple" xlink:href="https://www.omgwiki.org/dido/doku.php?id=dido:public:ra" text:style-name="Internet_20_link" text:visited-style-name="Visited_20_Internet_20_Link"> OMG Distributed Immutable Data Object Reference Architecture (DIDO-RA)</text:a>, this highest level (i.e., OT Consortium) is referred to as the <text:a xlink:type="simple" xlink:href="https://www.omgwiki.org/dido/doku.php?id=dido:public:ra:1.2_views:1_stakeholder:4_ecosphere" text:style-name="Internet_20_link" text:visited-style-name="Visited_20_Internet_20_Link"> Ecosphere</text:a> which would roughly follow the steps outlined in <text:a xlink:type="simple" xlink:href="https://www.omgwiki.org/dido/doku.php?id=dido:public:ra:1.3_gov:1_communities:2_stakeholder" text:style-name="Internet_20_link" text:visited-style-name="Visited_20_Internet_20_Link"> Steps for Establishing an Ecosphere</text:a>. The OT Consortia (ie., Ecosphere) can create any number of Ecosystems and Domains as is needed. It is recommended that the Ecosystems create and are responsible for Domains that fall under their auspices, however, the Policy and Procedures (P&amp;P) may require the Ecosphere's approval for cre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30_recomend:start</dc:title>
  </office:meta>
</office:document-meta>
</file>