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90_recommend:40_recomend:start"/><text:bookmark-start text:name="__RefHeading___formally_define_stakeholders_1"/><text:bookmark-start text:name="formally_define_stakeholders"/>6.04 Formally Define Stakeholders<text:bookmark-end text:name="__RefHeading___formally_define_stakeholders_1"/><text:bookmark-end text:name="formally_define_stakeholders"/></text:h>
      <text:p text:style-name="Text_20_body"><text:a xlink:type="simple" xlink:href="https://www.omgwiki.org/CBDC/doku.php?id=cbdc:private:cbdc_omg:04_doc:90_recommend:start" text:style-name="Internet_20_link" text:visited-style-name="Visited_20_Internet_20_Link"> Return to Recommendations</text:a></text:p>
      <text:p text:style-name="Text_20_body">Obviously, when it comes to determining the Stakeholders it might be fair to include every U.S. Resident, or at least those having banking or credit union accounts. Obviously, this would be unwieldy. All these individuals are supposedly represented in government through elected officials in Congress and the President. These elected officials have taken the problem and made various departments or agencies that should be representing these people. Based on a cursory review, it appears that there are at least 33 different Oversight authorities in the U.S., see Table .</text:p>
      <text:p text:style-name="Text_20_body">Summary of the estimated number of Government Stakeholders for the CBDC.</text:p>
      <table:table table:style-name="Table">
        <table:table-column/>
        <table:table-column/>
        <table:table-row>
          <table:table-cell office:value-type="string" table:style-name="tableheader">
            <text:p text:style-name="Table_20_Heading">Potential Oversight Authorities  </text:p>
          </table:table-cell>
          <table:table-cell office:value-type="string" table:style-name="tableheader">
            <text:p text:style-name="Table_20_Heading">  No. of Stakeholders  </text:p>
          </table:table-cell>
        </table:table-row>
        <table:table-row>
          <table:table-cell office:value-type="string" table:style-name="tableheader">
            <text:p text:style-name="Table_20_Heading"> <text:a xlink:type="simple" xlink:href="https://www.omgwiki.org/CBDC/doku.php?id=cbdc:private:cbdc_omg:04_doc:15_common:05_stakeholder:start#us_federal_government_oversight_authorities" text:style-name="Internet_20_link" text:visited-style-name="Visited_20_Internet_20_Link"> U.S. Federal Government Oversight Authorities </text:a> </text:p>
          </table:table-cell>
          <table:table-cell office:value-type="string" table:style-name="tablecell">
            <text:p text:style-name="tablealigncenter">  14  </text:p>
          </table:table-cell>
        </table:table-row>
        <table:table-row>
          <table:table-cell office:value-type="string" table:style-name="tableheader">
            <text:p text:style-name="Table_20_Heading"> <text:a xlink:type="simple" xlink:href="https://www.omgwiki.org/CBDC/doku.php?id=cbdc_omg:04_doc:15_common:45_privacy:start#us_state_laws_and_regulations" text:style-name="Internet_20_link" text:visited-style-name="Visited_20_Internet_20_Link"> non-U.S. Federal Government Oversight Authorities  </text:a>  </text:p>
          </table:table-cell>
          <table:table-cell office:value-type="string" table:style-name="tablecell">
            <text:p text:style-name="tablealigncenter">  19  </text:p>
          </table:table-cell>
        </table:table-row>
        <table:table-row>
          <table:table-cell office:value-type="string" table:style-name="tableheader">
            <text:p text:style-name="Table_20_Heading"> Total  </text:p>
          </table:table-cell>
          <table:table-cell office:value-type="string" table:style-name="tableheader">
            <text:p text:style-name="Table_20_Heading">  <text:span text:style-name="Strong_20_Emphasis">33</text:span>  </text:p>
          </table:table-cell>
        </table:table-row>
      </table:table>
      <text:p text:style-name="Text_20_body">However, this does not include the roughly 4,200 Commercial Banks insured by the FDIC, see Figure  or the largest Banking Association in the U.S., The American Banking Association (ABA), or its competitors, nor the roughly 5,300 Credit Unions. </text:p>
      <text:p text:style-name="Text_20_body">
<draw:frame draw:style-name="mediacenter" draw:name="0" text:anchor-type="paragraph" draw:z-index="0" svg:width="15.875cm" svg:height="15.875cm"><draw:image xlink:href="/usr/local/wiki/CBDC/private/media/cbdc/private/cbdc_omg/04_doc/90_recommend/screen_shot_2022-05-08_at_1.35.14_pm.png" xlink:type="simple" xlink:show="embed" xlink:actuate="onLoad"/></draw:frame>
</text:p>
      <text:p text:style-name="Text_20_body">Number of FDIC-insured commercial banks in the United States from 2000 to 2021.<text:note text:id="ftn0" text:note-class="footnote"><text:note-citation text:label="1)">1)</text:note-citation><text:note-body><text:p text:style-name="Footnote">
Statistica,
<text:span text:style-name="underline">Number of FDIC-insured commercial banks in the United States from 2000 to 2021</text:span>,
Accessed: 8 May 2022,
<text:a xlink:type="simple" xlink:href="https://www.statista.com/statistics/184536/number-of-fdic-insured-us-commercial-bank-institutions/" text:style-name="Internet_20_link" text:visited-style-name="Visited_20_Internet_20_Link">https://www.statista.com/statistics/184536/number-of-fdic-insured-us-commercial-bank-institutions/</text:a>
</text:p></text:note-body></text:note><text:span text:style-name="Strong_20_Emphasis">Note:</text:span> In 2021, there were 4,236 FDIC-insured commercial banks in the United States.</text:p>
      <text:p text:style-name="Text_20_body">It does not represent all the retail outlets, service providers, landlords, etc that all have a “stake” in the U.S&gt; Dollar and consequently a U.S. CBDC. For more on the Stakeholders identified in the OMG analysis, please refer to section <text:a xlink:type="simple" xlink:href="https://www.omgwiki.org/CBDC/doku.php?id=cbdc:private:cbdc_omg:04_doc:15_common:05_stakeholder:start" text:style-name="Internet_20_link" text:visited-style-name="Visited_20_Internet_20_Link">05_stakehold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90_recommend:40_recomend:start</dc:title>
  </office:meta>
</office:document-meta>
</file>