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93_recomend:start"/><text:bookmark-start text:name="__RefHeading___perform_research_development_test_evaluation_rdt_e_1"/><text:bookmark-start text:name="perform_research_development_test_evaluation_rdt_e"/>6.11 Perform Research Development Test &amp; Evaluation (RDT&amp;E)<text:bookmark-end text:name="__RefHeading___perform_research_development_test_evaluation_rdt_e_1"/><text:bookmark-end text:name="perform_research_development_test_evaluation_rdt_e"/></text:h>
      <text:p text:style-name="Text_20_body"><text:a xlink:type="simple" xlink:href="https://www.omgwiki.org/CBDC/doku.php?id=cbdc:private:cbdc_omg:04_doc:90_recommend:start" text:style-name="Internet_20_link" text:visited-style-name="Visited_20_Internet_20_Link"> Return to Recommendation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04_doc:90_recommend:93_recomend:start" text:style-name="Internet_20_link" text:visited-style-name="Visited_20_Internet_20_Link"> Return to Top</text:a></text:p>
      <text:p text:style-name="Text_20_body">There are a couple of ways that the OMG members recommend pursuing a U.S. CBDC <text:a xlink:type="simple" xlink:href="https://www.omgwiki.org/dido/doku.php?id=dido:public:ra:xapend:xapend.a_glossary:r:rtd_e" text:style-name="Internet_20_link" text:visited-style-name="Visited_20_Internet_20_Link"> Research Development Test &amp; Evaluation (RDT&amp;E) </text:a> effort. </text:p>
      <text:p text:style-name="Text_20_body">Either the Federal Reserve directly funds the RDT&amp;E effort Partner with a U.S. Federal Department with an existing <text:a xlink:type="simple" xlink:href="https://www.omgwiki.org/dido/doku.php?id=dido:public:ra:xapend:xapend.a_glossary:s:sbir" text:style-name="Internet_20_link" text:visited-style-name="Visited_20_Internet_20_Link"> Small Business Innovation Research (SBIR) </text:a> / <text:a xlink:type="simple" xlink:href="https://www.omgwiki.org/dido/doku.php?id=dido:public:ra:xapend:xapend.a_glossary:s:sttr" text:style-name="Internet_20_link" text:visited-style-name="Visited_20_Internet_20_Link"> Small Business Technology Transfer (STTR)</text:a> process in place (see Table ) to conduct the research.<text:span text:style-name="Strong_20_Emphasis">Note:</text:span> Under the SBIR/STTR processes, there can be multiple award teams working to solve the same problem at the same time. The solutions proposed could be merged together later. This gives some competition and helps avoid <text:span text:style-name="Emphasis">group think</text:span> on the <text:span text:style-name="Emphasis">best solution</text:span>.
</text:p>
      <text:p text:style-name="Text_20_body">List of U.S. Federal Eleven Federal Agencies participating in the SBIR program<text:note text:id="ftn0" text:note-class="footnote"><text:note-citation text:label="1)">1)</text:note-citation><text:note-body><text:p text:style-name="Footnote">
The Department of Interior,
<text:span text:style-name="underline">Small Business Innovation Research Programs (SBIR)</text:span>,
Accessed: 12 May 2022,
<text:a xlink:type="simple" xlink:href="https://www.doi.gov/pmb/osdbu/small-business-innovation-research-programs-sbir" text:style-name="Internet_20_link" text:visited-style-name="Visited_20_Internet_20_Link">https://www.doi.gov/pmb/osdbu/small-business-innovation-research-programs-sbir</text:a>
</text:p></text:note-body></text:note>1. Small Business Administration2. Department of Agriculture3. Department of CommerceNational Institute of Standards and Technology (NIST) National Oceanic and Atmospheric Administration (NOAA)4. Department of Defense<text:span text:style-name="sup"><text:span text:style-name="Strong_20_Emphasis">‡</text:span></text:span>5. Department of Education6. Department of Energy<text:span text:style-name="sup"><text:span text:style-name="Strong_20_Emphasis">‡</text:span></text:span>7. Department of Health and Human Services<text:span text:style-name="sup"><text:span text:style-name="Strong_20_Emphasis">‡</text:span></text:span>8. Department of Homeland Security9. Department of Transportation10. Environmental Protection Agency11. National Aeronautics and Space Administration<text:span text:style-name="sup"><text:span text:style-name="Strong_20_Emphasis">‡</text:span></text:span>12. National Science Foundation<text:span text:style-name="sup"><text:span text:style-name="Strong_20_Emphasis">‡</text:span></text:span><text:span text:style-name="sup"><text:span text:style-name="Strong_20_Emphasis">‡</text:span></text:span> <text:span text:style-name="Emphasis">- participate in the STTR Program </text:span></text:p>
      <text:h text:style-name="Heading_20_2" text:outline-level="2"><text:bookmark-start text:name="__RefHeading___limitations_of_blockchain_technology_3"/><text:bookmark-start text:name="limitations_of_blockchain_technology"/>Limitations of Blockchain Technology<text:bookmark-end text:name="__RefHeading___limitations_of_blockchain_technology_3"/><text:bookmark-end text:name="limitations_of_blockchain_technology"/></text:h>
      <text:p text:style-name="Text_20_body"><text:a xlink:type="simple" xlink:href="https://www.omgwiki.org/CBDC/doku.php?id=cbdc:private:cbdc_omg:04_doc:90_recommend:93_recomend:start" text:style-name="Internet_20_link" text:visited-style-name="Visited_20_Internet_20_Link"> Return to Top</text:a></text:p>
      <text:p text:style-name="Text_20_body">Orla Ward and Sabrina Rochemont presented a list of Limitations to Blockchain Technologies to the Institute and Faculty of Actuaries. <text:note text:id="ftn1" text:note-class="footnote"><text:note-citation text:label="2)">2)</text:note-citation><text:note-body><text:p text:style-name="Footnote">
Orla Ward, Sabrina Rochemont,
<text:span text:style-name="underline">An addendum to “A Cashless Society- Benefits, Risks and Issues (Interim paper)” - Understanding Central Bank Digital Currencies (CBDC)</text:span>,
Institute and Faculty of Actuaries,
page 17-18,
March 2019,
Accessed: 18 May 2022,
<text:a xlink:type="simple" xlink:href="https://www.actuaries.org.uk/system/files/field/document/Understanding%20CBDCs%20Final%20-%20disc.pdf" text:style-name="Internet_20_link" text:visited-style-name="Visited_20_Internet_20_Link">https://www.actuaries.org.uk/system/files/field/document/Understanding%20CBDCs%20Final%20-%20disc.pdf</text:a>
</text:p></text:note-body></text:note>. Table  presents a summary of the limitations outlined by Orla et al. Many of these are issues are similar to those proposed by the OMG members in <text:a xlink:type="simple" xlink:href="https://www.omgwiki.org/CBDC/doku.php?id=cbdc:private:cbdc_omg:04_doc:90_recommend:93_recomend:start#possible_sbir_sttr_topics" text:style-name="Internet_20_link" text:visited-style-name="Visited_20_Internet_20_Link"> Possible SBIR STTR Topics</text:a>.</text:p>
      <text:p text:style-name="Text_20_body">Limnitations of Blockchain Technology.<text:span text:style-name="Footnote_20_Anchor"><text:note-ref text:note-class="footnote" text:reference-format="text" text:ref-name="ftn1">2)</text:note-ref></text:span>
</text:p>
      <table:table table:style-name="Table">
        <table:table-column/>
        <table:table-column/>
        <table:table-column/>
        <table:table-row>
          <table:table-cell office:value-type="string" table:style-name="tableheader">
            <text:p text:style-name="Table_20_Heading">  Paragraph Number  </text:p>
          </table:table-cell>
          <table:table-cell office:value-type="string" table:style-name="tableheader">
            <text:p text:style-name="Table_20_Heading"> Title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4.7.1 </text:p>
          </table:table-cell>
          <table:table-cell office:value-type="string" table:style-name="tableheader">
            <text:p text:style-name="Table_20_Heading"> Slow transactions </text:p>
          </table:table-cell>
          <table:table-cell office:value-type="string" table:style-name="tablecell">
            <text:p text:style-name="tablealignleft"> Physical performance affecting public Blockchains is a major limitation and barrier to adoption, as
this comparative chart illustrates.</text:p>
            <text:p text:style-name="Text_20_body">
<draw:frame draw:style-name="mediacenter" draw:name="0" text:anchor-type="paragraph" draw:z-index="0" svg:width="13.229166666667cm" svg:height="13.229166666667cm"><draw:image xlink:href="/usr/local/wiki/CBDC/private/media/cbdc/private/cbdc_omg/04_doc/15_common/50_international/screen_shot_2022-05-15_at_6.32.42_pm.png" xlink:type="simple" xlink:show="embed" xlink:actuate="onLoad"/></draw:frame>
</text:p>
            <text:p text:style-name="Text_20_body">Cryptocurrencies Transactions Speeds compared to Visa and Paypal<text:note text:id="ftn2" text:note-class="footnote"><text:note-citation text:label="3)">3)</text:note-citation><text:note-body><text:p text:style-name="Footnote">
HowMuch.net,
<text:span text:style-name="underline">Transactions Speeds: How Do Cryptocurrencies Stack Up To Visa or PayPal?</text:span>,
Accessed: 15 May 2022,
<text:a xlink:type="simple" xlink:href="https://howmuch.net/articles/crypto-transaction-speeds-compared" text:style-name="Internet_20_link" text:visited-style-name="Visited_20_Internet_20_Link">https://howmuch.net/articles/crypto-transaction-speeds-compared</text:a>
</text:p></text:note-body></text:note>
</text:p>
          </table:table-cell>
        </table:table-row>
        <table:table-row>
          <table:table-cell office:value-type="string" table:style-name="tableheader">
            <text:p text:style-name="Table_20_Heading"> 4.7.2 </text:p>
          </table:table-cell>
          <table:table-cell office:value-type="string" table:style-name="tableheader">
            <text:p text:style-name="Table_20_Heading"> Consensus time delay </text:p>
          </table:table-cell>
          <table:table-cell office:value-type="string" table:style-name="tablecell">
            <text:p text:style-name="tablealignleft"> The mining process (“Proof of Work”) requires vast amounts of computing power to record
transactions and because all payments require miner approval there is a limit on the number of
transactions that can be processed at any time. Once a transaction has been completed, it is
irreversible. Miners are critical to ensuring the validity of each transaction and are rewarded by
receiving newly created digital currency units. The alternative “Proof of Stake” attributes mining
power to the proportion of tokens held by the miner and may help improve performance in the future.</text:p>
          </table:table-cell>
        </table:table-row>
        <table:table-row>
          <table:table-cell office:value-type="string" table:style-name="tableheader">
            <text:p text:style-name="Table_20_Heading"> 4.7.3: </text:p>
          </table:table-cell>
          <table:table-cell office:value-type="string" table:style-name="tableheader">
            <text:p text:style-name="Table_20_Heading"> Scalability </text:p>
          </table:table-cell>
          <table:table-cell office:value-type="string" table:style-name="tablecell">
            <text:p text:style-name="tablealignleft"> Most digital currencies have a source code that outlines the precise number of units that can and will
ever exist and so there is a finite supply. Over time, it becomes more difficult for miners to produce
digital currency units until the upper limit is reached. Digital currency's finite supply makes them
inherently deflationary, more akin to gold and other precious metals than fiat currencies. This too
places pressure on the price of digital currencies, unlike fiat currencies for which Central Banks
can, in theory, produce an unlimited supply</text:p>
          </table:table-cell>
        </table:table-row>
        <table:table-row>
          <table:table-cell office:value-type="string" table:style-name="tableheader">
            <text:p text:style-name="Table_20_Heading"> 4.7.4 </text:p>
          </table:table-cell>
          <table:table-cell office:value-type="string" table:style-name="tableheader">
            <text:p text:style-name="Table_20_Heading"> Design </text:p>
          </table:table-cell>
          <table:table-cell office:value-type="string" table:style-name="tablecell">
            <text:p text:style-name="tablealignleft"> It has been suggested that many issues with the performance of public Blockchain stem from
excessive decentralization, leading to inefficiency. Further research and development activity will
likely resolve the trade-off between decentralization and performance.</text:p>
          </table:table-cell>
        </table:table-row>
        <table:table-row>
          <table:table-cell office:value-type="string" table:style-name="tableheader">
            <text:p text:style-name="Table_20_Heading"> 4.7.5 </text:p>
          </table:table-cell>
          <table:table-cell office:value-type="string" table:style-name="tableheader">
            <text:p text:style-name="Table_20_Heading"> Link into the real economy </text:p>
          </table:table-cell>
          <table:table-cell office:value-type="string" table:style-name="tablecell">
            <text:p text:style-name="tablealignleft"> The environment within Blockchain cannot be extrapolated outside of Blockchain, for instance, to
translate “proof of ownership” into “proof of possession” (e.g. of a house). Blockchain must solve the
real-life trust problem and needs to interface with a trusted central mechanism outside of Blockchain.</text:p>
          </table:table-cell>
        </table:table-row>
        <table:table-row>
          <table:table-cell office:value-type="string" table:style-name="tableheader">
            <text:p text:style-name="Table_20_Heading"> 4.7.7 </text:p>
          </table:table-cell>
          <table:table-cell office:value-type="string" table:style-name="tableheader">
            <text:p text:style-name="Table_20_Heading"> Security  </text:p>
          </table:table-cell>
          <table:table-cell office:value-type="string" table:style-name="tablecell">
            <text:p text:style-name="tablealignleft"> Blockchain is trusted for being a highly secure, impenetrable technology as all users share the same
information that has been verified by the miner. The security of a Blockchain is guaranteed through
the use of cryptographic functions that are deemed to be relatively secure because breaking them
requires huge computing resources, which are not generally available. However, it has been
suggested that they are not completely immune from advances in technology, namely the rise of
quantum computing. Unlike ordinary computers that operate on a binary system accepting bites of
the form 0 or 1, a quantum computer works with particles that can be in superposition. Rather than
representing bits of value 0 or 1, quantum computers would have particles represented by qubits,
which can take on the value 0, or 1, or both simultaneously. Quantum computing may have the
potential to break the cryptography that conventional Blockchain relies upon as they are much more
powerful. However, such an issue may be solved using next-generation technology by using
quantum cryptography in Blockchain and so the entire Blockchain may be a quantum phenomenon</text:p>
          </table:table-cell>
        </table:table-row>
        <table:table-row>
          <table:table-cell office:value-type="string" table:style-name="tableheader">
            <text:p text:style-name="Table_20_Heading"> 4.7.8 </text:p>
          </table:table-cell>
          <table:table-cell office:value-type="string" table:style-name="tableheader">
            <text:p text:style-name="Table_20_Heading"> Vulnerability </text:p>
          </table:table-cell>
          <table:table-cell office:value-type="string" table:style-name="tablecell">
            <text:p text:style-name="tablealignleft"> All Blockchain systems have to address the inherent problems of double-spend, and issues such as
blocks that have detached from the chain, accidentally or through attacks. As Blockchains are
implemented in software, any number of software vulnerabilities can also exist due to poor code
implementations.</text:p>
          </table:table-cell>
        </table:table-row>
      </table:table>
      <text:h text:style-name="Heading_20_2" text:outline-level="2"><text:bookmark-start text:name="__RefHeading___possible_sbir_sttr_topics_4"/><text:bookmark-start text:name="possible_sbir_sttr_topics"/>Possible SBIR/STTR Topics<text:bookmark-end text:name="__RefHeading___possible_sbir_sttr_topics_4"/><text:bookmark-end text:name="possible_sbir_sttr_topics"/></text:h>
      <text:p text:style-name="Text_20_body"><text:a xlink:type="simple" xlink:href="https://www.omgwiki.org/CBDC/doku.php?id=cbdc:private:cbdc_omg:04_doc:90_recommend:93_recomend:start" text:style-name="Internet_20_link" text:visited-style-name="Visited_20_Internet_20_Link"> Return to Top</text:a></text:p>
      <text:p text:style-name="Text_20_body">The following subsections are provided by the OMG members on some possible RDT&amp;E topics and some discussions the Federal Reserve can pursue with a partnering Federal Agency (see  for a list possible Federal Government Departments SBIR/STTR partners.</text:p>
      <text:list text:style-name="List_20_1" text:continue-numbering="false">
        <text:list-item>
          <text:p text:style-name="List_20_1_Content_First"><text:a xlink:type="simple" xlink:href="https://www.omgwiki.org/CBDC/doku.php?id=cbdc:public:cbdc_omg:04_doc:90_recommend:93_recomend:10_consensus" text:style-name="Internet_20_link" text:visited-style-name="Visited_20_Internet_20_Link">6.11.1 Consensus Algorithms</text:a></text:p>
        </text:list-item>
        <text:list-item>
          <text:p text:style-name="List_20_1_Content"><text:a xlink:type="simple" xlink:href="https://www.omgwiki.org/CBDC/doku.php?id=cbdc:public:cbdc_omg:04_doc:90_recommend:93_recomend:20_ai" text:style-name="Internet_20_link" text:visited-style-name="Visited_20_Internet_20_Link">6.11.2 Artificial Intelligence (AI)</text:a></text:p>
        </text:list-item>
        <text:list-item>
          <text:p text:style-name="List_20_1_Content"><text:a xlink:type="simple" xlink:href="https://www.omgwiki.org/CBDC/doku.php?id=cbdc:public:cbdc_omg:04_doc:90_recommend:93_recomend:30_onto" text:style-name="Internet_20_link" text:visited-style-name="Visited_20_Internet_20_Link">6.11.3 Ontologies</text:a></text:p>
        </text:list-item>
        <text:list-item>
          <text:p text:style-name="List_20_1_Content"><text:a xlink:type="simple" xlink:href="https://www.omgwiki.org/CBDC/doku.php?id=cbdc:public:cbdc_omg:04_doc:90_recommend:93_recomend:40_smart" text:style-name="Internet_20_link" text:visited-style-name="Visited_20_Internet_20_Link">6.11.4 Smart Contracts</text:a></text:p>
        </text:list-item>
        <text:list-item>
          <text:p text:style-name="List_20_1_Content"><text:a xlink:type="simple" xlink:href="https://www.omgwiki.org/CBDC/doku.php?id=cbdc:public:cbdc_omg:04_doc:90_recommend:93_recomend:50_test" text:style-name="Internet_20_link" text:visited-style-name="Visited_20_Internet_20_Link">6.11.5 Complex Data Models</text:a></text:p>
        </text:list-item>
        <text:list-item>
          <text:p text:style-name="List_20_1_Content"><text:a xlink:type="simple" xlink:href="https://www.omgwiki.org/CBDC/doku.php?id=cbdc:public:cbdc_omg:04_doc:90_recommend:93_recomend:60_test" text:style-name="Internet_20_link" text:visited-style-name="Visited_20_Internet_20_Link">6.11.6 Understanding Gas Implications</text:a></text:p>
        </text:list-item>
        <text:list-item>
          <text:p text:style-name="List_20_1_Content"><text:a xlink:type="simple" xlink:href="https://www.omgwiki.org/CBDC/doku.php?id=cbdc:public:cbdc_omg:04_doc:90_recommend:93_recomend:70_test" text:style-name="Internet_20_link" text:visited-style-name="Visited_20_Internet_20_Link">6.11.7 Simulation, Training and Testing Environment</text:a></text:p>
        </text:list-item>
        <text:list-item>
          <text:p text:style-name="List_20_1_Content_Last"><text:a xlink:type="simple" xlink:href="https://www.omgwiki.org/CBDC/doku.php?id=cbdc:public:cbdc_omg:04_doc:90_recommend:93_recomend:80_test" text:style-name="Internet_20_link" text:visited-style-name="Visited_20_Internet_20_Link">6.11.8 Build Reference Implementation (RI)</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93_recomend:start</dc:title>
  </office:meta>
</office:document-meta>
</file>