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90_recommend:start"/><text:bookmark-start text:name="__RefHeading___recommendations_1"/><text:bookmark-start text:name="recommendations"/>6.0 Recommendations<text:bookmark-end text:name="__RefHeading___recommendations_1"/><text:bookmark-end text:name="recommendations"/></text:h>
      <text:p text:style-name="Text_20_body"><text:a xlink:type="simple" xlink:href="https://www.omgwiki.org/CBDC/doku.php?id=cbdc:public:cbdc_omg:start" text:style-name="Internet_20_link" text:visited-style-name="Visited_20_Internet_20_Link"> OMG Responses to Federal Reserve Discussion Paper</text:a></text:p>
      <text:p text:style-name="Text_20_body">The OMG members wanted to make recommendations to the Federal Reserve for future activities in the area of a U.S. CBDC. They propose 12 different direct actions or activities. One of these activities involves the use of RDT&amp;E funding to explore eight specific Research Development Test &amp; Evaluation (RDT&amp;E) topics. </text:p>
      <text:p text:style-name="Text_20_body">The <text:span text:style-name="Strong_20_Emphasis">Object Management Group® (OMG®)</text:span>, founded in 1989, is an international not-for-profit software consortium (aka 
<text:a xlink:type="simple" xlink:href="https://www.omgwiki.org/dido/doku.php?id=dido:public:ra:xapend:xapend.a_glossary:s:sdo" text:style-name="Internet_20_link" text:visited-style-name="Visited_20_Internet_20_Link"> Standards Developing Organization (SDO)</text:a> or a 
<text:a xlink:type="simple" xlink:href="https://www.omgwiki.org/dido/doku.php?id=dido:public:ra:xapend:xapend.a_glossary:v:vcsb" text:style-name="Internet_20_link" text:visited-style-name="Visited_20_Internet_20_Link"> Voluntary Standards Consensus Body (VSCB)</text:a>) that sets standards in the many areas including distributed object computing. This means the OMG organization plans, develops, establishes, or coordinates voluntary consensus standards using agreed-upon <text:a xlink:type="simple" xlink:href="https://www.omgwiki.org/dido/doku.php?id=dido:public:ra:xapend:xapend.a_glossary:p:p_p" text:style-name="Internet_20_link" text:visited-style-name="Visited_20_Internet_20_Link"> Policies and Procedures (P&amp;P)</text:a>. The P&amp;P provides a framework for openness and transparency to aid in balancing the interests of the Stakeholders, providing due process for disagreements, and building consensus.</text:p>
      <text:p text:style-name="Text_20_body">The OMG is not a financial institution, a government institution, or a provider of goods, services, or technology. The main goal of the OMG is to produce standard technical specifications for use by the national and international communities with a proven track record, see the <text:a xlink:type="simple" xlink:href="https://www.omgwiki.org/CBDC/doku.php?id=cbdc:cbdc_omg:04_doc:04_intro:start#about_the_object_management_group_omg" text:style-name="Internet_20_link" text:visited-style-name="Visited_20_Internet_20_Link"> Introduction</text:a>). Based on our experience in formulating the responses to the questions posed in the <text:span text:style-name="Strong_20_Emphasis">White Paper</text:span>, our members have formulated a set of recommendations to help aid the Federal Reserve to move forward with a U.S. CBDC. The OMG members are very active in 26 vertical markets, including Business, Finance, Government, Healthcare, Manufacturing, Military, Robotics, Space, and Telecoms.</text:p>
      <text:p text:style-name="Text_20_body">this namespace doesn't exist: cbdc:private:cbdc_omg:04_doc:90_recomme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90_recommend:start</dc:title>
  </office:meta>
</office:document-meta>
</file>