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commercial_bank_money"/><text:bookmark-start text:name="__RefHeading___commercial_bank_money_1"/><text:bookmark-start text:name="commercial_bank_money"/>Commercial Bank Money<text:bookmark-end text:name="__RefHeading___commercial_bank_money_1"/><text:bookmark-end text:name="commercial_bank_money"/></text:h>
      <text:p text:style-name="Text_20_body"><text:a xlink:type="simple" xlink:href="https://www.omgwiki.org/CBDC/doku.php?id=cbdc:private:reponse_federal_reserve_discussion_paper:glossary" text:style-name="Internet_20_link" text:visited-style-name="Visited_20_Internet_20_Link"> Return to Glossary </text:a></text:p>
      <text:p text:style-name="Text_20_body"><text:span text:style-name="Strong_20_Emphasis">Commercial_bank_money</text:span> is the digital form of money that is most commonly used by the public.
Commercial bank money is held in accounts at commercial banks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commercial_bank_money</dc:title>
  </office:meta>
</office:document-meta>
</file>