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bdc:public:cbdc_omg:999_admin:parkinglot"/><text:bookmark-start text:name="__RefHeading___parking_lot_1"/><text:bookmark-start text:name="parking_lot"/>Parking Lot<text:bookmark-end text:name="__RefHeading___parking_lot_1"/><text:bookmark-end text:name="parking_lot"/></text:h>
      <text:p text:style-name="Text_20_body"><text:a xlink:type="simple" xlink:href="https://www.omgwiki.org/CBDC/doku.php?id=cbdc:private:cbdc_omg:999_admin:start" text:style-name="Internet_20_link" text:visited-style-name="Visited_20_Internet_20_Link"> Return to Administrivia </text:a></text:p>
      <text:p text:style-name="Text_20_body">List of actions requiring attention in the Wiki, in other words,  this section is a parking lot for sections waiting to be worked on some way -- completed, moved, edited, reviews, etc.'</text:p>
      <text:p text:style-name="Text_20_body"><text:span text:style-name="Strong_20_Emphasis">Example</text:span></text:p>
      <text:p text:style-name="Text_20_body">To assign a task to an individual, use the following syntax inside of the page:</text:p>
      <text:p text:style-name="Preformatted_20_Text">&lt;todo @user #nick:2022-03-29&gt;TBD&lt;/todo&gt;</text:p>
      <text:p text:style-name="Text_20_body">or</text:p>
      <text:p text:style-name="Preformatted_20_Text">&lt;color blue&gt;&lt;todo @user&gt;This is a demonstration todo&lt;/todo&gt;&lt;/color&gt;</text:p>
      <text:p text:style-name="Text_20_body"><text:span text:style-name="PluginODTAutoStyle_Text_1"/></text:p>
      <text:p text:style-name="Text_20_body"><text:span text:style-name="Strong_20_Emphasis">Where</text:span></text:p>
      <text:p text:style-name="Text_20_body"><text:span text:style-name="Source_20_Text">@user</text:span> is the name of the OMG-CBDC WG Wiki user, such as <text:span text:style-name="Source_20_Text">nick</text:span>
<draw:frame draw:style-name="mediacenter" draw:name="0" text:anchor-type="paragraph" draw:z-index="0" svg:width="15.875cm" svg:height="15.875cm"><draw:image xlink:href="/usr/local/wiki/CBDC/private/media/cbdc/private/cbdc_omg/999_admin/screen_shot_2022-03-29_at_3.41.12_pm.png" xlink:type="simple" xlink:show="embed" xlink:actuate="onLoad"/></draw:frame>
</text:p>
      <text:p text:style-name="Text_20_body">How to use the “todo” tag
</text:p>
      <text:p text:style-name="Text_20_body">For more information, see the “todo” Plugin Document: <text:a xlink:type="simple" xlink:href="https://www.dokuwiki.org/plugin:todo" text:style-name="Internet_20_link" text:visited-style-name="Visited_20_Internet_20_Link">https://www.dokuwiki.org/plugin:todo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00FF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cbdc:public:cbdc_omg:999_admin:parkinglot</dc:title>
  </office:meta>
</office:document-meta>
</file>