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cal_modeling_framework"/><text:bookmark-start text:name="__RefHeading___technical_modeling_framework_1"/><text:bookmark-start text:name="technical_modeling_framework"/>Technical Modeling Framework<text:bookmark-end text:name="__RefHeading___technical_modeling_framework_1"/><text:bookmark-end text:name="technical_modeling_framework"/></text:h>
      <text:p text:style-name="Text_20_body">This workstream deals with all technical aspects of the FIBO standardization. </text:p>
      <text:p text:style-name="Text_20_body">This is covered in two sets of activities:</text:p>
      <text:p text:style-name="Text_20_body">Immediate term: Develop the metamodel for the standardized FIBO ontology;Longer term: Overall ecosystem of modeling notations for semantics, business rules, process etc.<text:span text:style-name="Emphasis">Team leads: </text:span></text:p>
      <text:p text:style-name="Text_20_body">Mike BennettDonald ChapinPete RivettBack to <text:a xlink:type="simple" xlink:href="https://www.omgwiki.org/OMG-FDTF/doku.php?id=start" text:style-name="Internet_20_link" text:visited-style-name="Visited_20_Internet_20_Link">start</text:a></text:p>
      <text:h text:style-name="Heading_20_2" text:outline-level="2"><text:bookmark-start text:name="__RefHeading___session_notes_2"/><text:bookmark-start text:name="session_notes"/>Session Notes<text:bookmark-end text:name="__RefHeading___session_notes_2"/><text:bookmark-end text:name="session_notes"/></text:h>
      <text:p text:style-name="Text_20_body">Most recent first:</text:p>
      <text:p text:style-name="Text_20_body"><text:a xlink:type="simple" xlink:href="https://www.omgwiki.org/OMG-FDTF/doku.php?id=ws2_thursday_17_november" text:style-name="Internet_20_link" text:visited-style-name="Visited_20_Internet_20_Link">WS2 Thursday 17 November</text:a></text:p>
      <text:p text:style-name="Text_20_body"><text:a xlink:type="simple" xlink:href="https://www.omgwiki.org/OMG-FDTF/doku.php?id=ws2_thursday_10_november" text:style-name="Internet_20_link" text:visited-style-name="Visited_20_Internet_20_Link">WS2 Thursday 10 November</text:a></text:p>
      <text:p text:style-name="Text_20_body"><text:a xlink:type="simple" xlink:href="https://www.omgwiki.org/OMG-FDTF/doku.php?id=ws2_thursday_03_november" text:style-name="Internet_20_link" text:visited-style-name="Visited_20_Internet_20_Link">WS2 Thursday 03 November</text:a></text:p>
      <text:p text:style-name="Text_20_body"><text:a xlink:type="simple" xlink:href="https://www.omgwiki.org/OMG-FDTF/doku.php?id=ws2_thursday_27_october" text:style-name="Internet_20_link" text:visited-style-name="Visited_20_Internet_20_Link">WS2 Thursday 27 October</text:a></text:p>
      <text:p text:style-name="Text_20_body"><text:a xlink:type="simple" xlink:href="https://www.omgwiki.org/OMG-FDTF/doku.php?id=ws2_thursday_20_october" text:style-name="Internet_20_link" text:visited-style-name="Visited_20_Internet_20_Link">WS2 Thursday 20 October</text:a></text:p>
      <text:p text:style-name="Text_20_body"><text:a xlink:type="simple" xlink:href="https://www.omgwiki.org/OMG-FDTF/doku.php?id=ws2_thursday_13_october" text:style-name="Internet_20_link" text:visited-style-name="Visited_20_Internet_20_Link">WS2 Thursday 13 October</text:a></text:p>
      <text:p text:style-name="Text_20_body"><text:a xlink:type="simple" xlink:href="https://www.omgwiki.org/OMG-FDTF/doku.php?id=ws2_thursday_06_october" text:style-name="Internet_20_link" text:visited-style-name="Visited_20_Internet_20_Link">WS2 Thursday 06 October</text:a></text:p>
      <text:p text:style-name="Text_20_body"><text:a xlink:type="simple" xlink:href="https://www.omgwiki.org/OMG-FDTF/doku.php?id=ws2_thursday_29_september" text:style-name="Internet_20_link" text:visited-style-name="Visited_20_Internet_20_Link">WS2 Thursday 29 September</text:a></text:p>
      <text:p text:style-name="Text_20_body">Thursday 22 September: no session (OMG Quarterly Meeting)</text:p>
      <text:p text:style-name="Text_20_body">Thursday 15 September: no session (EDM Council London Briefing)</text:p>
      <text:p text:style-name="Text_20_body"><text:a xlink:type="simple" xlink:href="https://www.omgwiki.org/OMG-FDTF/doku.php?id=ws2_thursday_08_sept" text:style-name="Internet_20_link" text:visited-style-name="Visited_20_Internet_20_Link">WS2 Thursday 08 Sept</text:a></text:p>
      <text:p text:style-name="Text_20_body"><text:a xlink:type="simple" xlink:href="https://www.omgwiki.org/OMG-FDTF/doku.php?id=ws2_thursday_01_sept" text:style-name="Internet_20_link" text:visited-style-name="Visited_20_Internet_20_Link">WS2 Thursday 01 Sept</text:a></text:p>
      <text:p text:style-name="Text_20_body"><text:a xlink:type="simple" xlink:href="https://www.omgwiki.org/OMG-FDTF/doku.php?id=ws2_thursday_18_august" text:style-name="Internet_20_link" text:visited-style-name="Visited_20_Internet_20_Link">WS2 Thursday 18 August</text:a></text:p>
      <text:p text:style-name="Text_20_body"><text:a xlink:type="simple" xlink:href="https://www.omgwiki.org/OMG-FDTF/lib/exe/fetch.php?media=20110804_session_note_ws2.doc" text:style-name="Internet_20_link" text:visited-style-name="Visited_20_Internet_20_Link">Session notes WS2 - 04 Aug</text:a></text:p>
      <text:h text:style-name="Heading_20_2" text:outline-level="2"><text:bookmark-start text:name="__RefHeading___working_documents_3"/><text:bookmark-start text:name="working_documents"/>Working Documents<text:bookmark-end text:name="__RefHeading___working_documents_3"/><text:bookmark-end text:name="working_documents"/></text:h>
      <text:h text:style-name="Heading_20_3" text:outline-level="3"><text:bookmark-start text:name="__RefHeading___constructs_mapping_spreadsheet_4"/><text:bookmark-start text:name="constructs_mapping_spreadsheet"/>Constructs Mapping Spreadsheet<text:bookmark-end text:name="__RefHeading___constructs_mapping_spreadsheet_4"/><text:bookmark-end text:name="constructs_mapping_spreadsheet"/></text:h>
      <text:p text:style-name="Text_20_body"><text:a xlink:type="simple" xlink:href="https://www.omgwiki.org/OMG-FDTF/lib/exe/fetch.php?media=constructs_mapping_v11.xls" text:style-name="Internet_20_link" text:visited-style-name="Visited_20_Internet_20_Link">Mapping Spreadsheet v11</text:a></text:p>
      <text:p text:style-name="Text_20_body">This spreadsheet consists of:</text:p>
      <text:p text:style-name="Text_20_body"><text:span text:style-name="Strong_20_Emphasis">ODM Mapping:</text:span> Mappings between constructs used in the existing Semantics Repository, the early draft version of ODM, and the agreed mappings to the current and next versions of ODM<text:span text:style-name="Strong_20_Emphasis">SBVR Mapping:</text:span> Mapping to SBVR constructs (under construction)Additional non ODM metadata that exists or is needed to extract model content, for provenance and other purposes. <text:span text:style-name="Strong_20_Emphasis">Metadata - Existing:</text:span> the Existing Metadata which is currentl rendered either formally or informally in the model;<text:span text:style-name="Strong_20_Emphasis">Metadata - Future:</text:span> Additional metadata required for this release. Not all of the metadata terms will be populated but they are needed;<text:span text:style-name="Strong_20_Emphasis">Metadata - Content Mgt:</text:span> This will follow the OMG work directly; we will take a view as to whether to document this here or just cross reference OMG work elsewhere. Some relevant metadata included for reference for now. <text:span text:style-name="Strong_20_Emphasis">Context Metadata:</text:span> metadata and semantic relationships required for the extraction of context-specific model content. <text:span text:style-name="Strong_20_Emphasis">Context Metadata Notes:</text:span> some rough working notes on how to implement some of the context metadata in SBVR and elsewhere. </text:p>
      <text:h text:style-name="Heading_20_3" text:outline-level="3"><text:bookmark-start text:name="__RefHeading___model_management_5"/><text:bookmark-start text:name="model_management"/>Model Management<text:bookmark-end text:name="__RefHeading___model_management_5"/><text:bookmark-end text:name="model_management"/></text:h>
      <text:p text:style-name="Text_20_body">Here is the working document <text:a xlink:type="simple" xlink:href="https://www.omgwiki.org/OMG-FDTF/lib/exe/fetch.php?media=model_management_v4.doc" text:style-name="Internet_20_link" text:visited-style-name="Visited_20_Internet_20_Link">Model Management v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technical_modeling_framework</dc:title>
  </office:meta>
</office:document-meta>
</file>