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l:start"/><text:bookmark-start text:name="__RefHeading___l_1"/><text:bookmark-start text:name="l"/>L<text:bookmark-end text:name="__RefHeading___l_1"/><text:bookmark-end text:name="l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L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l:l_word" text:style-name="Internet_20_link" text:visited-style-name="Visited_20_Internet_20_Link">l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l:start</dc:title>
  </office:meta>
</office:document-meta>
</file>