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872f3afa65e9b785e6598d5cecfaac0.jpg"/>
  <manifest:file-entry manifest:media-type="image/gif" manifest:full-path="Pictures/7d7d890eeaf1f82b3cec6387fad94b34.gif"/>
  <manifest:file-entry manifest:media-type="image/png" manifest:full-path="Pictures/890422472fd61a8396265b6056901c6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cell">
            <text:p text:style-name="tablealignleft"><draw:frame draw:style-name="media" draw:name="0" text:anchor-type="as-char" draw:z-index="0" svg:width="2.6458333333333cm" svg:height="2.9765625cm"><draw:image xlink:href="Pictures/3872f3afa65e9b785e6598d5cecfaac0.jpg" xlink:type="simple" xlink:show="embed" xlink:actuate="onLoad"/></draw:frame></text:p>
          </table:table-cell>
          <table:table-cell office:value-type="string" table:style-name="tablecell">
            <text:p text:style-name="tablealignleft"><text:span text:style-name="Strong_20_Emphasis"><text:bookmark text:name="start"/>Artificial<text:line-break/>Intelligence<text:line-break/>Platform<text:line-break/>Task<text:line-break/>Force</text:span></text:p>
          </table:table-cell>
        </table:table-row>
      </table:table>
      <text:h text:style-name="Heading_20_1" text:outline-level="1"><text:bookmark-start text:name="__RefHeading___welcome_to_the_ai_platform_task_force_wiki_1"/><text:bookmark-start text:name="welcome_to_the_ai_platform_task_force_wiki"/>Welcome to the AI Platform Task Force Wiki<text:bookmark-end text:name="__RefHeading___welcome_to_the_ai_platform_task_force_wiki_1"/><text:bookmark-end text:name="welcome_to_the_ai_platform_task_force_wiki"/></text:h>
      <text:p text:style-name="Text_20_body">This wiki complements the <text:a xlink:type="simple" xlink:href="https://www.omg.org/ai/" text:style-name="Internet_20_link" text:visited-style-name="Visited_20_Internet_20_Link">AI PTF marketing page</text:a> on the main OMG website. It is intended as a place to keep the community (OMG members and non-members alike) informed of the activities derived from OMG's 2019 initiative on Artificial Intelligence, and consolidated into a new Platform Task Force chartered in September of that year. It is focused on how we <text:span text:style-name="Emphasis">operate</text:span> as a Task Force.</text:p>
      <text:p text:style-name="Text_20_body">The vision behind the AI PTF is to create and “animate” an OMG-based AI center, coordinating and complementing AI-related efforts in other groups (such as Ontology, Retail, Healthcare. and more) and especially considering aspects that can benefit from standardization -- making OMG the place to come for AI technology standardization.</text:p>
      <text:p text:style-name="Horizontal_20_Line"/>
      <text:p text:style-name="Text_20_body"><text:a xlink:type="simple" xlink:href="https://www.omgwiki.org/ai/doku.php?id=ai:private" text:style-name="Internet_20_link" text:visited-style-name="Visited_20_Internet_20_Link"> Go to the Private Area</text:a></text:p>
      <text:h text:style-name="Heading_20_2" text:outline-level="2"><text:bookmark-start text:name="__RefHeading___charter_and_history_of_the_ai_ptf_2"/><text:bookmark-start text:name="charter_and_history_of_the_ai_ptf"/>Charter  and History of the AI PTF<text:bookmark-end text:name="__RefHeading___charter_and_history_of_the_ai_ptf_2"/><text:bookmark-end text:name="charter_and_history_of_the_ai_ptf"/></text:h>
      <table:table table:style-name="Table">
        <table:table-column/>
        <table:table-row>
          <table:table-cell office:value-type="string" table:style-name="tableheader">
            <text:p text:style-name="Table_20_Heading"> Charter (adopted on 27 Sep 2019, revised on 13 Dec 2019) </text:p>
          </table:table-cell>
        </table:table-row>
        <table:table-row>
          <table:table-cell office:value-type="string" table:style-name="tablecell">
            <text:p text:style-name="tablealignleft"> <text:span text:style-name="Emphasis">OMG’s Artificial Intelligence Platform Task Force (AIPTF) will promote the adoption of specifications that standardize foundational capabilities of artificial intelligence.<text:line-break/><text:line-break/>Among the goals of the AIPTF is freeing AI technology suppliers as well as end users from interoperability and interchange limitations with respect to models, languages and data, and to enable them to focus instead on development of advanced AI applications.<text:line-break/><text:line-break/>In the context of this charter, Artificial Intelligence is defined broadly and includes, but is not limited to:<text:line-break/>* Modeling of AI artifacts<text:line-break/>* Machine learning, deep learning and neural networks<text:line-break/>* Image understanding, speech recognition, and computer vision<text:line-break/>* Robotic systems<text:line-break/>* Virtual and augmented reality<text:line-break/>* Autonomous and autonomic systems and agents<text:line-break/>* Knowledge representations<text:line-break/>* Natural language processing (NLP)<text:line-break/>* Security, privacy, social and other ethical aspects of AI<text:line-break/><text:line-break/>The purpose of the AIPTF includes development of foundational specifications that support AI in the above broad sense.<text:line-break/><text:line-break/>The AIPTF may, when appropriate, generate discussion papers, RFIs or RFPs or recommend technologies for adoption. It will also collaborate with other OMG subgroups to identify and document use cases and interoperability requirements for AI, and identify the need for AI-related additions or revisions to those groups’ existing and emerging specifications. It will seek to identify external stakeholders, including other standards development organizations, and partner with them as needed.</text:span> </text:p>
          </table:table-cell>
        </table:table-row>
      </table:table>
      <text:p text:style-name="Horizontal_20_Line"/>
      <text:h text:style-name="Heading_20_4" text:outline-level="4"><text:bookmark-start text:name="__RefHeading___history_3"/><text:bookmark-start text:name="history"/>History<text:bookmark-end text:name="__RefHeading___history_3"/><text:bookmark-end text:name="history"/></text:h>
      <text:p text:style-name="Text_20_body">The history of OMG's efforts related to AI can be summarized as follows:</text:p>
      <text:p text:style-name="Text_20_body">The Agent Platform SIG was created in <text:span text:style-name="Emphasis">(date)</text:span>.OMG's Board of Directors requested the development of an OMG AI standards strategy in March 2019.The development of that strategy was interrupted in May 2019 by NIST's issuance of a Request for Information on AI standards; the focus shifted to responding to the RFI, which was achieved in early June.At the June 2019 meeting, the Agent PSIG was expanded and transformed into an AI PSIG.The development of the AI strategy resumed and completed during the summer, leading to a paper adopted by the Board at the end of September 2019.Consistent with the strategy paper recommendations, the AI PTF held a formation meeting in September 2019 and was formally chartered.Considering that there were specific technologies in the agent domain that some members would like to work on without addressing the broader scope of AI, the Platform Technical Committee voted at the same meeting to re-charter the Agent PSIG.The charter was updated in December 2019 to clarify two of the scoping bullets, and to correct the omission of robotic systems.The AI PTF started meeting quarterly, with occasional interim conference calls, and those meetings have been (for the most part) documented as shown below.</text:p>
      <text:p text:style-name="Horizontal_20_Line"/>
      <text:h text:style-name="Heading_20_2" text:outline-level="2"><text:bookmark-start text:name="__RefHeading___co-chairs_4"/><text:bookmark-start text:name="co-chairs"/>Co-Chairs<text:bookmark-end text:name="__RefHeading___co-chairs_4"/><text:bookmark-end text:name="co-chairs"/></text:h>
      <text:p text:style-name="Text_20_body">Claude Baudoin (cébé IT &amp; Knowledge Management)Isabell Kunst (Xephor Solutions)Bobbin Teegarden (OntoAge) is co-chair emerita (2019-2023) and her contributions are appreciated.</text:p>
      <text:p text:style-name="Text_20_body">The co-chairs are collectively reachable at the address <text:a xlink:type="simple" xlink:href="mailto:ai-chair@omg.org" text:style-name="Internet_20_link" text:visited-style-name="Visited_20_Internet_20_Link">ai-chair@omg.org</text:a>.      </text:p>
      <text:p text:style-name="Horizontal_20_Line"/>
      <text:h text:style-name="Heading_20_2" text:outline-level="2"><text:bookmark-start text:name="__RefHeading___interested_organizations_5"/><text:bookmark-start text:name="interested_organizations"/>Interested Organizations<text:bookmark-end text:name="__RefHeading___interested_organizations_5"/><text:bookmark-end text:name="interested_organizations"/></text:h>
      <text:p text:style-name="Text_20_body">The purpose of this section is to keep track of organizations that have contacted us, or participated in meetings. This is obviously a list under construction. If needed, we'll make it into a separate page later. We're not showing people's e-mail addresses to avoid getting them spammed. If you wish to contact someone on this list, email the <text:a xlink:type="simple" xlink:href="mailto:ai-chair@omg.org" text:style-name="Internet_20_link" text:visited-style-name="Visited_20_Internet_20_Link">co-chairs</text:a>.</text:p>
      <text:p text:style-name="Text_20_body"><text:span text:style-name="Strong_20_Emphasis"><text:a xlink:type="simple" xlink:href="https://thearea.org/" text:style-name="Internet_20_link" text:visited-style-name="Visited_20_Internet_20_Link">Augmented Reality Enterprise Alliance</text:a> (AREA)</text:span> (Christine Perey)<text:span text:style-name="Strong_20_Emphasis"><text:a xlink:type="simple" xlink:href="https://torch.ai" text:style-name="Internet_20_link" text:visited-style-name="Visited_20_Internet_20_Link">Torch.AI</text:a></text:span> (Artem Beer, Jae Cha)The Linux Foundation's <text:span text:style-name="Strong_20_Emphasis"><text:a xlink:type="simple" xlink:href="https://wiki.lfai.foundation/display/DL/Trusted+AI+Committee" text:style-name="Internet_20_link" text:visited-style-name="Visited_20_Internet_20_Link">Trusted AI Committee</text:a></text:span>. It covers AI fairness, explainability, and robustness to adversarial attacks. IBM plays an active role in it, and IBM Research created three open source Python libraries for those topics (information received from Svetlana Levitan on 20 Jan 2020).The U.S. Department of  (Defense <text:span text:style-name="Strong_20_Emphasis"><text:a xlink:type="simple" xlink:href="https://dodcio.defense.gov/About-DoD-CIO/Organization/JAIC/" text:style-name="Internet_20_link" text:visited-style-name="Visited_20_Internet_20_Link">Joint AI Center</text:a></text:span> (Col. Doug Drakeley).<text:span text:style-name="Strong_20_Emphasis"><text:a xlink:type="simple" xlink:href="https://www.prostep.org" text:style-name="Internet_20_link" text:visited-style-name="Visited_20_Internet_20_Link">prostep ivip</text:a></text:span> (Rachel Bauer), which reports having the following focus areas related to AI:Standardization of ETL-processes -- the <text:a xlink:type="simple" xlink:href="https://www.prostep.org/en/projects/data-preparation-for-data-analytics-dpda/" text:style-name="Internet_20_link" text:visited-style-name="Visited_20_Internet_20_Link">Data Preparation for Data Analytics</text:a> (DPDA) projectParticipation in the <text:a xlink:type="simple" xlink:href="https://ki-marktplatz.com/home-en/" text:style-name="Internet_20_link" text:visited-style-name="Visited_20_Internet_20_Link">AI Marketplace</text:a> consortium, aimed at creating a marketplace for industrial users and AI-VendorsIdentification of most important use cases Identification of relevant tools, interfaces a.nd standards in product development and production, to ensure data provision for AI applications.<text:span text:style-name="Strong_20_Emphasis"><text:a xlink:type="simple" xlink:href="https://www.firepoint.info/" text:style-name="Internet_20_link" text:visited-style-name="Visited_20_Internet_20_Link">Firepoint</text:a>,</text:span> an R&amp;D consulting organization with a two-year contract to help the U.S. Army's <text:a xlink:type="simple" xlink:href="https://en.wikipedia.org/wiki/United_States_Army_Aviation_and_Missile_Center" text:style-name="Internet_20_link" text:visited-style-name="Visited_20_Internet_20_Link">Aviation and Missile Center</text:a> (AvMC) examine the landscape of AI capabilities that could be leveraged (contacts: Logan Schraeder and Timothy Johnson).<text:span text:style-name="Strong_20_Emphasis"><text:a xlink:type="simple" xlink:href="https://www.lmco.com" text:style-name="Internet_20_link" text:visited-style-name="Visited_20_Internet_20_Link">Lockheed Martin</text:a>.</text:span> Ademola Adejokun has participated in some meetings and intends to collaborate on the AI taxonomy effort.<text:span text:style-name="Strong_20_Emphasis"><text:a xlink:type="simple" xlink:href="https://www.nist.gov" text:style-name="Internet_20_link" text:visited-style-name="Visited_20_Internet_20_Link">NIST</text:a>.</text:span> As of January 2023, NIST is engaged in exploratory discussions with OMG's AI PTF because ov th overlap with an ontology effort related to the Industrial Ontology Foundry (IOF).<text:span text:style-name="Strong_20_Emphasis"><text:a xlink:type="simple" xlink:href="https://www.cloudsecurityalliance.org" text:style-name="Internet_20_link" text:visited-style-name="Visited_20_Internet_20_Link">Cloud Security Alliance</text:a></text:span>. OMG maintains a liaison agreement with CSA due to our common interest in cloud guidance and standards, but CSA also has an AI working group.<text:span text:style-name="Strong_20_Emphasis"><text:a xlink:type="simple" xlink:href="https://www.edmcouncil.org" text:style-name="Internet_20_link" text:visited-style-name="Visited_20_Internet_20_Link">EDM Council</text:a></text:span>. EDM Council is a member of OMG, and plays a leading role in information semantics and cloud management, but they also have some activities related to AI.</text:p>
      <text:p text:style-name="Horizontal_20_Line"/>
      <text:h text:style-name="Heading_20_2" text:outline-level="2"><text:bookmark-start text:name="__RefHeading___mailing_list_6"/><text:bookmark-start text:name="mailing_list"/>Mailing list<text:bookmark-end text:name="__RefHeading___mailing_list_6"/><text:bookmark-end text:name="mailing_list"/></text:h>
      <text:p text:style-name="Text_20_body">OMG maintains a mailing list, <text:a xlink:type="simple" xlink:href="mailto:ai@omg.org" text:style-name="Internet_20_link" text:visited-style-name="Visited_20_Internet_20_Link">ai@omg.org</text:a>. To be added (or removed, or to change your address) please <text:a xlink:type="simple" xlink:href="mailto:mailto:request@omg.org?subject=AI%20mailing%20list" text:style-name="Internet_20_link" text:visited-style-name="Visited_20_Internet_20_Link">click here</text:a>.</text:p>
      <text:p text:style-name="Text_20_body">We welcome great ideas, emerging AI technology, and new AI standards, bring your digital twin and join us!</text:p>
      <text:p text:style-name="Horizontal_20_Line"/>
      <text:h text:style-name="Heading_20_2" text:outline-level="2"><text:bookmark-start text:name="__RefHeading___scope_of_ai_technologies_7"/><text:bookmark-start text:name="scope_of_ai_technologies"/>Scope of AI Technologies<text:bookmark-end text:name="__RefHeading___scope_of_ai_technologies_7"/><text:bookmark-end text:name="scope_of_ai_technologies"/></text:h>
      <text:p text:style-name="Text_20_body">Work has started on an AI taxonomy. You can explore it visually <text:a xlink:type="simple" xlink:href="https://unilexicon.com/vocabularies/artificial-intelligence/" text:style-name="Internet_20_link" text:visited-style-name="Visited_20_Internet_20_Link">here</text:a>.</text:p>
      <text:p text:style-name="Text_20_body">An “AI metamodel” (this term has been critiqued, since it seems to be more of a taxonomy than a metamodel) of the range of technologies that are “in scope” for the AI PTF was proposed during the Agent PSIG meeting in June 2019 and is shown below (click on the figure to enlarge it). The left hand side of the diagram is more about knowledge representations, the right-hand side about AI capabilities or applications based on those representations.</text:p>
      <text:p text:style-name="Text_20_body"><draw:frame draw:style-name="media" draw:name="1" text:anchor-type="as-char" draw:z-index="1" svg:width="33.866666666667cm" style:rel-width="100%" svg:height="19.05cm" style:rel-height="scale"><draw:image xlink:href="Pictures/7d7d890eeaf1f82b3cec6387fad94b34.gif" xlink:type="simple" xlink:show="embed" xlink:actuate="onLoad"/></draw:frame></text:p>
      <text:p text:style-name="Text_20_body">This model was further refined during interim conference calls, noting that it mixes concepts of information representation, “mechanisms” of AI, and applications of AI. This has led to the three-tier architecture shown below.</text:p>
      <text:p text:style-name="Text_20_body"><draw:frame draw:style-name="media" draw:name="2" text:anchor-type="as-char" draw:z-index="2" svg:width="33.866666666667cm" style:rel-width="100%" svg:height="19.05cm" style:rel-height="scale"><draw:image xlink:href="Pictures/890422472fd61a8396265b6056901c69.png" xlink:type="simple" xlink:show="embed" xlink:actuate="onLoad"/></draw:frame></text:p>
      <text:p text:style-name="Horizontal_20_Line"/>
      <text:h text:style-name="Heading_20_2" text:outline-level="2"><text:bookmark-start text:name="__RefHeading___meetings_8"/><text:bookmark-start text:name="meetings"/>Meetings<text:bookmark-end text:name="__RefHeading___meetings_8"/><text:bookmark-end text:name="meetings"/></text:h>
      <text:p text:style-name="Text_20_body">Links below appear in three different colors automatically generated by Dokuwiki. They are:</text:p>
      <text:p text:style-name="Text_20_body">green for links to other pages of this wikiblue for links to other websites, including the OMG document repository (which may require you to log in with your OMG credentials)red for pages that are planned but do not exist yet.</text:p>
      <table:table table:style-name="Table">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Link </text:p>
          </table:table-cell>
          <table:table-cell office:value-type="string" table:style-name="tableheader">
            <text:p text:style-name="Table_20_Heading"> Remarks </text:p>
          </table:table-cell>
        </table:table-row>
        <table:table-row>
          <table:table-cell office:value-type="string" table:style-name="tablecell">
            <text:p text:style-name="tablealignleft"> Sep 2019 </text:p>
          </table:table-cell>
          <table:table-cell office:value-type="string" table:style-name="tablecell">
            <text:p text:style-name="tablealignleft"> <text:a xlink:type="simple" xlink:href="https://www.omgwiki.org/ai/doku.php?id=september_2019_meeting_summary" text:style-name="Internet_20_link" text:visited-style-name="Visited_20_Internet_20_Link">AI Platform Task Force Sep. 2019 Meeting Summary</text:a> </text:p>
          </table:table-cell>
          <table:table-cell office:value-type="string" table:style-name="tablecell"/>
        </table:table-row>
        <table:table-row>
          <table:table-cell office:value-type="string" table:style-name="tablecell">
            <text:p text:style-name="tablealignleft"> Dec 2019 </text:p>
          </table:table-cell>
          <table:table-cell office:value-type="string" table:style-name="tablecell">
            <text:p text:style-name="tablealignleft"> <text:a xlink:type="simple" xlink:href="https://www.omgwiki.org/ai/doku.php?id=december_2019_ai_ptf_meeting_notes" text:style-name="Internet_20_link" text:visited-style-name="Visited_20_Internet_20_Link">Notes from AI Meet-and-Greet and AI PTF Meeting, December 2019, Long Beach</text:a> </text:p>
          </table:table-cell>
          <table:table-cell office:value-type="string" table:style-name="tablecell"/>
        </table:table-row>
        <table:table-row>
          <table:table-cell office:value-type="string" table:style-name="tablecell">
            <text:p text:style-name="tablealignleft"> Mar 2020 </text:p>
          </table:table-cell>
          <table:table-cell office:value-type="string" table:style-name="tablecell">
            <text:p text:style-name="tablealignleft"> <text:a xlink:type="simple" xlink:href="https://docs.google.com/document/d/1A9wFs2aBDe96FD_ef_Yh9YCSj047qfSEdr4EchM4sXs/edit?usp=sharing" text:style-name="Internet_20_link" text:visited-style-name="Visited_20_Internet_20_Link">March 2020 AI PTF virtual meeting notes</text:a> </text:p>
          </table:table-cell>
          <table:table-cell office:value-type="string" table:style-name="tablecell">
            <text:p text:style-name="tablealignleft"> (Google Doc draft, to be finalized) </text:p>
          </table:table-cell>
        </table:table-row>
        <table:table-row>
          <table:table-cell office:value-type="string" table:style-name="tablecell">
            <text:p text:style-name="tablealignleft"> May 2020 </text:p>
          </table:table-cell>
          <table:table-cell office:value-type="string" table:style-name="tablecell">
            <text:p text:style-name="tablealignleft"> <text:a xlink:type="simple" xlink:href="https://www.omgwiki.org/ai/doku.php?id=may_4_2020_ai_ptf_interim_virtual_meeting" text:style-name="Internet_20_link" text:visited-style-name="Visited_20_Internet_20_Link">AI PTF Interim Virtual Meeting on 4 May 2020</text:a> </text:p>
          </table:table-cell>
          <table:table-cell office:value-type="string" table:style-name="tablecell"/>
        </table:table-row>
        <table:table-row>
          <table:table-cell office:value-type="string" table:style-name="tablecell">
            <text:p text:style-name="tablealignleft"> Jun 2020 </text:p>
          </table:table-cell>
          <table:table-cell office:value-type="string" table:style-name="tablecell">
            <text:p text:style-name="tablealignleft"> <text:a xlink:type="simple" xlink:href="https://www.omg.org/members/cgi-bin/doc?ai/20-07-01.pdf" text:style-name="Internet_20_link" text:visited-style-name="Visited_20_Internet_20_Link">June 2020 AI PTF regular quarterly meeting notes</text:a> </text:p>
          </table:table-cell>
          <table:table-cell office:value-type="string" table:style-name="tablecell"/>
        </table:table-row>
        <table:table-row>
          <table:table-cell office:value-type="string" table:style-name="tablecell">
            <text:p text:style-name="tablealignleft"> Jul 2020 </text:p>
          </table:table-cell>
          <table:table-cell office:value-type="string" table:style-name="tablecell">
            <text:p text:style-name="tablealignleft"> <text:a xlink:type="simple" xlink:href="https://www.omg.org/members/cgi-bin/doc?ai/20-08-01.pdf" text:style-name="Internet_20_link" text:visited-style-name="Visited_20_Internet_20_Link">July 29, 2020 AI PTF interim virtual meeting</text:a> </text:p>
          </table:table-cell>
          <table:table-cell office:value-type="string" table:style-name="tablecell"/>
        </table:table-row>
        <table:table-row>
          <table:table-cell office:value-type="string" table:style-name="tablecell">
            <text:p text:style-name="tablealignleft"> Aug 2020 </text:p>
          </table:table-cell>
          <table:table-cell office:value-type="string" table:style-name="tablecell">
            <text:p text:style-name="tablealignleft"> <text:a xlink:type="simple" xlink:href="https://www.omg.org/cgi-bin/doc?ai/2020-09-01.pdf" text:style-name="Internet_20_link" text:visited-style-name="Visited_20_Internet_20_Link">August 25, 2020 AI PTF interim virtual meeting</text:a> </text:p>
          </table:table-cell>
          <table:table-cell office:value-type="string" table:style-name="tablecell"/>
        </table:table-row>
        <table:table-row>
          <table:table-cell office:value-type="string" table:style-name="tablecell">
            <text:p text:style-name="tablealignleft"> Sep 2020 </text:p>
          </table:table-cell>
          <table:table-cell office:value-type="string" table:style-name="tablecell">
            <text:p text:style-name="tablealignleft"> <text:a xlink:type="simple" xlink:href="https://docs.google.com/document/d/1EVWRcJ-7-5iYtRqJEY8zjQIRVKoXYMX60yl431AaNKs/edit?usp=sharing" text:style-name="Internet_20_link" text:visited-style-name="Visited_20_Internet_20_Link">September 2020 AI PTF regular quarterly meeting</text:a> </text:p>
          </table:table-cell>
          <table:table-cell office:value-type="string" table:style-name="tablecell">
            <text:p text:style-name="tablealignleft"> (Google Doc draft, to be finalized) </text:p>
          </table:table-cell>
        </table:table-row>
        <table:table-row>
          <table:table-cell office:value-type="string" table:style-name="tablecell">
            <text:p text:style-name="tablealignleft"> Dec 2020 </text:p>
          </table:table-cell>
          <table:table-cell office:value-type="string" table:style-name="tablecell">
            <text:p text:style-name="tablealignleft"> <text:a xlink:type="simple" xlink:href="https://www.omg.org/members/cgi-bin/doc?ai/21-03-01.pdf" text:style-name="Internet_20_link" text:visited-style-name="Visited_20_Internet_20_Link">December 2020 meeting notes</text:a> </text:p>
          </table:table-cell>
          <table:table-cell office:value-type="string" table:style-name="tablecell"/>
        </table:table-row>
        <table:table-row>
          <table:table-cell office:value-type="string" table:style-name="tablecell">
            <text:p text:style-name="tablealignleft"> Mar 2021 </text:p>
          </table:table-cell>
          <table:table-cell office:value-type="string" table:style-name="tablecell">
            <text:p text:style-name="tablealignleft"> <text:a xlink:type="simple" xlink:href="https://docs.google.com/document/d/1oGf8TPN-XGxYI8fK-tTX5RNab8yxTHxz_iradtlzm9I/edit?usp=sharing" text:style-name="Internet_20_link" text:visited-style-name="Visited_20_Internet_20_Link">March 2021 meeting notes</text:a> </text:p>
          </table:table-cell>
          <table:table-cell office:value-type="string" table:style-name="tablecell">
            <text:p text:style-name="tablealignleft"> Draft only </text:p>
          </table:table-cell>
        </table:table-row>
        <table:table-row>
          <table:table-cell office:value-type="string" table:style-name="tablecell">
            <text:p text:style-name="tablealignleft"> Jun 2021 </text:p>
          </table:table-cell>
          <table:table-cell office:value-type="string" table:style-name="tablecell">
            <text:p text:style-name="tablealignleft"> <text:a xlink:type="simple" xlink:href="https://www.omg.org/members/cgi-bin/doc?ai/21-09-01.pdf" text:style-name="Internet_20_link" text:visited-style-name="Visited_20_Internet_20_Link">June 2021 meeting notes</text:a> </text:p>
          </table:table-cell>
          <table:table-cell office:value-type="string" table:style-name="tablecell"/>
        </table:table-row>
        <table:table-row>
          <table:table-cell office:value-type="string" table:style-name="tablecell">
            <text:p text:style-name="tablealignleft"> 29 Sep 2021 </text:p>
          </table:table-cell>
          <table:table-cell office:value-type="string" table:style-name="tablecell">
            <text:p text:style-name="tablealignleft"> <text:a xlink:type="simple" xlink:href="https://docs.google.com/document/d/19vqFNuLRDbC8AGfnPAIFfIZ5iAMInbumKMDn4OhhN00/edit?usp=sharing" text:style-name="Internet_20_link" text:visited-style-name="Visited_20_Internet_20_Link">Sep. 2021 meeting notes</text:a> </text:p>
          </table:table-cell>
          <table:table-cell office:value-type="string" table:style-name="tablecell">
            <text:p text:style-name="tablealignleft"> Draft only </text:p>
          </table:table-cell>
        </table:table-row>
        <table:table-row>
          <table:table-cell office:value-type="string" table:style-name="tablecell">
            <text:p text:style-name="tablealignleft"> 8 Dec 2021 </text:p>
          </table:table-cell>
          <table:table-cell office:value-type="string" table:style-name="tablecell">
            <text:p text:style-name="tablealignleft"> <text:a xlink:type="simple" xlink:href="https://www.omg.org/members/cgi-bin/doc?ai/22-01-01.pdf" text:style-name="Internet_20_link" text:visited-style-name="Visited_20_Internet_20_Link">Dec 2021 meeting notes</text:a> </text:p>
          </table:table-cell>
          <table:table-cell office:value-type="string" table:style-name="tablecell"/>
        </table:table-row>
        <table:table-row>
          <table:table-cell office:value-type="string" table:style-name="tablecell">
            <text:p text:style-name="tablealignleft"> 22 Mar 2022 </text:p>
          </table:table-cell>
          <table:table-cell office:value-type="string" table:style-name="tablecell">
            <text:p text:style-name="tablealignleft"> <text:a xlink:type="simple" xlink:href="https://www.omg.org/members/cgi-bin/doc?ai/22-04-01.pdf" text:style-name="Internet_20_link" text:visited-style-name="Visited_20_Internet_20_Link">March 2022 meeting notes</text:a> </text:p>
          </table:table-cell>
          <table:table-cell office:value-type="string" table:style-name="tablecell"/>
        </table:table-row>
        <table:table-row>
          <table:table-cell office:value-type="string" table:style-name="tablecell">
            <text:p text:style-name="tablealignleft"> 21 Jun 2022 </text:p>
          </table:table-cell>
          <table:table-cell office:value-type="string" table:style-name="tablecell">
            <text:p text:style-name="tablealignleft"> <text:a xlink:type="simple" xlink:href="https://www.omg.org/members/cgi-bin/doc?ai/22-07-01.pdf" text:style-name="Internet_20_link" text:visited-style-name="Visited_20_Internet_20_Link">June 2022 meeting notes</text:a> </text:p>
          </table:table-cell>
          <table:table-cell office:value-type="string" table:style-name="tablecell"/>
        </table:table-row>
        <table:table-row>
          <table:table-cell office:value-type="string" table:style-name="tablecell">
            <text:p text:style-name="tablealignleft"> 23 Aug 2022 </text:p>
          </table:table-cell>
          <table:table-cell office:value-type="string" table:style-name="tablecell">
            <text:p text:style-name="tablealignleft"> <text:a xlink:type="simple" xlink:href="https://www.omgwiki.org/ai/doku.php?id=interim_ai_taxonomy_meeting_notes" text:style-name="Internet_20_link" text:visited-style-name="Visited_20_Internet_20_Link">Interim Virtual AI Taxonomy Meeting, 23 Aug 2022</text:a> </text:p>
          </table:table-cell>
          <table:table-cell office:value-type="string" table:style-name="tablecell"/>
        </table:table-row>
        <table:table-row>
          <table:table-cell office:value-type="string" table:style-name="tablecell">
            <text:p text:style-name="tablealignleft"> 20 Sep 2022 </text:p>
          </table:table-cell>
          <table:table-cell office:value-type="string" table:style-name="tablecell">
            <text:p text:style-name="tablealignleft"> <text:a xlink:type="simple" xlink:href="https://www.omg.org/members/cgi-bin/doc?ai/22-11-01.pdf" text:style-name="Internet_20_link" text:visited-style-name="Visited_20_Internet_20_Link">Sep 2022 meeting notes</text:a> </text:p>
          </table:table-cell>
          <table:table-cell office:value-type="string" table:style-name="tablecell"/>
        </table:table-row>
        <table:table-row>
          <table:table-cell office:value-type="string" table:style-name="tablecell">
            <text:p text:style-name="tablealignleft"> 6 Dec 2022 </text:p>
          </table:table-cell>
          <table:table-cell office:value-type="string" table:style-name="tablecell">
            <text:p text:style-name="tablealignleft"> <text:a xlink:type="simple" xlink:href="https://www.omg.org/members/cgi-bin/doc?ai/22-12-03.pdf" text:style-name="Internet_20_link" text:visited-style-name="Visited_20_Internet_20_Link">Dec 2022 meeting notes</text:a> </text:p>
          </table:table-cell>
          <table:table-cell office:value-type="string" table:style-name="tablecell"/>
        </table:table-row>
        <table:table-row>
          <table:table-cell office:value-type="string" table:style-name="tablecell">
            <text:p text:style-name="tablealignleft"> 16 Jan 2023 </text:p>
          </table:table-cell>
          <table:table-cell office:value-type="string" table:style-name="tablecell">
            <text:p text:style-name="tablealignleft"> <text:a xlink:type="simple" xlink:href="https://www.omgwiki.org/ai/doku.php?id=q1_2023_ai_ptf_teleconference_notes" text:style-name="Internet_20_link" text:visited-style-name="Visited_20_Internet_20_Link">Q1 2023 AI PTF Teleconference Notes</text:a> </text:p>
          </table:table-cell>
          <table:table-cell office:value-type="string" table:style-name="tablecell"/>
        </table:table-row>
        <table:table-row>
          <table:table-cell office:value-type="string" table:style-name="tablecell">
            <text:p text:style-name="tablealignleft"> 21 Mar 2023 </text:p>
          </table:table-cell>
          <table:table-cell office:value-type="string" table:style-name="tablecell">
            <text:p text:style-name="tablealignleft"> <text:a xlink:type="simple" xlink:href="https://www.omg.org/members/cgi-bin/doc?ai/23-03-03.pdf" text:style-name="Internet_20_link" text:visited-style-name="Visited_20_Internet_20_Link">March 2023 Meeting Notes</text:a> </text:p>
          </table:table-cell>
          <table:table-cell office:value-type="string" table:style-name="tablecell"/>
        </table:table-row>
        <table:table-row>
          <table:table-cell office:value-type="string" table:style-name="tablecell">
            <text:p text:style-name="tablealignleft"> 20 Jun 2023 </text:p>
          </table:table-cell>
          <table:table-cell office:value-type="string" table:style-name="tablecell">
            <text:p text:style-name="tablealignleft"> <text:a xlink:type="simple" xlink:href="https://www.omg.org/members/cgi-bin/doc?ai/23-09-01.pdf" text:style-name="Internet_20_link" text:visited-style-name="Visited_20_Internet_20_Link">June 2023 Meeting Notes</text:a> </text:p>
          </table:table-cell>
          <table:table-cell office:value-type="string" table:style-name="tablecell"/>
        </table:table-row>
        <table:table-row>
          <table:table-cell office:value-type="string" table:style-name="tablecell">
            <text:p text:style-name="tablealignleft"> 26 Sep 2023 </text:p>
          </table:table-cell>
          <table:table-cell office:value-type="string" table:style-name="tablecell">
            <text:p text:style-name="tablealignleft"> <text:a xlink:type="simple" xlink:href="https://www.omg.org/members/cgi-bin/doc?ai/23-10-01.pdf" text:style-name="Internet_20_link" text:visited-style-name="Visited_20_Internet_20_Link">Sep 2023 Meeting Notes</text:a> </text:p>
          </table:table-cell>
          <table:table-cell office:value-type="string" table:style-name="tablecell"/>
        </table:table-row>
        <table:table-row>
          <table:table-cell office:value-type="string" table:style-name="tablecell">
            <text:p text:style-name="tablealignleft"> 5 Dec 2023 </text:p>
          </table:table-cell>
          <table:table-cell office:value-type="string" table:style-name="tablecell">
            <text:p text:style-name="tablealignleft"> <text:a xlink:type="simple" xlink:href="https://www.omg.org/members/cgi-bin/doc?ai/23-12-04.pdf" text:style-name="Internet_20_link" text:visited-style-name="Visited_20_Internet_20_Link">Dec 2023 Meeting Notes</text:a> </text:p>
          </table:table-cell>
          <table:table-cell office:value-type="string" table:style-name="tablecell"/>
        </table:table-row>
        <table:table-row>
          <table:table-cell office:value-type="string" table:style-name="tablecell">
            <text:p text:style-name="tablealignleft"> 19 Mar 2024 </text:p>
          </table:table-cell>
          <table:table-cell office:value-type="string" table:style-name="tablecell">
            <text:p text:style-name="tablealignleft"> <text:a xlink:type="simple" xlink:href="https://www.omg.org/members/cgi-bin/doc?ai/24-04-01.pdf" text:style-name="Internet_20_link" text:visited-style-name="Visited_20_Internet_20_Link">March 2024 Meeting Notes</text:a> </text:p>
          </table:table-cell>
          <table:table-cell office:value-type="string" table:style-name="tablecell"/>
        </table:table-row>
        <table:table-row>
          <table:table-cell office:value-type="string" table:style-name="tablecell">
            <text:p text:style-name="tablealignleft"> 10 Jun 2024 </text:p>
          </table:table-cell>
          <table:table-cell office:value-type="string" table:style-name="tablecell">
            <text:p text:style-name="tablealignleft"> June 2024 Meeting Notes </text:p>
          </table:table-cell>
          <table:table-cell office:value-type="string" table:style-name="tablecell">
            <text:p text:style-name="tablealignleft"> to be published </text:p>
          </table:table-cell>
        </table:table-row>
      </table:table>
      <text:p text:style-name="Text_20_body">Future meeting agenda ideas:</text:p>
      <text:p text:style-name="Text_20_body">A full-day “forum” including representatives from NIST, and other organizations that responded to the NIST RFI on AI Standards. A “call for papers” was issued in mid-January 2020 to solicit additional presentations.Write and issue an RFP on a UML model of neural networks (suggested by Xephor Solutions)Issue an RFI to “replace” the 2019 NIST RFI, due to (a) the evolution of the technology since then, (b) the fact that the NIST RFI was largely addressed to U.S. organizations, with several questions oriented to ensuring U.S. dominance of the marketTransform the AI vocabulary/taxonomy into an ontology or knowledge graph, perhaps using OMG's Multiple Vocabulary Facility (MVF)<text:a xlink:type="simple" xlink:href="https://www.omgwiki.org/ai/doku.php?id=ai_ptf_potential_speakers" text:style-name="Internet_20_link" text:visited-style-name="Visited_20_Internet_20_Link">Potential Speakers at AI PTF Meetings</text:a></text:p>
      <text:p text:style-name="Horizontal_20_Line"/>
      <text:h text:style-name="Heading_20_2" text:outline-level="2"><text:bookmark-start text:name="__RefHeading___non-omg_events_9"/><text:bookmark-start text:name="non-omg_events"/>Non-OMG Events<text:bookmark-end text:name="__RefHeading___non-omg_events_9"/><text:bookmark-end text:name="non-omg_events"/></text:h>
      <text:p text:style-name="Text_20_body"><text:span text:style-name="Strong_20_Emphasis"><text:a xlink:type="simple" xlink:href="https://www.unite.ai/conferences/" text:style-name="Internet_20_link" text:visited-style-name="Visited_20_Internet_20_Link">Unite.AI</text:a></text:span> maintains a list of conferences and exhibits of potential interest to members. The scope of their calendar entries extends to robotics and data science</text:p>
      <text:p text:style-name="Text_20_body"><text:span text:style-name="Emphasis">Note that any indications of a physical location in the coming months is highly subject to change until the COVID-19 pandemic is under control. Moreover, when an on-site conference is changed to a virtual one, the dates may also change.</text:span></text:p>
      <text:p text:style-name="Text_20_body"><text:span text:style-name="Strong_20_Emphasis">Those who attend any external AI-related event are strongly encouraged to share their notes through our mailing list of for posting on this wiki.</text:span></text:p>
      <text:p text:style-name="Horizontal_20_Line"/>
      <text:h text:style-name="Heading_20_2" text:outline-level="2"><text:bookmark-start text:name="__RefHeading___references_10"/><text:bookmark-start text:name="references"/>References<text:bookmark-end text:name="__RefHeading___references_10"/><text:bookmark-end text:name="references"/></text:h>
      <text:p text:style-name="Text_20_body"><text:a xlink:type="simple" xlink:href="https://www.omgwiki.org/ai/doku.php?id=omg_ai_bibliography" text:style-name="Internet_20_link" text:visited-style-name="Visited_20_Internet_20_Link">OMG AI Bibliography</text:a></text:p>
      <text:p text:style-name="Text_20_body"><text:a xlink:type="simple" xlink:href="https://www.standict.eu/discussion-groups/artificial-intelligence/267/ai-landscape-report-published-standicteu-euos-twg-ai" text:style-name="Internet_20_link" text:visited-style-name="Visited_20_Internet_20_Link">AI Landscape Report</text:a> by the European Union Observatory on Standards (EUOS)</text:p>
      <text:p text:style-name="Text_20_body"><text:a xlink:type="simple" xlink:href="https://standards.ieee.org/ieee/3123/10744/" text:style-name="Internet_20_link" text:visited-style-name="Visited_20_Internet_20_Link">Standard for Artificial Intelligence and Machine Learning (AI/ML) Terminology and Data Formats</text:a> (IEEE-SA Project P3123)</text:p>
      <text:p text:style-name="Text_20_body"><text:a xlink:type="simple" xlink:href="https://exchange.scale.com/public/videos/whats-next-for-ai-systems-and-language-models-with-ilya-sutskever-of-openai" text:style-name="Internet_20_link" text:visited-style-name="Visited_20_Internet_20_Link">What's Next for AI Systems &amp; Language Models</text:a> -- a discussion with Ilya Sutskever of OpenAI on ML and explainabil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start</dc:title>
  </office:meta>
</office:document-meta>
</file>