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healthcare"/><text:bookmark-start text:name="__RefHeading___healthcare_1"/><text:bookmark-start text:name="healthcare"/>Healthcare<text:bookmark-end text:name="__RefHeading___healthcare_1"/><text:bookmark-end text:name="healthcare"/></text:h>
      <text:p text:style-name="Text_20_body"><text:a xlink:type="simple" xlink:href="https://www.omgwiki.org/ddsf/doku.php?id=ddsf:public:applications:start" text:style-name="Internet_20_link" text:visited-style-name="Visited_20_Internet_20_Link"> Return to Applications </text:a></text:p>
      <text:p text:style-name="Text_20_body">Information systems and application developers are transforming the healthcare 
industry. From the way patient records are stored, to advancements in medical 
technology and HIPPA regulations, real time information and modification are 
essential to providing quality patient care. CoreDX DDS provides the following 
features to software architects:</text:p>
      <text:p text:style-name="Text_20_body">PrivacyEach user only receives the information they need (or are intended) to receive.Securityinteractions with other services or application's are independent from network 
services, meaning they are always available for usersReal timeWith very low overhead and efficient processing, messages are sent with minimal 
latencies (approximately 70 microseconds).DDS also has a flexible architecture that is also scalable: it can adapt to processing 
both large and small amounts of data.</text:p>
      <text:p text:style-name="Text_20_body">Source: <text:a xlink:type="simple" xlink:href="http://www.twinoakscomputing.com/coredx/industries" text:style-name="Internet_20_link" text:visited-style-name="Visited_20_Internet_20_Link"> Twin Oaks COmputing: Healthcar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healthcare</dc:title>
  </office:meta>
</office:document-meta>
</file>