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dds_journal:start"/><text:bookmark-start text:name="__RefHeading___dds_journal_1"/><text:bookmark-start text:name="dds_journal"/>DDS Journal<text:bookmark-end text:name="__RefHeading___dds_journal_1"/><text:bookmark-end text:name="dds_journal"/></text:h>
      <text:p text:style-name="Text_20_body"><text:a xlink:type="simple" xlink:href="https://www.omgwiki.org/ddsf/doku.php?id=ddsf:public:start" text:style-name="Internet_20_link" text:visited-style-name="Visited_20_Internet_20_Link">return to the Public Area</text:a></text:p>
      <text:p text:style-name="Text_20_body">The DDS Journal is a semi-annual scholarly refereed Journal dedicated the use of the Data Distribution Service (DDS) in decentralized applications covering architecture, modeling, simulation, integration and testing.</text:p>
      <text:p text:style-name="Text_20_body">A scholarly journal or periodical which requires that each article submitted for publication be judged by an independent panel of experts or scholarly/scientific peers. Articles not approved by a majority of these peers are not accepted for publication by the journal.Peer review is a well-accepted indicator of quality scholarshi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dds_journal:start</dc:title>
  </office:meta>
</office:document-meta>
</file>