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211434b1b9ed047e325405aca4c3c5b.png"/>
  <manifest:file-entry manifest:media-type="image/png" manifest:full-path="Pictures/21d23f86d5ed09bbca0aa3331f599af4.png"/>
  <manifest:file-entry manifest:media-type="image/png" manifest:full-path="Pictures/d60d6a77e0d2edd9c1f608d929b678ba.png"/>
  <manifest:file-entry manifest:media-type="image/png" manifest:full-path="Pictures/c243cf46bf78b4b2d7aa94cc0a25de8a.png"/>
  <manifest:file-entry manifest:media-type="image/png" manifest:full-path="Pictures/b29e0a431de080e12d6839f343bd9d0f.png"/>
  <manifest:file-entry manifest:media-type="image/png" manifest:full-path="Pictures/6415fa957441ffd51fff99a0ce60c52d.png"/>
  <manifest:file-entry manifest:media-type="image/png" manifest:full-path="Pictures/1bbeaf3603a52ed910c249c9749ed177.png"/>
  <manifest:file-entry manifest:media-type="image/png" manifest:full-path="Pictures/e7e2c478ce7c061c2eec7a24d4e3804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DAA520" fo:background-color="lightgrey" fo:font-style="normal" fo:font-size="10.5pt" fo:font-family="Garamond" fo:border="0pt none"/>
    </style:style>
    <style:style style:name="PluginODTAutoStyle_Text_4" style:family="text">
      <style:text-properties fo:color="#00008B" fo:background-color="lightgrey" fo:font-style="normal" fo:font-size="10.5pt" fo:font-family="Garamond" fo:border="0pt none"/>
    </style:style>
    <style:style style:name="PluginODTAutoStyle_Text_5" style:family="text">
      <style:text-properties fo:color="#00FFFF" fo:background-color="lightgrey" fo:font-style="normal" fo:font-size="10.5pt" fo:font-family="Garamond" fo:border="0pt none"/>
    </style:style>
    <style:style style:name="PluginODTAutoStyle_Text_6" style:family="text">
      <style:text-properties fo:color="#696969" fo:background-color="lightgrey"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ddsf:public:guidebook:03_user:02_health"/>DDS</text:p>
      <text:h text:style-name="Heading_20_1" text:outline-level="1"><text:bookmark-start text:name="__RefHeading___use_case_1connected_healthcare_1"/><text:bookmark-start text:name="use_case_1connected_healthcare"/>Use Case 1: Connected Healthcare<text:bookmark-end text:name="__RefHeading___use_case_1connected_healthcare_1"/><text:bookmark-end text:name="use_case_1connected_healthcare"/></text:h>
      <text:p text:style-name="Text_20_body"><text:a xlink:type="simple" xlink:href="https://www.omgwiki.org/ddsf/doku.php?id=ddsf:public:guidebook:03_user:start" text:style-name="Internet_20_link" text:visited-style-name="Visited_20_Internet_20_Link"> Return to User Experiences</text:a></text:p>
      <text:p text:style-name="Text_20_body"><text:span text:style-name="Strong_20_Emphasis"><text:span text:style-name="PluginODTAutoStyle_Text_1"/></text:span><text:span text:style-name="Strong_20_Emphasis"><text:span text:style-name="PluginODTAutoStyle_Text_2"/></text:span>Patient Monitoring in a Maturing Digital World</text:p>
      <text:h text:style-name="Heading_20_2" text:outline-level="2"><text:bookmark-start text:name="__RefHeading___details_2"/><text:bookmark-start text:name="details"/>Details<text:bookmark-end text:name="__RefHeading___details_2"/><text:bookmark-end text:name="details"/></text:h>
      <table:table table:style-name="Table">
        <table:table-column/>
        <table:table-column/>
        <table:table-row>
          <table:table-cell office:value-type="string" table:style-name="tableheader">
            <text:p text:style-name="Table_20_Heading"> Author       </text:p>
          </table:table-cell>
          <table:table-cell office:value-type="string" table:style-name="tablecell">
            <text:p text:style-name="tablealignleft"> Matt Grubis </text:p>
          </table:table-cell>
        </table:table-row>
        <table:table-row>
          <table:table-cell office:value-type="string" table:style-name="tableheader">
            <text:p text:style-name="Table_20_Heading"> Title        </text:p>
          </table:table-cell>
          <table:table-cell office:value-type="string" table:style-name="tablecell">
            <text:p text:style-name="tablealignleft"> Chief Engineer </text:p>
          </table:table-cell>
        </table:table-row>
        <table:table-row>
          <table:table-cell office:value-type="string" table:style-name="tableheader">
            <text:p text:style-name="Table_20_Heading"> Organization </text:p>
          </table:table-cell>
          <table:table-cell office:value-type="string" table:style-name="tablecell">
            <text:p text:style-name="tablealignleft"> GE Healthcare  </text:p>
          </table:table-cell>
        </table:table-row>
        <table:table-row>
          <table:table-cell office:value-type="string" table:style-name="tableheader">
            <text:p text:style-name="Table_20_Heading"> Date         </text:p>
          </table:table-cell>
          <table:table-cell office:value-type="string" table:style-name="tablecell">
            <text:p text:style-name="tablealignleft"> 29 Apr 2020 </text:p>
          </table:table-cell>
        </table:table-row>
        <table:table-row>
          <table:table-cell office:value-type="string" table:style-name="tableheader">
            <text:p text:style-name="Table_20_Heading"> Time         </text:p>
          </table:table-cell>
          <table:table-cell office:value-type="string" table:style-name="tablecell">
            <text:p text:style-name="tablealignleft"> 33 Minutes </text:p>
          </table:table-cell>
        </table:table-row>
        <table:table-row>
          <table:table-cell office:value-type="string" table:style-name="tableheader">
            <text:p text:style-name="Table_20_Heading"> Presentation </text:p>
          </table:table-cell>
          <table:table-cell office:value-type="string" table:style-name="tablecell">
            <text:p text:style-name="tablealignleft"> <text:a xlink:type="simple" xlink:href="https://www.brighttalk.com/webcast/12231/397992?utm_campaign=channel-feed&amp;utm_source=brighttalk-portal&amp;utm_medium=web" text:style-name="Internet_20_link" text:visited-style-name="Visited_20_Internet_20_Link"> Connected Healthcare - DDSF BrightTalk </text:a> </text:p>
          </table:table-cell>
        </table:table-row>
        <table:table-row>
          <table:table-cell office:value-type="string" table:style-name="tableheader">
            <text:p text:style-name="Table_20_Heading"> Docment      </text:p>
          </table:table-cell>
          <table:table-cell office:value-type="string" table:style-name="tablecell">
            <text:p text:style-name="tablealignleft"> <text:a xlink:type="simple" xlink:href="https://www.dds-foundation.org/wp-content/uploads/2020/03/Application_Example-DDS_in_Patient_Monitoring_JB76285XX1_DDS-Foundation.pdf" text:style-name="Internet_20_link" text:visited-style-name="Visited_20_Internet_20_Link"> DDS in Patient Monitoring </text:a> </text:p>
          </table:table-cell>
        </table:table-row>
      </table:table>
      <text:h text:style-name="Heading_20_2" text:outline-level="2"><text:bookmark-start text:name="__RefHeading___patient_monitoring_in_a_maturing_digital_world_3"/><text:bookmark-start text:name="patient_monitoring_in_a_maturing_digital_world"/>Patient Monitoring in a Maturing Digital World<text:bookmark-end text:name="__RefHeading___patient_monitoring_in_a_maturing_digital_world_3"/><text:bookmark-end text:name="patient_monitoring_in_a_maturing_digital_world"/></text:h>
      <text:h text:style-name="Heading_20_2" text:outline-level="2"><text:bookmark-start text:name="__RefHeading___abstract_4"/><text:bookmark-start text:name="abstract"/>Abstract<text:bookmark-end text:name="__RefHeading___abstract_4"/><text:bookmark-end text:name="abstract"/></text:h>
      <text:p text:style-name="Text_20_body">A patient monitoring system typically consists hundreds, sometimes thousands of interconnected physiological acquisition devices (bedside monitors), real-time clinical viewers with <text:a xlink:type="simple" xlink:href="https://www.omgwiki.org/ddsf/doku.php?id=ddsf:public:guidebook:06_append:glossary:c:c2" text:style-name="Internet_20_link" text:visited-style-name="Visited_20_Internet_20_Link">command and control</text:a> of the ecosystem (central stations), and event annunciation (sounding clinical and system alarms) to a plurality of locations, based on caregiver workflows. The <text:a xlink:type="simple" xlink:href="https://www.omgwiki.org/ddsf/doku.php?id=ddsf:public:guidebook:06_append:glossary:d:data_distribution_service_dds" text:style-name="Internet_20_link" text:visited-style-name="Visited_20_Internet_20_Link">Data Distribution Service (DDS)</text:a> <text:a xlink:type="simple" xlink:href="https://www.omgwiki.org/ddsf/doku.php?id=ddsf:private:guidebook:06_append:glossary:m:midware" text:style-name="Internet_20_link" text:visited-style-name="Visited_20_Internet_20_Link">middleware’s</text:a> <text:a xlink:type="simple" xlink:href="https://www.omgwiki.org/ddsf/doku.php?id=ddsf:public:guidebook:06_append:glossary:d:data_centric" text:style-name="Internet_20_link" text:visited-style-name="Visited_20_Internet_20_Link">Data-Centric</text:a>, network-based state management is fundamental to the reliability, robustness and distributed operation of a system designed to make life-critical decisions and provide
clinical information for further care.</text:p>
      <text:h text:style-name="Heading_20_2" text:outline-level="2"><text:bookmark-start text:name="__RefHeading___patient_monitoring_as_iomt_5"/><text:bookmark-start text:name="patient_monitoring_as_iomt"/>Patient Monitoring as IoMT<text:bookmark-end text:name="__RefHeading___patient_monitoring_as_iomt_5"/><text:bookmark-end text:name="patient_monitoring_as_iomt"/></text:h>
      <text:h text:style-name="Heading_20_3" text:outline-level="3"><text:bookmark-start text:name="__RefHeading___background_6"/><text:bookmark-start text:name="background"/>Background<text:bookmark-end text:name="__RefHeading___background_6"/><text:bookmark-end text:name="background"/></text:h>
      <text:p text:style-name="Text_20_body"><text:a xlink:type="simple" xlink:href="#ddsf:public:guidebook:03_user:02_health" text:style-name="Local_20_link" text:visited-style-name="Visited_20_Local_20_Link"> Return to the top</text:a></text:p>
      <text:p text:style-name="Text_20_body">It is important to understand the motivation behind patient monitoring. It is not as an academic exercise or a nice-to-have but necessity for helping clinicians make the most informed decisions during life critical treatments: in emergency departments; <text:a xlink:type="simple" xlink:href="https://www.omgwiki.org/ddsf/doku.php?id=ddsf:private:guidebook:06_append:glossary:i:icu" text:style-name="Internet_20_link" text:visited-style-name="Visited_20_Internet_20_Link">icu</text:a>; in operating rooms; during anesthesia recovery; and, through out the birthing process for mothers and neonatals. </text:p>
      <text:p text:style-name="Text_20_body">During patient monitor medical devices are attached to patients. The devices measure and collect vital signs and physiological states
about patients in real-time.</text:p>
      <text:p text:style-name="Text_20_body">The monitors used in Patient monitoring systems are a perfect examples of <text:a xlink:type="simple" xlink:href="https://www.omgwiki.org/ddsf/doku.php?id=ddsf:private:guidebook:06_append:glossary:i:iomt" text:style-name="Internet_20_link" text:visited-style-name="Visited_20_Internet_20_Link">iomt</text:a>. The monitors measure and collect vital signs and physiological states
about patients in real-time using wave forms and other digital formats of data. These devices by nature reside on the edge referred to in <text:a xlink:type="simple" xlink:href="https://www.omgwiki.org/ddsf/doku.php?id=ddsf:public:guidebook:06_append:glossary:e:edge" text:style-name="Internet_20_link" text:visited-style-name="Visited_20_Internet_20_Link">Edge Computing</text:a>.  </text:p>
      <text:p text:style-name="Text_20_body">The following are the basic constraints that apply to patient monitoring systems:</text:p>
      <text:p text:style-name="Text_20_body">Accessible all the timeMust be reliableMust be unobtrusiveAllow for patient mobilitySupport clinical flexibilityTolerate the use of high fidelity dataFacilitate cyber securityInteroperate with many devicesTailorable to Personal and PatientParticipate in workflow OrientedIntegrate with data analytics such as GE and Partner AnalyticsThe monitors must be well defined <text:a xlink:type="simple" xlink:href="https://www.omgwiki.org/ddsf/doku.php?id=ddsf:public:guidebook:06_append:glossary:e:endpoint" text:style-name="Internet_20_link" text:visited-style-name="Visited_20_Internet_20_Link">endpoints</text:a> within an overall seamless integrated patient monitoring ecosystem.</text:p>
      <text:p text:style-name="Text_20_body">The current GE ecosystem has three main components:</text:p>
      <text:p text:style-name="Text_20_body"><text:span text:style-name="Strong_20_Emphasis">Patient-Centered Monitoring</text:span> - with devices attached directly to the patient <text:span text:style-name="Strong_20_Emphasis">Flexible and Scalable Infrastructure</text:span> - with edge computing for quicker processing<text:span text:style-name="Strong_20_Emphasis">Provider-Centered Insights</text:span> - with large datasets about the patients, their care and their history as well as analytics and <text:a xlink:type="simple" xlink:href="https://www.omgwiki.org/ddsf/doku.php?id=ddsf:public:guidebook:06_append:glossary:a:ai" text:style-name="Internet_20_link" text:visited-style-name="Visited_20_Internet_20_Link">Artificial intelligence (AI)</text:a>
<draw:frame draw:style-name="mediacenter" draw:name="0" text:anchor-type="paragraph" draw:z-index="0" svg:width="18.520833333333cm" style:rel-width="100%" svg:height="10.480491755006cm" style:rel-height="scale"><draw:image xlink:href="Pictures/b211434b1b9ed047e325405aca4c3c5b.png" xlink:type="simple" xlink:show="embed" xlink:actuate="onLoad"/></draw:frame>
</text:p>
      <text:a xlink:type="simple" xlink:href="https://www.omgwiki.org/ddsf/doku.php?id=ddsf:private:guidebook:06_append:glossary:i:iomt" text:style-name="Internet_20_link" text:visited-style-name="Visited_20_Internet_20_Link">iomt</text:a>
      <text:p text:style-name="Text_20_body">, (c) General Electric  
</text:p>
      <text:p text:style-name="Text_20_body">An architectural decision to use the <text:a xlink:type="simple" xlink:href="https://www.omgwiki.org/ddsf/doku.php?id=ddsf:public:guidebook:06_append:glossary:d:data_distribution_service_dds" text:style-name="Internet_20_link" text:visited-style-name="Visited_20_Internet_20_Link">Data Distribution Service (DDS)</text:a> is based on the basic constraints of the patient monitoring system and the understanding that the infrastructure is life critical. DDS is a foundational component that provided the support for well defined endpoints, real-time processing, redundancy, reliability and <text:a xlink:type="simple" xlink:href="https://www.omgwiki.org/ddsf/doku.php?id=ddsf:public:guidebook:06_append:glossary:a:availability" text:style-name="Internet_20_link" text:visited-style-name="Visited_20_Internet_20_Link">availability</text:a> and allowed for the leveraging of exiting IoMT technology.</text:p>
      <text:h text:style-name="Heading_20_3" text:outline-level="3"><text:bookmark-start text:name="__RefHeading___use_case_7"/><text:bookmark-start text:name="use_case"/>Use Case<text:bookmark-end text:name="__RefHeading___use_case_7"/><text:bookmark-end text:name="use_case"/></text:h>
      <text:p text:style-name="Text_20_body"><text:a xlink:type="simple" xlink:href="#ddsf:public:guidebook:03_user:02_health" text:style-name="Local_20_link" text:visited-style-name="Visited_20_Local_20_Link"> Return to the top</text:a></text:p>
      <text:h text:style-name="Heading_20_4" text:outline-level="4"><text:bookmark-start text:name="__RefHeading___story_8"/><text:bookmark-start text:name="story"/>Story<text:bookmark-end text:name="__RefHeading___story_8"/><text:bookmark-end text:name="story"/></text:h>
      <text:p text:style-name="Text_20_body">A man was playing racquet ball and hurts his leg, He goes to Emergency Room (ER) where he is given something to manage the pain. 
He is provided a self administering plunger that allows him to push a button to get a dose of morphine or other opioid.
However, each individual's body reacts differently to the drugs based on their metabolism and absorption.
Sometimes, an individual's respiration becomes depressed causing their heart rate to drop and the oxygenation in the lungs to decrease leading to a dangerous situation. The busy caregivers do not notice a problem until a critical event such as a heart attack occurs. Usually, the critical event just does not just “happen”, but there are a series of indicators foretelling of the critical event. 
In other words, it is not that the patients conditions suddenly deteriorate, it is more a situation that caregivers are unaware of the deteriorating conditions until a critical event.</text:p>
      <text:h text:style-name="Heading_20_4" text:outline-level="4"><text:bookmark-start text:name="__RefHeading___data_9"/><text:bookmark-start text:name="data"/>Data<text:bookmark-end text:name="__RefHeading___data_9"/><text:bookmark-end text:name="data"/></text:h>
      <text:p text:style-name="Text_20_body"><text:a xlink:type="simple" xlink:href="#ddsf:public:guidebook:03_user:02_health" text:style-name="Local_20_link" text:visited-style-name="Visited_20_Local_20_Link"> Return to the top</text:a></text:p>
      <text:p text:style-name="Text_20_body">Globally, eight patients per minute die within 30 days of surgery each year. (Lancet2019)For many patients there is ample time prior to cardiac arrest to provide potentially life-saving interventions (CHEST2012)Sepsis interventions are time-sensitive and must be instituted early to achieve better outcomes. (J Intensive &amp; CritCare 2016)Most post-operative deaths occur in the wards. (Lancet 2012)In one study, over half of the adult in-hospotal cardiac arrests occurred in the general wards. (Resuscitation 2014)
<draw:frame draw:style-name="mediacenter" draw:name="1" text:anchor-type="paragraph" draw:z-index="1" svg:width="18.520833333333cm" style:rel-width="100%" svg:height="10.187828893274cm" style:rel-height="scale"><draw:image xlink:href="Pictures/21d23f86d5ed09bbca0aa3331f599af4.png" xlink:type="simple" xlink:show="embed" xlink:actuate="onLoad"/></draw:frame>
</text:p>
      <text:p text:style-name="Text_20_body">Early detection of patient deterioration to optimize patient safety is critically important, (c) General Electric

</text:p>
      <text:h text:style-name="Heading_20_4" text:outline-level="4"><text:bookmark-start text:name="__RefHeading___protecting_the_ward_patients_10"/><text:bookmark-start text:name="protecting_the_ward_patients"/>Protecting the Ward Patients<text:bookmark-end text:name="__RefHeading___protecting_the_ward_patients_10"/><text:bookmark-end text:name="protecting_the_ward_patients"/></text:h>
      <text:p text:style-name="Text_20_body"><text:a xlink:type="simple" xlink:href="#ddsf:public:guidebook:03_user:02_health" text:style-name="Local_20_link" text:visited-style-name="Visited_20_Local_20_Link"> Return to the top</text:a></text:p>
      <text:p text:style-name="Text_20_body">A connected healthcare system needs to plan for patient monitoring with the idea of:</text:p>
      <text:a xlink:type="simple" xlink:href="https://www.omgwiki.org/ddsf/doku.php?id=ddsf:private:guidebook:06_append:glossary:r:realtime" text:style-name="Internet_20_link" text:visited-style-name="Visited_20_Internet_20_Link">real-time</text:a>
      <text:p text:style-name="Text_20_body"> acquisition of datareal-time processing of dataanalysis of the information, anddelivering the information to clinician as quickly as possibleIn fact, in patient monitoring there are critical events that occur to the patient , such as heart fibrillation basically where the heart shakes in the chest, atrial or ventricular fibrillation where a heart could stop. These are life critical events. Therefore, the system needs to assure that communication system is detecting the life critical event and to deliver information about the event to the clinician within 5 to 10 seconds. Most of the critical time is consumed just detecting the event is occurring. </text:p>
      <text:p text:style-name="Text_20_body">In summery, the <text:a xlink:type="simple" xlink:href="https://www.omgwiki.org/ddsf/doku.php?id=ddsf:private:guidebook:06_append:glossary:g:goal" text:style-name="Internet_20_link" text:visited-style-name="Visited_20_Internet_20_Link">goal</text:a> for the connected healthcare system is to be proactive of the life critical events. Early detection is the key.</text:p>
      <text:p text:style-name="Text_20_body">Prompt recognition and treatment of the complication is a critical, actionable point during a patient's postoperative course and can profoundly impact outcomes. (Anesthesiology 2019)Earlier identification and treatment of threatening conditions lead to lower mortality rates. (Resuscitation 2019)Each hour of delay  in admission of a patient to the ICU was associated with a 1.5% increase in risk of death ... and a 1% increase in hospital mortality. (Anesthesiology 2018)
<draw:frame draw:style-name="mediacenter" draw:name="2" text:anchor-type="paragraph" draw:z-index="2" svg:width="18.520833333333cm" style:rel-width="100%" svg:height="11.157581135903cm" style:rel-height="scale"><draw:image xlink:href="Pictures/d60d6a77e0d2edd9c1f608d929b678ba.png" xlink:type="simple" xlink:show="embed" xlink:actuate="onLoad"/></draw:frame>
</text:p>
      <text:p text:style-name="Text_20_body">Protecting Ward Patients - Early Detection is Key, (c) General Electric 
</text:p>
      <text:h text:style-name="Heading_20_4" text:outline-level="4"><text:bookmark-start text:name="__RefHeading___patient_monitoring_overview_11"/><text:bookmark-start text:name="patient_monitoring_overview"/>Patient Monitoring Overview<text:bookmark-end text:name="__RefHeading___patient_monitoring_overview_11"/><text:bookmark-end text:name="patient_monitoring_overview"/></text:h>
      <text:p text:style-name="Text_20_body"><text:a xlink:type="simple" xlink:href="#ddsf:public:guidebook:03_user:02_health" text:style-name="Local_20_link" text:visited-style-name="Visited_20_Local_20_Link"> Return to the top</text:a></text:p>
      <text:p text:style-name="Text_20_body">Patient monitoring is more than a device connected to a patient that acquires physiological information and processes that information generating alarms. A <text:span text:style-name="Strong_20_Emphasis">Patient Monitoring system</text:span> includes many, often hundreds and sometimes thousands of devices connected to patients geographically dispersed across a hospital campus. Data and processed information from each of these devices are communicated across the hospital ecosystem and are delivered to a variety of data sinks.</text:p>
      <text:p text:style-name="Text_20_body">The monitoring includes:</text:p>
      <text:p text:style-name="Text_20_body">Patient Monitoring Devices, Off-site “War Room” monitorsElectronic medical records (EMRs) Mobile viewingDiagnostic algorithmsResearchOn the right of the circular floor plan which for this discussion is called a hospital ward. For this example, it will be referred to as Five East. Around the outside, there are patient rooms with a dozen to 30 rooms. In the middle is a desk where some clinicians can sit watching the patients and the local monitors. Inside pf each of the patient rooms there are patient monitors. In this case the ward (i.e., Five East) can be thought of as an ecosystem. bit in large hospitals there may be a Five West. And there might be floors below and above these wards. Look at some hospitals like <text:a xlink:type="simple" xlink:href="https://wexnermedical.osu.edu/" text:style-name="Internet_20_link" text:visited-style-name="Visited_20_Internet_20_Link"> Ohio State University Wexner Medical Center</text:a>, <text:a xlink:type="simple" xlink:href="https://www.uofmhealth.org/" text:style-name="Internet_20_link" text:visited-style-name="Visited_20_Internet_20_Link"> Michigan Medicine</text:a>, <text:a xlink:type="simple" xlink:href="https://www.brighamandwomens.org/" text:style-name="Internet_20_link" text:visited-style-name="Visited_20_Internet_20_Link"> Brigham and Women's</text:a>, <text:a xlink:type="simple" xlink:href="https://www.partners.org/" text:style-name="Internet_20_link" text:visited-style-name="Visited_20_Internet_20_Link"> Partners Healthcare</text:a>, <text:a xlink:type="simple" xlink:href="https://www.ucsfhealth.org/" text:style-name="Internet_20_link" text:visited-style-name="Visited_20_Internet_20_Link"> University of California Dan Francisco (UCSF) Health</text:a> with extremely large care areas with hundreds if not thousands of patient monitors working at the same time.</text:p>
      <text:h text:style-name="Heading_20_5" text:outline-level="5"><text:bookmark-start text:name="__RefHeading___on_the_graphic_12"/><text:bookmark-start text:name="on_the_graphic"/>On the graphic:<text:bookmark-end text:name="__RefHeading___on_the_graphic_12"/><text:bookmark-end text:name="on_the_graphic"/></text:h>
      <text:p text:style-name="Text_20_body"><text:a xlink:type="simple" xlink:href="#ddsf:public:guidebook:03_user:02_health" text:style-name="Local_20_link" text:visited-style-name="Visited_20_Local_20_Link"> Return to the top</text:a></text:p>
      <text:p text:style-name="Text_20_body"><text:span text:style-name="Strong_20_Emphasis"><text:span text:style-name="PluginODTAutoStyle_Text_3">[yellow dots]</text:span></text:span> Each room has an individual patient monitors.<text:span text:style-name="Strong_20_Emphasis"><text:span text:style-name="PluginODTAutoStyle_Text_4">[dark blue dots]</text:span></text:span> There is also central station  where the clinicians can view patients data in real-time from all those patient's monitors. Event thought a monitor in a patients room is making noise or indicating some abnormality, the central station is showing the same data also. The central stations can show from 8 to 16 patients at a time allowing the clinicians to have a good overview.<text:span text:style-name="Strong_20_Emphasis"><text:span text:style-name="PluginODTAutoStyle_Text_5">[light blue dots]</text:span></text:span> In addition, there is a review station which allows doctors or other clinicians to review what happened before, during, and after some critical event occurred with a patient by playing back the event data stored in a log.<text:span text:style-name="Strong_20_Emphasis"><text:span text:style-name="PluginODTAutoStyle_Text_6">[gray dots]</text:span></text:span> To improve patient care, there are convenient viewing stations in the hallways allowing the nurses to quickly assess a patients status without having to go into the room or without having to return to the central station. In addition to the wards ecosystem, the data is also being sent to a central Electronic Medical Record (ERM) and central <text:a xlink:type="simple" xlink:href="https://www.omgwiki.org/ddsf/doku.php?id=ddsf:private:guidebook:06_append:glossary:s:server" text:style-name="Internet_20_link" text:visited-style-name="Visited_20_Internet_20_Link">servers</text:a> allowing mobile consults on a phone or a tablet or the doctor is doing a mobile consult from a remote location.The data is also sent to a cloud server where data analytics are larger analytics or population management.The data can also be made available to researchers that are developing algorithms to detect patient states and conditions.Finally, in another room or even off-site locations there is a Clinical War Room where there a humans monitoring potentially hundreds of patients providing oversight as an insurance that a clinician might have missed something. Many of the monitors in the War Rooms get to know a patient by observing their monitoring data day in and day out of the course of the patients stay. To summarize, this ecosystem is big, thousands of devices producing data, many devices consuming data, and highly distributed across the ecosystem and they are all connected. </text:p>
      <text:p text:style-name="Text_20_body">
<draw:frame draw:style-name="mediacenter" draw:name="3" text:anchor-type="paragraph" draw:z-index="3" svg:width="18.520833333333cm" style:rel-width="100%" svg:height="10.226368936082cm" style:rel-height="scale"><draw:image xlink:href="Pictures/c243cf46bf78b4b2d7aa94cc0a25de8a.png" xlink:type="simple" xlink:show="embed" xlink:actuate="onLoad"/></draw:frame>
</text:p>
      <text:p text:style-name="Text_20_body">Patient Monitoring, (c) General Electric 
</text:p>
      <text:h text:style-name="Heading_20_4" text:outline-level="4"><text:bookmark-start text:name="__RefHeading___patient_monitoring_patient_state_13"/><text:bookmark-start text:name="patient_monitoring_patient_state"/>Patient Monitoring Patient State<text:bookmark-end text:name="__RefHeading___patient_monitoring_patient_state_13"/><text:bookmark-end text:name="patient_monitoring_patient_state"/></text:h>
      <text:p text:style-name="Text_20_body"><text:a xlink:type="simple" xlink:href="#ddsf:public:guidebook:03_user:02_health" text:style-name="Local_20_link" text:visited-style-name="Visited_20_Local_20_Link"> Return to the top</text:a></text:p>
      <text:p text:style-name="Text_20_body">The patient monitoring is not only conveying and monitoring all this information, but it also has to manage the patients' state:</text:p>
      <text:p text:style-name="Text_20_body">AdmissionsDischargesAdding and removing devices as the patients acuity changesChanging alarm limitsSilencing alarmsReactivating alarmsPausing alarms for showers etc.Reactivating alarmsMovements through a care area from one room to another for certain proceduresMovements between care areas such as to the emergency room, operating room, post anesthetic care unit to critical care unitAs the patients are moving through the ecosystem the continuity managing these workflows there is a longitudinal aspect of the data as the patient moves through the care areas of the hospital. </text:p>
      <text:p text:style-name="Text_20_body">The bottom line, the availability and <text:a xlink:type="simple" xlink:href="https://www.omgwiki.org/ddsf/doku.php?id=ddsf:private:guidebook:06_append:glossary:f:faulttolerance" text:style-name="Internet_20_link" text:visited-style-name="Visited_20_Internet_20_Link">fault tolerance</text:a> of the system. This system has to run 24/7. It can not fail. The system has to built that once it is turned on, and thousands of patients are connected, we never turn it off. It has to keep running, even if there are failures. It has to keep running if if parts of it are disconnected. </text:p>
      <text:p text:style-name="Text_20_body">Patient Monitoring Requirements (c) General Electric.</text:p>
      <table:table table:style-name="Table">
        <table:table-column/>
        <table:table-column/>
        <table:table-row>
          <table:table-cell office:value-type="string" table:style-name="tableheader">
            <text:p text:style-name="Table_20_Heading"> Viewing of Physiological Data </text:p>
          </table:table-cell>
          <table:table-cell office:value-type="string" table:style-name="tablecell">
            <text:p text:style-name="tablealignleft"> Real-time , fault-tolerant display of waveforms, measurements and trended data. </text:p>
          </table:table-cell>
        </table:table-row>
        <table:table-row>
          <table:table-cell office:value-type="string" table:style-name="tableheader"/>
          <table:table-cell office:value-type="string" table:style-name="tablecell">
            <text:p text:style-name="tablealignleft"> Includes viewing of historical patient data, analytics and reports.</text:p>
          </table:table-cell>
        </table:table-row>
        <table:table-row>
          <table:table-cell office:value-type="string" table:style-name="tableheader">
            <text:p text:style-name="Table_20_Heading"> Alarming                      </text:p>
          </table:table-cell>
          <table:table-cell office:value-type="string" table:style-name="tablecell">
            <text:p text:style-name="tablealignleft"> Must sound an alarm within 10 seconds from the onset of the physiological condition. </text:p>
          </table:table-cell>
        </table:table-row>
        <table:table-row>
          <table:table-cell office:value-type="string" table:style-name="tableheader"/>
          <table:table-cell office:value-type="string" table:style-name="tablecell">
            <text:p text:style-name="tablealignleft"> Failure to alarm is considered a critical failure. </text:p>
          </table:table-cell>
        </table:table-row>
        <table:table-row>
          <table:table-cell office:value-type="string" table:style-name="tableheader">
            <text:p text:style-name="Table_20_Heading"> Patient Management            </text:p>
          </table:table-cell>
          <table:table-cell office:value-type="string" table:style-name="tablecell">
            <text:p text:style-name="tablealignleft"> Admit, move, discharge patients. Associate and dissociate acquisition devices. </text:p>
          </table:table-cell>
        </table:table-row>
        <table:table-row>
          <table:table-cell office:value-type="string" table:style-name="tableheader"/>
          <table:table-cell office:value-type="string" table:style-name="tablecell">
            <text:p text:style-name="tablealignleft"> Configuration of patient (implanted devices, state in treatment, age-based monitoring or therapy)</text:p>
          </table:table-cell>
        </table:table-row>
        <table:table-row>
          <table:table-cell office:value-type="string" table:style-name="tableheader">
            <text:p text:style-name="Table_20_Heading">Alarm Management               </text:p>
          </table:table-cell>
          <table:table-cell office:value-type="string" table:style-name="tablecell">
            <text:p text:style-name="tablealignleft"> Clinical alarms must be delivered to all intended destinations which confirmation. </text:p>
          </table:table-cell>
        </table:table-row>
        <table:table-row>
          <table:table-cell office:value-type="string" table:style-name="tableheader"/>
          <table:table-cell office:value-type="string" table:style-name="tablecell">
            <text:p text:style-name="tablealignleft"> Alarms states can be modified based on clinical conditions and algorithms.</text:p>
          </table:table-cell>
        </table:table-row>
        <table:table-row>
          <table:table-cell office:value-type="string" table:style-name="tableheader">
            <text:p text:style-name="Table_20_Heading"> Device and System Management  </text:p>
          </table:table-cell>
          <table:table-cell office:value-type="string" table:style-name="tablecell">
            <text:p text:style-name="tablealignleft"> Configuration and management of all devices in ecosystem. </text:p>
          </table:table-cell>
        </table:table-row>
        <table:table-row>
          <table:table-cell office:value-type="string" table:style-name="tableheader"/>
          <table:table-cell office:value-type="string" table:style-name="tablecell">
            <text:p text:style-name="tablealignleft"> Configuration and management of system. (beds, units, time, ADT, HL7, <text:a xlink:type="simple" xlink:href="https://www.omgwiki.org/ddsf/doku.php?id=ddsf:public:guidebook:06_append:glossary:a:authentication" text:style-name="Internet_20_link" text:visited-style-name="Visited_20_Internet_20_Link">authentication</text:a>, etc.)</text:p>
          </table:table-cell>
        </table:table-row>
        <table:table-row>
          <table:table-cell office:value-type="string" table:style-name="tableheader">
            <text:p text:style-name="Table_20_Heading"> Analytical Processing         </text:p>
          </table:table-cell>
          <table:table-cell office:value-type="string" table:style-name="tablecell">
            <text:p text:style-name="tablealignleft"> Execution  of life-critical and  non-life-critical physiological algorithms. </text:p>
          </table:table-cell>
        </table:table-row>
        <table:table-row>
          <table:table-cell office:value-type="string" table:style-name="tableheader"/>
          <table:table-cell office:value-type="string" table:style-name="tablecell">
            <text:p text:style-name="tablealignleft"> Results affect alarming and alarm processing throughout ecosystem.</text:p>
          </table:table-cell>
        </table:table-row>
        <table:table-row>
          <table:table-cell office:value-type="string" table:style-name="tableheader">
            <text:p text:style-name="Table_20_Heading"> Availability, Fault Tolerance, State Consistency </text:p>
          </table:table-cell>
          <table:table-cell office:value-type="string" table:style-name="tablecell">
            <text:p text:style-name="tablealignleft"> Must continue to monitor patients including in-unit central viewing, alarming and patient configuration changes if there is an infrastructure or edge-compute failure/disconnection. </text:p>
          </table:table-cell>
        </table:table-row>
        <table:table-row>
          <table:table-cell office:value-type="string" table:style-name="tableheader"/>
          <table:table-cell office:value-type="string" table:style-name="tablecell">
            <text:p text:style-name="tablealignleft"> Recovery from failure should be automatic and the must perform safely in failure and during recovery. </text:p>
          </table:table-cell>
        </table:table-row>
        <table:table-row>
          <table:table-cell office:value-type="string" table:style-name="tableheader"/>
          <table:table-cell office:value-type="string" table:style-name="tablecell">
            <text:p text:style-name="tablealignleft"> Must be designed with <text:span text:style-name="Emphasis">“BASE”</text:span> principles  (Basic Availability, Soft-state, Eventual consistency </text:p>
          </table:table-cell>
        </table:table-row>
      </table:table>
      <text:p text:style-name="Text_20_body">
<draw:frame draw:style-name="mediacenter" draw:name="4" text:anchor-type="paragraph" draw:z-index="4" svg:width="18.520833333333cm" style:rel-width="100%" svg:height="10.273820754717cm" style:rel-height="scale"><draw:image xlink:href="Pictures/b29e0a431de080e12d6839f343bd9d0f.png" xlink:type="simple" xlink:show="embed" xlink:actuate="onLoad"/></draw:frame>
</text:p>
      <text:p text:style-name="Text_20_body">Patient Monitoring Requirements, (c) General Electric 
</text:p>
      <text:h text:style-name="Heading_20_3" text:outline-level="3"><text:bookmark-start text:name="__RefHeading___the_grand_challenge_14"/><text:bookmark-start text:name="the_grand_challenge"/>The Grand Challenge<text:bookmark-end text:name="__RefHeading___the_grand_challenge_14"/><text:bookmark-end text:name="the_grand_challenge"/></text:h>
      <text:p text:style-name="Text_20_body"><text:a xlink:type="simple" xlink:href="#ddsf:public:guidebook:03_user:02_health" text:style-name="Local_20_link" text:visited-style-name="Visited_20_Local_20_Link"> Return to the top</text:a></text:p>
      <text:p text:style-name="Text_20_body">
<draw:frame draw:style-name="mediacenter" draw:name="5" text:anchor-type="paragraph" draw:z-index="5" svg:width="18.520833333333cm" style:rel-width="100%" svg:height="10.086186305732cm" style:rel-height="scale"><draw:image xlink:href="Pictures/6415fa957441ffd51fff99a0ce60c52d.png" xlink:type="simple" xlink:show="embed" xlink:actuate="onLoad"/></draw:frame>
</text:p>
      <text:p text:style-name="Text_20_body">The Grand Challenge Descriotion, (c) General Electric 
</text:p>
      <text:p text:style-name="Text_20_body">The following helps describe what is referred to as the “Grand Challenge” of Patient Monitoring.</text:p>
      <text:p text:style-name="Text_20_body">There is a dynamic nature to the systems</text:p>
      <text:p text:style-name="Text_20_body">Patients get disconnected, they enter and leave coverage areas with devicesNetwork switch failurespower outagesfires in a buildingconstruction locally within the hospital but also in the streets, for example, a fiber optics lone being cut, etc.We have to build resilience into the system to adapt to the dynamic ever changing system and environment. So, while all the changes and interruptions are occurring the system is constantly trying to reconcile itself to reflect the real world. So, when the system does come back together, then the data and the system components must reconcile system to a clinically safe state. </text:p>
      <text:p text:style-name="Text_20_body">Using <text:a xlink:type="simple" xlink:href="https://www.omgwiki.org/ddsf/doku.php?id=ddsf:public:guidebook:06_append:glossary:d:data_distribution_service_dds" text:style-name="Internet_20_link" text:visited-style-name="Visited_20_Internet_20_Link">Data Distribution Service (DDS)</text:a> to maintain the state in the network and devices, allows the system to do safe and predictable reconsideration when parts of the system fail. As an example, of all the possible failures that could and do occur, you can not rely on always being in communication with the edge compute or the cloud. The system needs to back off components and expectations and continue to operate. The system needs to recover and reconcile. </text:p>
      <text:p text:style-name="Text_20_body">The Grand Challenge of a Patient Monitoring Ecosystem is that the state of the ecosystem is <text:span text:style-name="Strong_20_Emphasis">massively distributed</text:span>, and <text:span text:style-name="Strong_20_Emphasis">always</text:span> expected to be in an inconsistent state, desiring a state of consistency. <text:span text:style-name="Strong_20_Emphasis">How can you design a system to be inconsistent?</text:span>Because it is recognized that parts of the system fail, it is to be expected<text:span text:style-name="Strong_20_Emphasis">Why is inconsistency expected?</text:span> Consider an average hospital with 200 patient monitors10  clinical units , and40  central stationsIt is <text:span text:style-name="Strong_20_Emphasis">expected</text:span> that if aMonitor becomes disconnected during transportAn entire Unit disconnects from the rest of the hospitalA building is cut off from the Edge PlatformThe Edge Platform failsThe <text:span text:style-name="Strong_20_Emphasis">state</text:span> of the <text:span text:style-name="Strong_20_Emphasis">device</text:span>, the <text:span text:style-name="Strong_20_Emphasis">unit</text:span>, the <text:span text:style-name="Strong_20_Emphasis">building</text:span> can be safely changed while disconnected<text:span text:style-name="Strong_20_Emphasis">Safe</text:span> and expected state <text:span text:style-name="Strong_20_Emphasis">reconciliation</text:span>Allowing disconnected state changes is simple, but as the elements of the system reconnect, the patient monitoring ecosystem must <text:span text:style-name="Strong_20_Emphasis">reconcile</text:span> state safely, and <text:span text:style-name="Strong_20_Emphasis">reflect</text:span> the clinical users’ <text:span text:style-name="Emphasis">intentions</text:span> based on their practice of care givingGraphically, the Grand Challenge s represented in the following diagram of a small system. All the components on the diagram are representaive of the components with the system,. Any one of these could fail or the connections could fail. You can not be</text:p>
      <text:p text:style-name="Text_20_body">
<draw:frame draw:style-name="mediacenter" draw:name="6" text:anchor-type="paragraph" draw:z-index="6" svg:width="18.520833333333cm" style:rel-width="100%" svg:height="10.450626959248cm" style:rel-height="scale"><draw:image xlink:href="Pictures/1bbeaf3603a52ed910c249c9749ed177.png" xlink:type="simple" xlink:show="embed" xlink:actuate="onLoad"/></draw:frame>
</text:p>
      <text:p text:style-name="Text_20_body">The Grand Challenge, Big Perspective, (c) General Electric 
</text:p>
      <text:h text:style-name="Heading_20_2" text:outline-level="2"><text:bookmark-start text:name="__RefHeading___why_data_distribution_service_dds_standard_15"/><text:bookmark-start text:name="why_data_distribution_service_dds_standard"/>Why Data Distribution Service (DDS) Standard<text:bookmark-end text:name="__RefHeading___why_data_distribution_service_dds_standard_15"/><text:bookmark-end text:name="why_data_distribution_service_dds_standard"/></text:h>
      <text:p text:style-name="Text_20_body"><text:a xlink:type="simple" xlink:href="#ddsf:public:guidebook:03_user:02_health" text:style-name="Local_20_link" text:visited-style-name="Visited_20_Local_20_Link"> Return to the top</text:a>
GE is using DDS win some of the systems that were built but you don't see it , its under the hood so to speak. But as we move forward, we are continuing to expand our footprint using DDS to convey the information back and forth across the whole system. </text:p>
      <text:p text:style-name="Text_20_body"><text:a xlink:type="simple" xlink:href="https://www.omgwiki.org/ddsf/doku.php?id=ddsf:public:guidebook:06_append:glossary:d:data_distribution_service_dds" text:style-name="Internet_20_link" text:visited-style-name="Visited_20_Internet_20_Link">Data Distribution Service (DDS)</text:a> standard in Patient Monitoring specifically designed for real-time, mission-critical applications to manage data-centric states across decentralized systems, in a scalable and secure manner. The reason we are using DDS is:</text:p>
      <text:p text:style-name="Text_20_body">DDS is not “cloud centric”. If you have a server, you are dependent on the server and consequently any server failures have considered during the design. These kinds of failures are not acceptable during life critical patient monitoring.Data state are exchanged at “wire-speed” using <text:a xlink:type="simple" xlink:href="https://www.omgwiki.org/ddsf/doku.php?id=ddsf:private:guidebook:06_append:glossary:q:quality_of_service_qos_policies" text:style-name="Internet_20_link" text:visited-style-name="Visited_20_Internet_20_Link">Quality of Service (QoS)</text:a> control. We prioritize some traffic over traffic. We are prioritizing real-time event traffic versus historic back logs. For example, if a device had been disconnected for four hours, the backlog data is important and needs to be back filled bit not interfere with the real-time monitoring data. This prioritization of the data delivery is done using a QoS scheme across all the different topics and domains in the system. Naturally, it is optimized for the real-time aspects of patient monitoring.There are no data-mastership concerns, just distributed state reconciliation. In the past, before we used DDS, some data was stored in the device, some in the central station, and some on the servers. This made scaling and extending the system difficult because each data repository had different data and data-mastership issues.Efficient communication leveraging DDS built-in “type system” (<text:a xlink:type="simple" xlink:href="https://www.omgwiki.org/ddsf/doku.php?id=ddsf:public:guidebook:06_append:01_family_of_standards:01_core:dds_extensible_types_dds-xtypes" text:style-name="Internet_20_link" text:visited-style-name="Visited_20_Internet_20_Link">DDS-XTYPES</text:a>). Patient Monitoring data is complex because human physiology is complex. Some example of the data devices collect are:electrical impulses from the heart with ECGsaturation levels oxygen (i.e., oxygenation) in the bloodbrain waives, exhaled respiratory gasses such as CO2There are so many measurements that can be collected from a body, it results in very complex <text:a xlink:type="simple" xlink:href="https://www.omgwiki.org/ddsf/doku.php?id=ddsf:public:guidebook:06_append:glossary:d:dm" text:style-name="Internet_20_link" text:visited-style-name="Visited_20_Internet_20_Link">Data Model (DM)</text:a>. Using verbose, un-managed data models like those in HL7 is not efficient and can lead to errors of translation. So, representing the data  the data using DDS X-TYPES, the data is ultimately represented as binary data. It is efficient from at the machine level. The data can be sent across the wire in binary format, but is still fully documented and described with XTYPES. So each station shares the same current data model regardless of its computer architecture (i.e., big verus <text:a xlink:type="simple" xlink:href="https://www.omgwiki.org/ddsf/doku.php?id=ddsf:private:guidebook:06_append:glossary:l:littleendian" text:style-name="Internet_20_link" text:visited-style-name="Visited_20_Internet_20_Link">little endian</text:a>, <text:a xlink:type="simple" xlink:href="https://www.omgwiki.org/ddsf/doku.php?id=ddsf:public:guidebook:06_append:glossary:0-9:16-bit" text:style-name="Internet_20_link" text:visited-style-name="Visited_20_Internet_20_Link">16-Bit</text:a>, <text:a xlink:type="simple" xlink:href="https://www.omgwiki.org/ddsf/doku.php?id=ddsf:public:guidebook:06_append:glossary:0-9:32-bit" text:style-name="Internet_20_link" text:visited-style-name="Visited_20_Internet_20_Link">32-Bit</text:a> or <text:a xlink:type="simple" xlink:href="https://www.omgwiki.org/ddsf/doku.php?id=ddsf:public:guidebook:06_append:glossary:0-9:64-bit" text:style-name="Internet_20_link" text:visited-style-name="Visited_20_Internet_20_Link">64-Bit</text:a> processors, etc. On the wire compatibility with dynamic data model dynamic changes and evolution. This provides on-wire compatibility which is really important as the data model changes. The data model not only changes through the current care workflow on different machines, but also aa the system is extended and upgraded in the future. For example, providing upward compatibility as parameters are modified or added going forward, or even using new parameters we have not even invented yet.Content aware filtering to drive further efficiency - A lot of our devices are wireless, battery operated and using <text:a xlink:type="simple" xlink:href="https://www.omgwiki.org/ddsf/doku.php?id=ddsf:private:guidebook:06_append:glossary:w:wan" text:style-name="Internet_20_link" text:visited-style-name="Visited_20_Internet_20_Link">wan</text:a> connectivity. Sending un-needd or unwanted data to and from these devices can shorten their usefulness or create the the equivalent of a Denial of Service (DoS) attack. Therefore, we have to make sure for efficiency and security that the data transfers are efficient and minimal. In other words, we are not sending data to places in the network that do not need or want the data. So, we rely on the built-in <text:a xlink:type="simple" xlink:href="https://www.omgwiki.org/ddsf/doku.php?id=ddsf:public:guidebook:06_append:glossary:d:data_distribution_service_dds" text:style-name="Internet_20_link" text:visited-style-name="Visited_20_Internet_20_Link">Data Distribution Service (DDS)</text:a> content filtering at both the source and the destination. So we are sending the correct data to the data sinks that require that data and nothing extra.Fully secure endpoint authentication and <text:a xlink:type="simple" xlink:href="https://www.omgwiki.org/ddsf/doku.php?id=ddsf:public:guidebook:06_append:glossary:e:encryption" text:style-name="Internet_20_link" text:visited-style-name="Visited_20_Internet_20_Link">encryption</text:a> built-in - In healthcare, security is paramount. Making sure that we have military grade security, there is encryption, authentication, authorization and that different nodes have different rights to different topics and different ways of exerting Command and Control (C2) over a patients state (i.e., admitting, discharging, silencing alarms, changing the way an algorithm behaves.) These types of features must be at the foundation of the system, otherwise the entire system at risk. In our system, we are using DDS-Secure to help with these issues.Transport independent, the best transport is used for the communication link - Some of the links are wireless <text:a xlink:type="simple" xlink:href="https://www.omgwiki.org/ddsf/doku.php?id=ddsf:private:guidebook:06_append:glossary:l:lan" text:style-name="Internet_20_link" text:visited-style-name="Visited_20_Internet_20_Link">LAN</text:a>, some are over wired high-seed networks, and others are over <text:a xlink:type="simple" xlink:href="https://www.omgwiki.org/ddsf/doku.php?id=ddsf:private:guidebook:06_append:glossary:p:point-to-point" text:style-name="Internet_20_link" text:visited-style-name="Visited_20_Internet_20_Link">point-to-point</text:a> “body area” <text:a xlink:type="simple" xlink:href="https://www.omgwiki.org/ddsf/doku.php?id=ddsf:private:guidebook:06_append:glossary:w:wireless" text:style-name="Internet_20_link" text:visited-style-name="Visited_20_Internet_20_Link">wireless networks</text:a>. Not everything is <text:a xlink:type="simple" xlink:href="https://www.omgwiki.org/ddsf/doku.php?id=ddsf:public:guidebook:06_append:glossary:e:ethernet" text:style-name="Internet_20_link" text:visited-style-name="Visited_20_Internet_20_Link">Ethernet</text:a> or <text:a xlink:type="simple" xlink:href="https://www.omgwiki.org/ddsf/doku.php?id=ddsf:private:guidebook:06_append:glossary:i:ip" text:style-name="Internet_20_link" text:visited-style-name="Visited_20_Internet_20_Link">ip</text:a>, therefore, we use a service which not tied to a specific transport allowing the right transport to be selected for the right purpose. This applies all the way along the communication pathway from the edge to the severs.Software defined domains and topics - Help shape the distribution of data, the virtual communication of which endpoints communicate with each other, also adding to the design architectures and the security and efficiency of the system.
<draw:frame draw:style-name="mediacenter" draw:name="7" text:anchor-type="paragraph" draw:z-index="7" svg:width="18.520833333333cm" style:rel-width="100%" svg:height="11.075209731544cm" style:rel-height="scale"><draw:image xlink:href="Pictures/e7e2c478ce7c061c2eec7a24d4e3804d.png" xlink:type="simple" xlink:show="embed" xlink:actuate="onLoad"/></draw:frame>
</text:p>
      <text:p text:style-name="Text_20_body">DDS Features that help achieve the Grand Challenge of Patient Monitoring, (c) General Electric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style:style style:name="PluginODTAutoStyle_Text_2" style:family="text">
      <style:text-properties fo:color="#FF0000" fo:font-style="normal" fo:font-size="10.5pt" fo:font-family="Garamond" fo:border="0pt none"/>
    </style:style>
    <style:style style:name="PluginODTAutoStyle_Text_3" style:family="text">
      <style:text-properties fo:color="#DAA520" fo:background-color="lightgrey" fo:font-style="normal" fo:font-size="10.5pt" fo:font-family="Garamond" fo:border="0pt none"/>
    </style:style>
    <style:style style:name="PluginODTAutoStyle_Text_4" style:family="text">
      <style:text-properties fo:color="#00008B" fo:background-color="lightgrey" fo:font-style="normal" fo:font-size="10.5pt" fo:font-family="Garamond" fo:border="0pt none"/>
    </style:style>
    <style:style style:name="PluginODTAutoStyle_Text_5" style:family="text">
      <style:text-properties fo:color="#00FFFF" fo:background-color="lightgrey" fo:font-style="normal" fo:font-size="10.5pt" fo:font-family="Garamond" fo:border="0pt none"/>
    </style:style>
    <style:style style:name="PluginODTAutoStyle_Text_6" style:family="text">
      <style:text-properties fo:color="#696969" fo:background-color="lightgrey"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3_user:02_health</dc:title>
  </office:meta>
</office:document-meta>
</file>