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d38e0d65f0802b007926d7e40f9c172.png"/>
  <manifest:file-entry manifest:media-type="image/png" manifest:full-path="Pictures/547956c56e9e820f1f6129e35a12cd13.png"/>
  <manifest:file-entry manifest:media-type="image/png" manifest:full-path="Pictures/396a9a8aeeb8a01003b08889cb565d4b.png"/>
  <manifest:file-entry manifest:media-type="image/png" manifest:full-path="Pictures/5d94bada51f07f1610aa1fe1068ce31c.png"/>
  <manifest:file-entry manifest:media-type="image/png" manifest:full-path="Pictures/e58fab068b90871f7e7251a01dd089df.png"/>
  <manifest:file-entry manifest:media-type="image/png" manifest:full-path="Pictures/3b0b10cbb6f306a46b0e789e30902c1a.png"/>
  <manifest:file-entry manifest:media-type="image/png" manifest:full-path="Pictures/0d2012bbba3c5e4b0b13a1804cf75f85.png"/>
  <manifest:file-entry manifest:media-type="image/png" manifest:full-path="Pictures/48a1a4d25c600b96d2e8917b00787de5.png"/>
  <manifest:file-entry manifest:media-type="image/png" manifest:full-path="Pictures/e4ab582a8bd9229a3add4b2b0437762a.png"/>
  <manifest:file-entry manifest:media-type="image/png" manifest:full-path="Pictures/6beb8cb83cd017c22cd22ed4a766b950.png"/>
  <manifest:file-entry manifest:media-type="image/png" manifest:full-path="Pictures/4cb73fe01002f779d6af766bfcc86811.png"/>
  <manifest:file-entry manifest:media-type="image/png" manifest:full-path="Pictures/753ce088285fc6cf108f69e34dc129c1.png"/>
  <manifest:file-entry manifest:media-type="image/png" manifest:full-path="Pictures/708b81f8443e7431e1d50616aa9121c5.png"/>
  <manifest:file-entry manifest:media-type="image/png" manifest:full-path="Pictures/20baaa1260462dad882d721ff851755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dsf:public:guidebook:03_user:03_tms"/><text:bookmark-start text:name="__RefHeading___use_case_2tactical_microgrid_standard_tms_1"/><text:bookmark-start text:name="use_case_2tactical_microgrid_standard_tms"/>Use Case 2: Tactical Microgrid Standard (TMS)<text:bookmark-end text:name="__RefHeading___use_case_2tactical_microgrid_standard_tms_1"/><text:bookmark-end text:name="use_case_2tactical_microgrid_standard_tms"/></text:h>
      <text:p text:style-name="Text_20_body"><text:a xlink:type="simple" xlink:href="https://www.omgwiki.org/ddsf/doku.php?id=ddsf:public:guidebook:03_user:start" text:style-name="Internet_20_link" text:visited-style-name="Visited_20_Internet_20_Link"> Return to User Experiences</text:a></text:p>
      <text:h text:style-name="Heading_20_2" text:outline-level="2"><text:bookmark-start text:name="__RefHeading___details_2"/><text:bookmark-start text:name="details"/>Details<text:bookmark-end text:name="__RefHeading___details_2"/><text:bookmark-end text:name="details"/></text:h>
      <table:table table:style-name="Table">
        <table:table-column/>
        <table:table-column/>
        <table:table-row>
          <table:table-cell office:value-type="string" table:style-name="tableheader">
            <text:p text:style-name="Table_20_Heading"> Author        </text:p>
          </table:table-cell>
          <table:table-cell office:value-type="string" table:style-name="tablecell">
            <text:p text:style-name="tablealignleft"> Daniel Herring                                                                                                                                                             </text:p>
          </table:table-cell>
        </table:table-row>
        <table:table-row>
          <table:table-cell office:value-type="string" table:style-name="tableheader">
            <text:p text:style-name="Table_20_Heading"> Title         </text:p>
          </table:table-cell>
          <table:table-cell office:value-type="string" table:style-name="tablecell">
            <text:p text:style-name="tablealignleft"> Associate Staff                                                                                                                                                            </text:p>
          </table:table-cell>
        </table:table-row>
        <table:table-row>
          <table:table-cell office:value-type="string" table:style-name="tableheader">
            <text:p text:style-name="Table_20_Heading"> Organization  </text:p>
          </table:table-cell>
          <table:table-cell office:value-type="string" table:style-name="tablecell">
            <text:p text:style-name="tablealignleft"> MIT Lincoln Laboratory                                                                                                                                                     </text:p>
          </table:table-cell>
        </table:table-row>
        <table:table-row>
          <table:table-cell office:value-type="string" table:style-name="tableheader">
            <text:p text:style-name="Table_20_Heading"> Date          </text:p>
          </table:table-cell>
          <table:table-cell office:value-type="string" table:style-name="tablecell">
            <text:p text:style-name="tablealignleft"> 28 May 2020                                                                                                                                                                </text:p>
          </table:table-cell>
        </table:table-row>
        <table:table-row>
          <table:table-cell office:value-type="string" table:style-name="tableheader">
            <text:p text:style-name="Table_20_Heading"> Time          </text:p>
          </table:table-cell>
          <table:table-cell office:value-type="string" table:style-name="tablecell">
            <text:p text:style-name="tablealignleft"> 31 Minutes                                                                                                                                                                 </text:p>
          </table:table-cell>
        </table:table-row>
        <table:table-row>
          <table:table-cell office:value-type="string" table:style-name="tableheader">
            <text:p text:style-name="Table_20_Heading"> Presentation  </text:p>
          </table:table-cell>
          <table:table-cell office:value-type="string" table:style-name="tablecell">
            <text:p text:style-name="tablealignleft"> <text:a xlink:type="simple" xlink:href="https://www.brighttalk.com/webcast/12231/401676?utm_campaign=channel-feed&amp;utm_source=brighttalk-portal&amp;utm_medium=web" text:style-name="Internet_20_link" text:visited-style-name="Visited_20_Internet_20_Link"> Tactical Microgrid Standard - DDSF BrightTalk </text:a>  </text:p>
          </table:table-cell>
        </table:table-row>
        <table:table-row>
          <table:table-cell office:value-type="string" table:style-name="tableheader">
            <text:p text:style-name="Table_20_Heading"> Document      </text:p>
          </table:table-cell>
          <table:table-cell office:value-type="string" table:style-name="tablecell">
            <text:p text:style-name="tablealignleft"> <text:a xlink:type="simple" xlink:href="http://public2.brighttalk.com/resource/core/274119/dds-foundation_tms-use-case-20200527_609918.pdf" text:style-name="Internet_20_link" text:visited-style-name="Visited_20_Internet_20_Link"> Tactical Microgrid Standard </text:a>                                       </text:p>
          </table:table-cell>
        </table:table-row>
      </table:table>
      <text:h text:style-name="Heading_20_2" text:outline-level="2"><text:bookmark-start text:name="__RefHeading___tactical_microgrid_standard_tms_using_dds_for_secure_communications_3"/><text:bookmark-start text:name="tactical_microgrid_standard_tms_using_dds_for_secure_communications"/>Tactical Microgrid Standard (TMS) Using DDS for Secure Communications<text:bookmark-end text:name="__RefHeading___tactical_microgrid_standard_tms_using_dds_for_secure_communications_3"/><text:bookmark-end text:name="tactical_microgrid_standard_tms_using_dds_for_secure_communications"/></text:h>
      <text:h text:style-name="Heading_20_2" text:outline-level="2"><text:bookmark-start text:name="__RefHeading___abstract_4"/><text:bookmark-start text:name="abstract"/>Abstract<text:bookmark-end text:name="__RefHeading___abstract_4"/><text:bookmark-end text:name="abstract"/></text:h>
      <text:p text:style-name="Text_20_body">A proposed Tactical <text:a xlink:type="simple" xlink:href="https://www.omgwiki.org/ddsf/doku.php?id=ddsf:public:guidebook:06_append:glossary:m:microgrid" text:style-name="Internet_20_link" text:visited-style-name="Visited_20_Internet_20_Link">Microgrid</text:a> Standard (TMS) is a new <text:a xlink:type="simple" xlink:href="https://www.omgwiki.org/ddsf/doku.php?id=ddsf:public:guidebook:06_append:glossary:e:egrid" text:style-name="Internet_20_link" text:visited-style-name="Visited_20_Internet_20_Link">power grid</text:a> system architecture, developed to meet <text:a xlink:type="simple" xlink:href="https://www.omgwiki.org/ddsf/doku.php?id=ddsf:public:guidebook:06_append:glossary:d:dod" text:style-name="Internet_20_link" text:visited-style-name="Visited_20_Internet_20_Link">Department of Defense (DoD)</text:a> and industry needs. TMS offers unique features that address challenges faced by existing power systems. <text:a xlink:type="simple" xlink:href="https://www.omgwiki.org/ddsf/doku.php?id=ddsf:public:guidebook:06_append:glossary:d:data_distribution_service_dds" text:style-name="Internet_20_link" text:visited-style-name="Visited_20_Internet_20_Link">Data Distribution Service (DDS)</text:a> provides resilient and secure publish/subscribe communications for TMS. The presenter, Daniel Herring has used DDS for 14 years at MIT Lincoln Laboratory and shares some experience on what DDS enables and how DDS can be introduced to other organizations.</text:p>
      <text:h text:style-name="Heading_20_3" text:outline-level="3"><text:bookmark-start text:name="__RefHeading___attribution_5"/><text:bookmark-start text:name="attribution"/>Attribution<text:bookmark-end text:name="__RefHeading___attribution_5"/><text:bookmark-end text:name="attribution"/></text:h>
      <text:p text:style-name="Text_20_body"><text:a xlink:type="simple" xlink:href="#ddsf:public:guidebook:03_user:03_tms" text:style-name="Local_20_link" text:visited-style-name="Visited_20_Local_20_Link"> Return to the top</text:a></text:p>
      <text:h text:style-name="Heading_20_4" text:outline-level="4"><text:bookmark-start text:name="__RefHeading___distribution_statement_a._approved_for_public_release._distribution_is_unlimited_6"/><text:bookmark-start text:name="distribution_statement_a._approved_for_public_release._distribution_is_unlimited"/>DISTRIBUTION STATEMENT A. Approved for public release. Distribution is unlimited.<text:bookmark-end text:name="__RefHeading___distribution_statement_a._approved_for_public_release._distribution_is_unlimited_6"/><text:bookmark-end text:name="distribution_statement_a._approved_for_public_release._distribution_is_unlimited"/></text:h>
      <text:p text:style-name="Text_20_body">This material is based upon work supported by the Department of the Army under Air Force Contract No. FA8702-15-D-0001. Any opinions, findings, conclusions or recommendations expressed in this material are those of the author(s) and do not necessarily reflect the views of the Department of the Army.</text:p>
      <text:h text:style-name="Heading_20_4" text:outline-level="4"><text:bookmark-start text:name="__RefHeading___c_2020_massachusetts_institute_of_technology_7"/><text:bookmark-start text:name="c_2020_massachusetts_institute_of_technology"/>(c) 2020 Massachusetts Institute of Technology<text:bookmark-end text:name="__RefHeading___c_2020_massachusetts_institute_of_technology_7"/><text:bookmark-end text:name="c_2020_massachusetts_institute_of_technology"/></text:h>
      <text:p text:style-name="Text_20_body">Delivered to the U.S. Government with Unlimited Rights, as defined in <text:a xlink:type="simple" xlink:href="https://www.law.cornell.edu/cfr/text/48/252.227-7013" text:style-name="Internet_20_link" text:visited-style-name="Visited_20_Internet_20_Link"> DFARS Part 252.227-7013</text:a> or 7014 (Feb 2014). Notwithstanding any copyright notice, U.S. Government rights in this work are defined by DFARS 252.227-7013 or <text:a xlink:type="simple" xlink:href="https://www.law.cornell.edu/cfr/text/48/252.227-7014" text:style-name="Internet_20_link" text:visited-style-name="Visited_20_Internet_20_Link"> DFARS 252.227-7014</text:a> as detailed above. Use of this work other than as specifically authorized by the U.S. Government may violate any copyrights that exist in this work. See definition for <text:a xlink:type="simple" xlink:href="https://www.omgwiki.org/ddsf/doku.php?id=ddsf:public:guidebook:06_append:glossary:d:dfars" text:style-name="Internet_20_link" text:visited-style-name="Visited_20_Internet_20_Link">Defense Federal Acquisition Regulation Supplement (DFARS)</text:a>.</text:p>
      <text:h text:style-name="Heading_20_2" text:outline-level="2"><text:bookmark-start text:name="__RefHeading___the_need_for_new_power_system_architectures_8"/><text:bookmark-start text:name="the_need_for_new_power_system_architectures"/>The Need for New Power System Architectures<text:bookmark-end text:name="__RefHeading___the_need_for_new_power_system_architectures_8"/><text:bookmark-end text:name="the_need_for_new_power_system_architectures"/></text:h>
      <text:p text:style-name="Text_20_body"><text:a xlink:type="simple" xlink:href="#ddsf:public:guidebook:03_user:03_tms" text:style-name="Local_20_link" text:visited-style-name="Visited_20_Local_20_Link"> Return to the top</text:a></text:p>
      <text:p text:style-name="Text_20_body">The Tactical Microgrid Standard (TMS) is a new proposed standard for power systems. TMS was developed to lower costs and increase performance for the <text:a xlink:type="simple" xlink:href="https://www.omgwiki.org/ddsf/doku.php?id=ddsf:public:guidebook:06_append:glossary:d:dod" text:style-name="Internet_20_link" text:visited-style-name="Visited_20_Internet_20_Link">Department of Defense (DoD)</text:a>, private industry, and residential users.
As illustrated in Figure , <text:a xlink:type="simple" xlink:href="https://www.omgwiki.org/ddsf/doku.php?id=ddsf:public:guidebook:06_append:glossary:e:egrid" text:style-name="Internet_20_link" text:visited-style-name="Visited_20_Internet_20_Link"> power grids</text:a> face a range of increasing challenges:</text:p>
      <text:p text:style-name="Text_20_body">Natural disasters of increasing frequency and impactMan-made interference or malicious attacksThe inclusion of new technologies that produce and consume powerBetter integration of components to provide system-level behaviorsTMS applies the following design principles to <text:a xlink:type="simple" xlink:href="https://www.omgwiki.org/ddsf/doku.php?id=ddsf:public:guidebook:06_append:glossary:s:sgrid" text:style-name="Internet_20_link" text:visited-style-name="Visited_20_Internet_20_Link">Smart Grid</text:a> applications:</text:p>
      <text:p text:style-name="Text_20_body">Simple -- require less expertise, planning, and timeEfficient -- get the most out of every drop of fuelResilient -- get the most out of every piece of equipmentModular -- loosely coupled building blocks that can be assembled to meet changing requirementsScalable -- grow in size over timeExtensible -- grow in features over time<text:a xlink:type="simple" xlink:href="https://www.omgwiki.org/ddsf/doku.php?id=ddsf:public:guidebook:06_append:glossary:o:oa" text:style-name="Internet_20_link" text:visited-style-name="Visited_20_Internet_20_Link">Open architecture (OA)</text:a> -- support a wide range of manufacturers and product lines
<draw:frame draw:style-name="mediacenter" draw:name="0" text:anchor-type="paragraph" draw:z-index="0" svg:width="18.520833333333cm" style:rel-width="100%" svg:height="10.365617148241cm" style:rel-height="scale"><draw:image xlink:href="Pictures/6d38e0d65f0802b007926d7e40f9c172.png" xlink:type="simple" xlink:show="embed" xlink:actuate="onLoad"/></draw:frame>
</text:p>
      <text:p text:style-name="Text_20_body">The Need for New Power System Architecture
</text:p>
      <text:p text:style-name="Text_20_body">Since the advent of the <text:a xlink:type="simple" xlink:href="https://www.omgwiki.org/ddsf/doku.php?id=ddsf:public:guidebook:06_append:glossary:e:egrid" text:style-name="Internet_20_link" text:visited-style-name="Visited_20_Internet_20_Link">Electric Grid</text:a>, our society's dependence on electricity has grown and it is now an essential utility. For example, electricity powers the <text:a xlink:type="simple" xlink:href="https://www.omgwiki.org/ddsf/doku.php?id=ddsf:public:guidebook:06_append:glossary:i:internet" text:style-name="Internet_20_link" text:visited-style-name="Visited_20_Internet_20_Link">internet</text:a> technologies that are so essential to modern society.  A rare power outage lasting a second, minute, hour, or day may be tolerable.  Frequent outages or ones lasting a week, month, or year would cause significant social and economic harm.  Some recent, high profile instances of power losses due to natural disasters are hurricanes, earthquakes and fires (i.e., New Orleans, Puerto Rico<text:note text:id="ftn0" text:note-class="footnote"><text:note-citation text:label="1)">1)</text:note-citation><text:note-body><text:p text:style-name="Footnote">
Puerto Rico Power Fully Restored 18 Months After Hurricane Maria Wiped Out the Grid, Weather Channel News, 21 March 2019
</text:p></text:note-body></text:note> and California<text:note text:id="ftn1" text:note-class="footnote"><text:note-citation text:label="2)">2)</text:note-citation><text:note-body><text:p text:style-name="Footnote">
Resiliency of Power Grids After Earthquakes, John Eidinger, Alex K Tang G&amp;E Engineering Systems Inc. and L&amp;T Consulting, Olympic Valley, California, USA and Mississauga, Ontario, Canada
</text:p></text:note-body></text:note>). </text:p>
      <text:p text:style-name="Text_20_body">In addition to the natural disasters, there are an increasing number of man-made disasters that have or potentially have caused power outages. Some examples of man-man disasters are the planned power outages in Northern California created by the power company to try and prevent wildfires caused by downed power lines.<text:note text:id="ftn2" text:note-class="footnote"><text:note-citation text:label="3)">3)</text:note-citation><text:note-body><text:p text:style-name="Footnote">
Nearly 1 Million Customers To Lose Power In Planned PG&amp;E Power Outages, NPR, National News, 27 October 2019
</text:p></text:note-body></text:note> There are also malicious attacks caused by malware injected into power system components. An example of this malware attack occurred in the Ukraine.<text:note text:id="ftn3" text:note-class="footnote"><text:note-citation text:label="4)">4)</text:note-citation><text:note-body><text:p text:style-name="Footnote">
Ukraine's power outage was a cyber attack: Ukrenergo, Technology News, Reuters, 18 January 2017
</text:p></text:note-body></text:note>. The overall trend is that our reliance on electricity will increase over time and the magnitude of the damaged cause by power outages will also increase.</text:p>
      <text:p text:style-name="Text_20_body">Furthermore, there is a need for better ways of integrating power systems.  We want to accelerate the release of new technologies, reduce costs, and increase automation between devices, all at the same time. </text:p>
      <text:p text:style-name="Text_20_body">As a consequence, this has driven for a lot of new <text:a xlink:type="simple" xlink:href="https://www.omgwiki.org/ddsf/doku.php?id=ddsf:public:guidebook:06_append:glossary:r:requirement" text:style-name="Internet_20_link" text:visited-style-name="Visited_20_Internet_20_Link">requirements</text:a> for utility infrastructure. There are hundreds to thousands of companies working in the energy sector and they need a common platform to facilitate integration of their solutions.  TMS meets this need for a wide range of on-site power use cases.</text:p>
      <text:h text:style-name="Heading_20_3" text:outline-level="3"><text:bookmark-start text:name="__RefHeading___canonical_power_system_architecture_and_for_overall_power_missions_9"/><text:bookmark-start text:name="canonical_power_system_architecture_and_for_overall_power_missions"/>Canonical Power System Architecture and for Overall Power Missions<text:bookmark-end text:name="__RefHeading___canonical_power_system_architecture_and_for_overall_power_missions_9"/><text:bookmark-end text:name="canonical_power_system_architecture_and_for_overall_power_missions"/></text:h>
      <text:p text:style-name="Text_20_body"><text:a xlink:type="simple" xlink:href="#ddsf:public:guidebook:03_user:03_tms" text:style-name="Local_20_link" text:visited-style-name="Visited_20_Local_20_Link"> Return to the top</text:a></text:p>
      <text:p text:style-name="Text_20_body">Figure  provides a graphic overview of what a “generic” <text:a xlink:type="simple" xlink:href="https://www.omgwiki.org/ddsf/doku.php?id=ddsf:public:guidebook:06_append:glossary:e:egrid" text:style-name="Internet_20_link" text:visited-style-name="Visited_20_Internet_20_Link">power grid</text:a> system looks like.</text:p>
      <text:p text:style-name="Text_20_body">Grid Components:</text:p>
      <text:p text:style-name="Text_20_body"><text:span text:style-name="Strong_20_Emphasis">Power Sources</text:span> are large generators of electricity that use traditional energy resources such as as coal, oil, natural gas and nuclear as well as <text:a xlink:type="simple" xlink:href="https://www.omgwiki.org/ddsf/doku.php?id=ddsf:public:guidebook:06_append:glossary:r:renewerg" text:style-name="Internet_20_link" text:visited-style-name="Visited_20_Internet_20_Link">reneable resources</text:a> such as solar and wind (not listed in graphic). <text:span text:style-name="Strong_20_Emphasis">Power Transmission</text:span> is the network of high voltage lines (cables) that connect sources to electric substations, where it is dropped to medium voltage.<text:span text:style-name="Strong_20_Emphasis"> Heavy Industry </text:span> includes high-power consumers such as furnaces, electrolysis, and smelting <text:note text:id="ftn4" text:note-class="footnote"><text:note-citation text:label="5)">5)</text:note-citation><text:note-body><text:p text:style-name="Footnote">Siemens, High-current industrial transformers, Acessed: 12 Jun2020, <text:a xlink:type="simple" xlink:href="https://new.siemens.com/global/en/products/energy/high-voltage/transformers/high-current-industrial-transformers.html" text:style-name="Internet_20_link" text:visited-style-name="Visited_20_Internet_20_Link">https://new.siemens.com/global/en/products/energy/high-voltage/transformers/high-current-industrial-transformers.html</text:a></text:p></text:note-body></text:note><text:span text:style-name="Strong_20_Emphasis"> Power Distribution</text:span> is the network of medium voltage lines that connect electric substations to most consumers.<text:span text:style-name="Strong_20_Emphasis"> Consumers </text:span> are the normal light industry loads and residential neighborhoods.<text:span text:style-name="Strong_20_Emphasis"> <text:a xlink:type="simple" xlink:href="https://www.omgwiki.org/ddsf/doku.php?id=ddsf:public:guidebook:06_append:glossary:o:offgrid" text:style-name="Internet_20_link" text:visited-style-name="Visited_20_Internet_20_Link">Off-Grid</text:a> </text:span> applications have on-site power generation capabilities and may not be connected directly to utility power. They are self contained. This isolation can be due to remote operating location or by design to protect mission critical services from attacks through the utility.In addition, there are some cross grid component functions:</text:p>
      <text:p text:style-name="Text_20_body"><text:span text:style-name="Strong_20_Emphasis">Supervisory Control Plain</text:span> that coordinates the Power Sources, Transmission and Sinks. The Control is an integrated set of <text:a xlink:type="simple" xlink:href="https://www.omgwiki.org/ddsf/doku.php?id=ddsf:public:guidebook:06_append:glossary:s:scada" text:style-name="Internet_20_link" text:visited-style-name="Visited_20_Internet_20_Link">Supervisory Control and Data Acquisition (SCADA)</text:a> applications along with human operators sitting in control rooms making decisions while in contact with other operators usually over phones.<text:span text:style-name="Strong_20_Emphasis">Disaster Response</text:span> needs to span the whole system from the <text:span text:style-name="Strong_20_Emphasis">Power Sources</text:span> to the <text:span text:style-name="Strong_20_Emphasis">Sinks</text:span>. Some examples of disasters that require coordinated responses from <text:a xlink:type="simple" xlink:href="https://www.omgwiki.org/ddsf/doku.php?id=ddsf:public:guidebook:06_append:glossary:f:fema" text:style-name="Internet_20_link" text:visited-style-name="Visited_20_Internet_20_Link">Federal Emergency Management Agency (FEMA)</text:a>,  <text:a xlink:type="simple" xlink:href="https://www.omgwiki.org/ddsf/doku.php?id=ddsf:public:guidebook:06_append:glossary:u:usace" text:style-name="Internet_20_link" text:visited-style-name="Visited_20_Internet_20_Link">United States Army Corps of Engineers (USACE)</text:a>, or some other agency are hurricanes, tornadoes, dam breaches, earthquakes, bridge failures, etc.  Closely related to Disaster Response are humanity assistance missions in other regions of the world. Within the US, the Joint Chiefs of Staff, Foreign Humanitarian Assistance covers these situations. <text:note text:id="ftn5" text:note-class="footnote"><text:note-citation text:label="6)">6)</text:note-citation><text:note-body><text:p text:style-name="Footnote">Foreign Humanitarian Assistance, Joint Publication 3-29, 14 May 2019, <text:a xlink:type="simple" xlink:href="https://www.jcs.mil/Portals/36/Documents/Doctrine/pubs/jp3_29.pdf" text:style-name="Internet_20_link" text:visited-style-name="Visited_20_Internet_20_Link">https://www.jcs.mil/Portals/36/Documents/Doctrine/pubs/jp3_29.pdf</text:a> 
</text:p></text:note-body></text:note><text:span text:style-name="Strong_20_Emphasis">Critical Infrastructure Operations</text:span> in the US, refers operations conducted at specifically designated <text:a xlink:type="simple" xlink:href="https://www.omgwiki.org/ddsf/doku.php?id=ddsf:public:guidebook:06_append:glossary:c:critinfra" text:style-name="Internet_20_link" text:visited-style-name="Visited_20_Internet_20_Link">Critical Infrastructure Sectors</text:a> whose assets and networks are vital to the US security. Some examples are military bases, a hospitals, or some other community center that needs special hardening, so if there is a disaster or failure on the grid at large, that location can continue to operate undisturbed.<text:note text:id="ftn6" text:note-class="footnote"><text:note-citation text:label="7)">7)</text:note-citation><text:note-body><text:p text:style-name="Footnote">
Critical Infrastructure Sectors, Cybersecurity and Infrastructure Security Agency (CISA), 24 March 2020, <text:a xlink:type="simple" xlink:href="https://www.cisa.gov/critical-infrastructure-sectors" text:style-name="Internet_20_link" text:visited-style-name="Visited_20_Internet_20_Link">https://www.cisa.gov/critical-infrastructure-sectors</text:a>
</text:p></text:note-body></text:note><text:span text:style-name="Strong_20_Emphasis">Fuel</text:span> Underpins the entire <text:a xlink:type="simple" xlink:href="https://www.omgwiki.org/ddsf/doku.php?id=ddsf:public:guidebook:06_append:glossary:e:egrid" text:style-name="Internet_20_link" text:visited-style-name="Visited_20_Internet_20_Link">power grid</text:a> and is used directly in electrical poer generation but also heating.<text:span text:style-name="Strong_20_Emphasis">Forward Deployed Operations</text:span> might be a military Base in a remote part of the planet for example, a desert, jungle, or mountainous region. It might also be a military base in a more urban or suburban site were there is already a utility grid but there is a need to be off the grid capabilities either for critical infrastructure reasons such as in the case of an attack.
<draw:frame draw:style-name="mediacenter" draw:name="1" text:anchor-type="paragraph" draw:z-index="1" svg:width="18.520833333333cm" style:rel-width="100%" svg:height="10.295815012563cm" style:rel-height="scale"><draw:image xlink:href="Pictures/547956c56e9e820f1f6129e35a12cd13.png" xlink:type="simple" xlink:show="embed" xlink:actuate="onLoad"/></draw:frame>
</text:p>
      <text:p text:style-name="Text_20_body">Canonical Power System Architecture and for Overall Power Missions
</text:p>
      <text:p text:style-name="Text_20_body">The Tactical Microgrid Standard (TMS) is primarily developed for tactical systems that are categorized as forward deployments. These <text:span text:style-name="Strong_20_Emphasis">Forward Deployment Operations</text:span> are the focus this <text:a xlink:type="simple" xlink:href="https://www.omgwiki.org/ddsf/doku.php?id=ddsf:public:guidebook:06_append:glossary:u:use_case" text:style-name="Internet_20_link" text:visited-style-name="Visited_20_Internet_20_Link">Use Case</text:a> study.  However, the benefits of the TMS are not restricted to tactical <text:a xlink:type="simple" xlink:href="https://www.omgwiki.org/ddsf/doku.php?id=ddsf:public:guidebook:06_append:glossary:o:offgrid" text:style-name="Internet_20_link" text:visited-style-name="Visited_20_Internet_20_Link"> off-grid</text:a> operations and the adoption and adaption of the TMS to non-tactical situations is encouraged. TMS has many technological similarities to the other application scenarios. In fact some of the first implementation of the TMS are in the area of <text:span text:style-name="Strong_20_Emphasis">Critical Infrastructure Operations</text:span> describe above. </text:p>
      <text:p text:style-name="Text_20_body">
<draw:frame draw:style-name="mediacenter" draw:name="2" text:anchor-type="paragraph" draw:z-index="2" svg:width="18.520833333333cm" style:rel-width="100%" svg:height="10.272547634003cm" style:rel-height="scale"><draw:image xlink:href="Pictures/396a9a8aeeb8a01003b08889cb565d4b.png" xlink:type="simple" xlink:show="embed" xlink:actuate="onLoad"/></draw:frame>
</text:p>
      <text:p text:style-name="Text_20_body">Focus of this Use case is on Forward Deployed Operations
</text:p>
      <text:h text:style-name="Heading_20_2" text:outline-level="2"><text:bookmark-start text:name="__RefHeading___background_of_tactical_microgrids_for_forward_deployed_operations_10"/><text:bookmark-start text:name="background_of_tactical_microgrids_for_forward_deployed_operations"/>Background of Tactical Microgrids for Forward Deployed Operations<text:bookmark-end text:name="__RefHeading___background_of_tactical_microgrids_for_forward_deployed_operations_10"/><text:bookmark-end text:name="background_of_tactical_microgrids_for_forward_deployed_operations"/></text:h>
      <text:p text:style-name="Text_20_body"><text:a xlink:type="simple" xlink:href="#ddsf:public:guidebook:03_user:03_tms" text:style-name="Local_20_link" text:visited-style-name="Visited_20_Local_20_Link"> Return to the top</text:a></text:p>
      <text:p text:style-name="Text_20_body">A bit more background on the <text:a xlink:type="simple" xlink:href="https://www.omgwiki.org/ddsf/doku.php?id=ddsf:public:guidebook:06_append:glossary:o:offgrid" text:style-name="Internet_20_link" text:visited-style-name="Visited_20_Internet_20_Link">Off-Grid</text:a> Use Case. Figure  represents an example of a <text:a xlink:type="simple" xlink:href="https://www.omgwiki.org/ddsf/doku.php?id=ddsf:public:guidebook:06_append:glossary:m:microgrid" text:style-name="Internet_20_link" text:visited-style-name="Visited_20_Internet_20_Link">Microgrid</text:a> at a <text:span text:style-name="Strong_20_Emphasis">Forward Operating Base</text:span>. In this example, there a few dozen tents on a site with potentially hundreds to thousands of people engaged in the operations. This single base site is power by multiple generation sources, has its own power distribution network and has diverse and physically distributed loads. The base is war fighter owned and operated and is self-sufficient and self-contained. It is important to note that each Forward Operating Site has a unique situation including its specific mission, <text:a xlink:type="simple" xlink:href="https://www.omgwiki.org/ddsf/doku.php?id=ddsf:public:guidebook:06_append:glossary:g:goal" text:style-name="Internet_20_link" text:visited-style-name="Visited_20_Internet_20_Link">goals</text:a>, needs and geographic location. However, the sites share a lot of similarities in terms of power generation, transmission and load. (i.e., they are all <text:a xlink:type="simple" xlink:href="https://www.omgwiki.org/ddsf/doku.php?id=ddsf:public:guidebook:06_append:glossary:m:microgrid" text:style-name="Internet_20_link" text:visited-style-name="Visited_20_Internet_20_Link"> Microgrids</text:a>). Some common loads include <text:span text:style-name="Strong_20_Emphasis">Communications</text:span>, <text:span text:style-name="Strong_20_Emphasis">Sensors</text:span>, <text:span text:style-name="Strong_20_Emphasis">Weapons</text:span> ​and least interesting but actually the post power goes to <text:span text:style-name="Strong_20_Emphasis">Climate Control</text:span> (i.e., bases  in extreme ​climate conditions require ​keeping ​people ​comfortable ​and equipment ​operating ​within the allowable environmental specifications.)</text:p>
      <text:p text:style-name="Text_20_body">
<draw:frame draw:style-name="mediacenter" draw:name="3" text:anchor-type="paragraph" draw:z-index="3" svg:width="18.520833333333cm" style:rel-width="100%" svg:height="10.381475935267cm" style:rel-height="scale"><draw:image xlink:href="Pictures/5d94bada51f07f1610aa1fe1068ce31c.png" xlink:type="simple" xlink:show="embed" xlink:actuate="onLoad"/></draw:frame>
</text:p>
      <text:p text:style-name="Text_20_body">Forward Deployed Operations Microgrid Overview
</text:p>
      <text:h text:style-name="Heading_20_3" text:outline-level="3"><text:bookmark-start text:name="__RefHeading___tactical_forward_deployed_operational_loads_11"/><text:bookmark-start text:name="tactical_forward_deployed_operational_loads"/>Tactical Forward Deployed Operational Loads<text:bookmark-end text:name="__RefHeading___tactical_forward_deployed_operational_loads_11"/><text:bookmark-end text:name="tactical_forward_deployed_operational_loads"/></text:h>
      <text:p text:style-name="Text_20_body"><text:a xlink:type="simple" xlink:href="#ddsf:public:guidebook:03_user:03_tms" text:style-name="Local_20_link" text:visited-style-name="Visited_20_Local_20_Link"> Return to the top</text:a></text:p>
      <text:p text:style-name="Text_20_body">A Tactical Forward Deployed Operational needs everything that a traditional power utility has in its <text:a xlink:type="simple" xlink:href="https://www.omgwiki.org/ddsf/doku.php?id=ddsf:public:guidebook:06_append:glossary:e:egrid" text:style-name="Internet_20_link" text:visited-style-name="Visited_20_Internet_20_Link">Electric Grid</text:a> but made harder because of the on-site capabilities. This presents many operational and physical challenges the power utility do not have.</text:p>
      <text:p text:style-name="Text_20_body">Some examples of issues that the Tactical Forward Deployed bases have that utilities do not have are:</text:p>
      <text:p text:style-name="Text_20_body"><text:span text:style-name="Strong_20_Emphasis">Rapid Deployment</text:span> - Forward Deployed Bases can have rapid set-up and tear-down the base. A utility might take months or years to plan and make a change, here they make changes in minutes<text:span text:style-name="Strong_20_Emphasis">Operator Training</text:span> - Forward Deployed Bases have multi-tasking generalist operating and maintaining the system 24/7 rather. Utilities might have a staff of dedicated, well trained, professional specialists monitoring and operating the system<text:span text:style-name="Strong_20_Emphasis">Dynamic Loads</text:span> - Forward Operating Bases loads come and go with little rhyme or reason. The Utility has stable, predicable loads, from one day to the next you can predict loads. Here are the  Transients at a utility might see a few percentage point changes in a day, but at the forward Operating Base, everything might turn on or off within minutes. <text:span text:style-name="Strong_20_Emphasis">Equipment Failures</text:span> - Forward Operating Bases  have higher rates of equipment failures due to maintenance or attacks.<text:span text:style-name="Strong_20_Emphasis">Organic Growth</text:span> - Forward Operating Bases can grow organically by changing sources, transmission and loads depending on the mission and the dynamic priorities<text:span text:style-name="Strong_20_Emphasis">New Technology Insertion</text:span> - Forward Operating Bases need to grow or shrink over time or insert new technologies such as solar over new generations of equipmentThe TMS was targeted to solve these classes of problems.</text:p>
      <text:p text:style-name="Text_20_body">
<draw:frame draw:style-name="mediacenter" draw:name="4" text:anchor-type="paragraph" draw:z-index="4" svg:width="18.520833333333cm" style:rel-width="100%" svg:height="10.345075041982cm" style:rel-height="scale"><draw:image xlink:href="Pictures/e58fab068b90871f7e7251a01dd089df.png" xlink:type="simple" xlink:show="embed" xlink:actuate="onLoad"/></draw:frame>
</text:p>
      <text:p text:style-name="Text_20_body">Tactical Forward Deployed Operational Challenges
</text:p>
      <text:h text:style-name="Heading_20_2" text:outline-level="2"><text:bookmark-start text:name="__RefHeading___tactical_microgrid_architecture_options_12"/><text:bookmark-start text:name="tactical_microgrid_architecture_options"/>Tactical Microgrid Architecture Options<text:bookmark-end text:name="__RefHeading___tactical_microgrid_architecture_options_12"/><text:bookmark-end text:name="tactical_microgrid_architecture_options"/></text:h>
      <text:h text:style-name="Heading_20_3" text:outline-level="3"><text:bookmark-start text:name="__RefHeading___before_tms_13"/><text:bookmark-start text:name="before_tms"/>Before TMS<text:bookmark-end text:name="__RefHeading___before_tms_13"/><text:bookmark-end text:name="before_tms"/></text:h>
      <text:p text:style-name="Text_20_body"><text:a xlink:type="simple" xlink:href="#ddsf:public:guidebook:03_user:03_tms" text:style-name="Local_20_link" text:visited-style-name="Visited_20_Local_20_Link"> Return to the top</text:a></text:p>
      <text:p text:style-name="Text_20_body">There were four existing Microgrid architectures evaluated for developing the new TMS. These architectures are represented in Figure . The following is a discussion of the four architectures:</text:p>
      <text:p text:style-name="Text_20_body"><text:span text:style-name="Strong_20_Emphasis"><text:a xlink:type="simple" xlink:href="https://www.omgwiki.org/ddsf/doku.php?id=ddsf:public:guidebook:06_append:glossary:s:spot" text:style-name="Internet_20_link" text:visited-style-name="Visited_20_Internet_20_Link">Spot Generation</text:a></text:span> - is very simple architecture and the <text:a xlink:type="simple" xlink:href="https://www.omgwiki.org/ddsf/doku.php?id=ddsf:public:guidebook:06_append:glossary:d:dod" text:style-name="Internet_20_link" text:visited-style-name="Visited_20_Internet_20_Link"> DoD</text:a> started using it around World War II (WWII) and purchased a lot of inventory during the Vietnam War.  This is a typical approach today. Its simple to setup. When a tent needs power, simply setup a generator outside and run a cable into the tent. The <text:span text:style-name="Strong_20_Emphasis">Spot Generation</text:span> is also is very inefficient because it uses a lot more generators than are needed. Often the generators tend to idle a much of the time resulting wasted fuel. The <text:span text:style-name="Strong_20_Emphasis">Spot Generation</text:span> architectures are fairly fragile since when a generator fails, the power in the tent go out resulting in the loss of mission functionality for that tent.<text:span text:style-name="Strong_20_Emphasis"><text:a xlink:type="simple" xlink:href="https://www.omgwiki.org/ddsf/doku.php?id=ddsf:public:guidebook:06_append:glossary:c:consgen" text:style-name="Internet_20_link" text:visited-style-name="Visited_20_Internet_20_Link">Consolidated Generation</text:a></text:span> attempts to improve on the inefficiency of <text:span text:style-name="Strong_20_Emphasis">Spot generation</text:span>, by running distribution cables to multiple tents. it does improve efficiency by better matching the load to the source, however, this kind of optimization ends up being more complicated and adding more mission functionality losses if a generator fails. As a result, it is not widely used.<text:span text:style-name="underline"><text:span text:style-name="Strong_20_Emphasis"/></text:span><text:span text:style-name="Strong_20_Emphasis"><text:a xlink:type="simple" xlink:href="https://www.omgwiki.org/ddsf/doku.php?id=ddsf:public:guidebook:06_append:glossary:c:cntrgrid" text:style-name="Internet_20_link" text:visited-style-name="Visited_20_Internet_20_Link">Central Microgrid</text:a></text:span> locates all the generators in one location and then fans out all the power through a <text:span text:style-name="Strong_20_Emphasis">Transmission Network</text:span> to all the tents that require power. The <text:span text:style-name="Strong_20_Emphasis">Central Microgrid</text:span> combines the positive characteristics of the <text:span text:style-name="Strong_20_Emphasis">Spot</text:span> and <text:span text:style-name="Strong_20_Emphasis">Consolidated Generation</text:span> into a single architecture by providing some backup generation capabilities. For example, extra generator(s) can be located on the site providing redundancy to protect against generator fails by balancing the power production to the extra generator(s). Unfortunately, there is even more dependent on cables om the <text:span text:style-name="Strong_20_Emphasis">Transmission Network</text:span>.  Another drawback is that <text:span text:style-name="Strong_20_Emphasis">Central Microgrids</text:span> available in the market place today require one vendor for all generators at a site meaning that you can not mix and match across generators from different companies or even within product lines from  single company due to issues in communication control as well as other aspects of how the system function. There are some actual deployments available in the marketplace today, the <text:a xlink:type="simple" xlink:href="https://asc.army.mil/web/portfolio-item/cs-css-advanced-medium-mobile-power-source-ammps/" text:style-name="Internet_20_link" text:visited-style-name="Visited_20_Internet_20_Link"> Advanced Medium Mobile Power System (AMMPS)</text:a> Microgrid is being deployed in the DoD inventory with a 2019 purchase another $0.5B worth of available equipment. <text:span text:style-name="Strong_20_Emphasis"><text:a xlink:type="simple" xlink:href="https://www.omgwiki.org/ddsf/doku.php?id=ddsf:public:guidebook:06_append:glossary:d:distgrid" text:style-name="Internet_20_link" text:visited-style-name="Visited_20_Internet_20_Link">Distributed Microgrid</text:a></text:span> is attractive because it has the efficiency of the <text:span text:style-name="Strong_20_Emphasis">Central Microgrid</text:span> but also has redundant <text:span text:style-name="Strong_20_Emphasis">Transmission Network</text:span> cabling. In a <text:span text:style-name="Strong_20_Emphasis">Distributed Microgrid</text:span> each generator's load is independently adjustable resulting in a more complicated control problem. Consequently, <text:span text:style-name="underline">with existing technologies</text:span>, it is more complicated to setup and has more proprietary <text:a xlink:type="simple" xlink:href="https://www.omgwiki.org/ddsf/doku.php?id=ddsf:public:guidebook:06_append:glossary:v:vendorlockin" text:style-name="Internet_20_link" text:visited-style-name="Visited_20_Internet_20_Link">vendor lock-in</text:a>. <text:span text:style-name="Strong_20_Emphasis">Note:</text:span> in a <text:span text:style-name="Strong_20_Emphasis">Central Microgrid</text:span>, all the generators must support an equal fraction of the load. In summary, Figure  graphicaly represents the Tactical Microgrid landscape before TMS. </text:p>
      <text:p text:style-name="Text_20_body">
<draw:frame draw:style-name="mediacenter" draw:name="5" text:anchor-type="paragraph" draw:z-index="5" svg:width="18.520833333333cm" style:rel-width="100%" svg:height="10.347483783218cm" style:rel-height="scale"><draw:image xlink:href="Pictures/3b0b10cbb6f306a46b0e789e30902c1a.png" xlink:type="simple" xlink:show="embed" xlink:actuate="onLoad"/></draw:frame>
</text:p>
      <text:p text:style-name="Text_20_body">Tactical Microgrid Architecture Traits Before TMS
</text:p>
      <text:h text:style-name="Heading_20_3" text:outline-level="3"><text:bookmark-start text:name="__RefHeading___with_tms_14"/><text:bookmark-start text:name="with_tms"/>With TMS<text:bookmark-end text:name="__RefHeading___with_tms_14"/><text:bookmark-end text:name="with_tms"/></text:h>
      <text:p text:style-name="Text_20_body"><text:a xlink:type="simple" xlink:href="#ddsf:public:guidebook:03_user:03_tms" text:style-name="Local_20_link" text:visited-style-name="Visited_20_Local_20_Link"> Return to the top</text:a></text:p>
      <text:p text:style-name="Text_20_body">After the introduction of TMS, the same four Microgrid Architectures are shown in Figure  with updates to the traits reflecting the enhancements made by TMS.</text:p>
      <text:p text:style-name="Text_20_body">With TMS, many of the previous issues become solutions</text:p>
      <text:p text:style-name="Text_20_body">TMS, by definition is an <text:a xlink:type="simple" xlink:href="https://www.omgwiki.org/ddsf/doku.php?id=ddsf:public:guidebook:06_append:glossary:o:oa" text:style-name="Internet_20_link" text:visited-style-name="Visited_20_Internet_20_Link">Open architecture (OA)</text:a>, so it directly tackles many of the proprietary vendor lock-in issuesAnecdotal <text:a xlink:type="simple" xlink:href="https://www.omgwiki.org/ddsf/doku.php?id=ddsf:public:guidebook:06_append:glossary:e:evidence" text:style-name="Internet_20_link" text:visited-style-name="Visited_20_Internet_20_Link">evidence</text:a> suggests that TMS changes to how the system is operated and maintained make the <text:span text:style-name="Strong_20_Emphasis">Distributed Microgrid</text:span> architecture as simple to setup and operated as the other architectures (i.e., <text:span text:style-name="Strong_20_Emphasis">Spot Generation</text:span>, <text:span text:style-name="Strong_20_Emphasis">Consolidated Generation</text:span> and <text:span text:style-name="Strong_20_Emphasis">Central Microgrid</text:span>. TMS also improves the Microgrid resiliency by: Supporting redundancy in <text:span text:style-name="Strong_20_Emphasis">Power Sources</text:span> when there are generator surpluses or redundancyDefining coordination protocols between the <text:span text:style-name="Strong_20_Emphasis">Power Sources</text:span> and switching circuitry in the Microgrid's  <text:span text:style-name="Strong_20_Emphasis">Power Transmission</text:span> networkAutomating fail-over mitigation through coordination and redundancy
<draw:frame draw:style-name="mediacenter" draw:name="6" text:anchor-type="paragraph" draw:z-index="6" svg:width="18.520833333333cm" style:rel-width="100%" svg:height="10.302286297926cm" style:rel-height="scale"><draw:image xlink:href="Pictures/0d2012bbba3c5e4b0b13a1804cf75f85.png" xlink:type="simple" xlink:show="embed" xlink:actuate="onLoad"/></draw:frame>
</text:p>
      <text:p text:style-name="Text_20_body">Tactical Microgrid Architecture Traits With TMS
</text:p>
      <text:h text:style-name="Heading_20_2" text:outline-level="2"><text:bookmark-start text:name="__RefHeading___tactical_microgrid_standard_tms_components_and_interfaces_15"/><text:bookmark-start text:name="tactical_microgrid_standard_tms_components_and_interfaces"/>Tactical Microgrid Standard (TMS) Components and Interfaces<text:bookmark-end text:name="__RefHeading___tactical_microgrid_standard_tms_components_and_interfaces_15"/><text:bookmark-end text:name="tactical_microgrid_standard_tms_components_and_interfaces"/></text:h>
      <text:p text:style-name="Text_20_body"><text:a xlink:type="simple" xlink:href="#ddsf:public:guidebook:03_user:03_tms" text:style-name="Local_20_link" text:visited-style-name="Visited_20_Local_20_Link"> Return to the top</text:a></text:p>
      <text:p text:style-name="Text_20_body">Figure  shows the Components and Interfaces defined within the TMS Architecture.</text:p>
      <text:h text:style-name="Heading_20_3" text:outline-level="3"><text:bookmark-start text:name="__RefHeading___components_16"/><text:bookmark-start text:name="components"/>Components<text:bookmark-end text:name="__RefHeading___components_16"/><text:bookmark-end text:name="components"/></text:h>
      <text:p text:style-name="Text_20_body">The major system components are:</text:p>
      <text:p text:style-name="Text_20_body"><text:span text:style-name="Strong_20_Emphasis">Control Services Component</text:span> is comprised of:<text:span text:style-name="Strong_20_Emphasis">Microgrid System Manager</text:span> provides a dashboard display for the operator<text:span text:style-name="Strong_20_Emphasis">Microgrid Controller</text:span> provides high-level system behaviors<text:span text:style-name="Strong_20_Emphasis">Power Devices Component</text:span> provides device level automation. It comprised of <text:span text:style-name="Strong_20_Emphasis">Power Sources</text:span> (i.e., <text:span text:style-name="underline">Source Units</text:span>) supplying power into <text:span text:style-name="Strong_20_Emphasis">Power Transmission</text:span> network (i.e., <text:span text:style-name="underline">Distribution Units</text:span>) distributing power to <text:span text:style-name="Strong_20_Emphasis">Power Sinks</text:span> (i.e. <text:span text:style-name="underline">Load Units</text:span>). The <text:span text:style-name="Strong_20_Emphasis">Power Distribution</text:span> also can provide power to optional power <text:span text:style-name="underline"><text:span text:style-name="Strong_20_Emphasis">Storage Units</text:span></text:span> devices and power <text:span text:style-name="underline"><text:span text:style-name="Strong_20_Emphasis">Conversion Units</text:span></text:span> devices which improve the capability of the overall Microgrid system.All these <text:span text:style-name="underline">Units</text:span> are mix-and-match. This means the on-site operator can pick which components and units they need (or have) and can expect to plug them together creating or maintaining a working Microgrid. There are few major messages going between these <text:span text:style-name="Strong_20_Emphasis">Control Services</text:span> and the <text:span text:style-name="Strong_20_Emphasis">Power Devices</text:span> components.All the <text:span text:style-name="Strong_20_Emphasis">Power Devices</text:span><text:span text:style-name="underline">Units</text:span> send <text:span text:style-name="Strong_20_Emphasis">Health and Status Messages</text:span> up to the <text:span text:style-name="Strong_20_Emphasis">Control Services</text:span> Component, and The <text:span text:style-name="Strong_20_Emphasis">Control Services</text:span> Component sends <text:span text:style-name="Strong_20_Emphasis"><text:a xlink:type="simple" xlink:href="https://www.omgwiki.org/ddsf/doku.php?id=ddsf:public:guidebook:06_append:glossary:c:c2" text:style-name="Internet_20_link" text:visited-style-name="Visited_20_Internet_20_Link">Command and Control</text:a></text:span> messages back down to the <text:span text:style-name="Strong_20_Emphasis">Power Devices</text:span> Component's <text:span text:style-name="underline">Units</text:span>. It is important to point out that each of these <text:span text:style-name="Strong_20_Emphasis">Power Devices</text:span> <text:span text:style-name="underline">Units</text:span>can operate in stand-alone mode just as they did in the traditional <text:span text:style-name="Strong_20_Emphasis">Spot Generation</text:span> or <text:span text:style-name="Strong_20_Emphasis">Consolidated Generation</text:span> architectures.
The TMS architecture can also run with <text:span text:style-name="Strong_20_Emphasis">Power Transmission</text:span> network communications to provide <text:span text:style-name="Strong_20_Emphasis">Central</text:span> or <text:span text:style-name="Strong_20_Emphasis">Distributed Microgrid</text:span> capabilities. 
In the event of a <text:span text:style-name="Strong_20_Emphasis">Power Transmission</text:span> network communications failure, the <text:span text:style-name="underline">Units</text:span> built using <text:span text:style-name="Strong_20_Emphasis">Distributed Microgrid</text:span> fallback to internal operations and continue to operate until the network can be restored. </text:p>
      <text:p text:style-name="Text_20_body">
<draw:frame draw:style-name="mediacenter" draw:name="7" text:anchor-type="paragraph" draw:z-index="7" svg:width="18.520833333333cm" style:rel-width="100%" svg:height="10.374934362529cm" style:rel-height="scale"><draw:image xlink:href="Pictures/48a1a4d25c600b96d2e8917b00787de5.png" xlink:type="simple" xlink:show="embed" xlink:actuate="onLoad"/></draw:frame>
</text:p>
      <text:p text:style-name="Text_20_body">TMS Components and Interfaces
</text:p>
      <text:h text:style-name="Heading_20_3" text:outline-level="3"><text:bookmark-start text:name="__RefHeading___interfaces_17"/><text:bookmark-start text:name="interfaces"/>Interfaces<text:bookmark-end text:name="__RefHeading___interfaces_17"/><text:bookmark-end text:name="interfaces"/></text:h>
      <text:p text:style-name="Text_20_body"><text:a xlink:type="simple" xlink:href="#ddsf:public:guidebook:03_user:03_tms" text:style-name="Local_20_link" text:visited-style-name="Visited_20_Local_20_Link"> Return to the top</text:a></text:p>
      <text:p text:style-name="Text_20_body">Figure  shows the Components and Interfaces defined within the TMS Architecture. Inside each component, unit or device, there are also a few interfaces defined at the software and hardware levels providing some <text:a xlink:type="simple" xlink:href="https://www.omgwiki.org/ddsf/doku.php?id=ddsf:public:guidebook:06_append:glossary:m:modularity" text:style-name="Internet_20_link" text:visited-style-name="Visited_20_Internet_20_Link">modularity</text:a>.</text:p>
      <text:p text:style-name="Text_20_body">Each component has a number of external interlaces to the other components within a TMS system. The major system Interfaces are:</text:p>
      <text:p text:style-name="Text_20_body"><text:span text:style-name="Strong_20_Emphasis">Power Regulation</text:span> is the key interface and is represented at the top of the Interface section in Figure . TMS makes no changes to the original 60 hertz 120 volts or equivalent power standards, however, TMS does add some rules for interfacing with the <text:span text:style-name="Strong_20_Emphasis">Control Services</text:span>. For example, when there are multiple <text:span text:style-name="Strong_20_Emphasis">Power Sources</text:span> (i.e., <text:span text:style-name="underline">Source Units</text:span>) , how the sources share the <text:span text:style-name="Strong_20_Emphasis">Power Sinks</text:span> (i.e. <text:span text:style-name="underline">Load Units</text:span>).<text:span text:style-name="Strong_20_Emphasis">Communication Protocol</text:span> is foundational interface and is represented at the bottom of the Interface section in Figure .  TMS specifies a communications protocol used to connect the <text:span text:style-name="Strong_20_Emphasis">Components</text:span>, which is  <text:a xlink:type="simple" xlink:href="https://www.omgwiki.org/ddsf/doku.php?id=ddsf:public:guidebook:06_append:glossary:d:data_distribution_service_dds" text:style-name="Internet_20_link" text:visited-style-name="Visited_20_Internet_20_Link">Data Distribution Service (DDS)</text:a>. Each component has a number of internal interlaces. The major internal Interfaces are:</text:p>
      <text:p text:style-name="Text_20_body"><text:span text:style-name="Strong_20_Emphasis">Power Hardware</text:span> may have a life expectancy of 30+ years, however, the the computing technology can be refreshed more frequently. <text:span text:style-name="Strong_20_Emphasis">Control Hardware</text:span> a key aspect of the TMS Architecture is the <text:span text:style-name="Strong_20_Emphasis"><text:a xlink:type="simple" xlink:href="https://www.omgwiki.org/ddsf/doku.php?id=ddsf:public:guidebook:06_append:glossary:d:dm" text:style-name="Internet_20_link" text:visited-style-name="Visited_20_Internet_20_Link">Data Model (DM)</text:a></text:span>. The <text:span text:style-name="Strong_20_Emphasis">Data Model</text:span> describes the messages flowing back and forth, what the end points are, what the contents of the messages are, and what triggers the messages to go back and forth. Part of the <text:span text:style-name="Strong_20_Emphasis">Data Model</text:span> are <text:a xlink:type="simple" xlink:href="https://www.omgwiki.org/ddsf/doku.php?id=ddsf:public:guidebook:06_append:01_family_of_standards:01_core:interface_definitions_language_idl" text:style-name="Internet_20_link" text:visited-style-name="Visited_20_Internet_20_Link"> Interface Definition Language (IDL)</text:a>, <text:a xlink:type="simple" xlink:href="https://www.omgwiki.org/ddsf/doku.php?id=ddsf:public:guidebook:06_append:glossary:q:quality_of_service_qos_policies" text:style-name="Internet_20_link" text:visited-style-name="Visited_20_Internet_20_Link"> Quality of Service (QoS)</text:a>, <text:a xlink:type="simple" xlink:href="https://www.omgwiki.org/ddsf/doku.php?id=ddsf:public:guidebook:06_append:glossary:t:topic" text:style-name="Internet_20_link" text:visited-style-name="Visited_20_Internet_20_Link"> Topics</text:a>, the other things related to DDS.<text:span text:style-name="Strong_20_Emphasis">Cybersecurity</text:span> maps the physical identity of the hardware to the cryptographic identity stored in hardware modules. It also provides software allowing for the <text:a xlink:type="simple" xlink:href="https://www.omgwiki.org/ddsf/doku.php?id=ddsf:public:guidebook:06_append:glossary:e:end-to-end_e2e" text:style-name="Internet_20_link" text:visited-style-name="Visited_20_Internet_20_Link">end-to-end</text:a> trust. For example, being able to trust a power measurement coming from a known device, and is the data actually shown on the display matching and reflecting what is happening in the field. Another example would trusting the commands sent to devices are coming from authorized users and authorized Microgrid controllers.In summary, everything on this figure is part of the TMS standard. The cyber security initial baseline is <text:a xlink:type="simple" xlink:href="https://www.omgwiki.org/ddsf/doku.php?id=ddsf:public:guidebook:06_append:01_family_of_standards:01_core:dds_security" text:style-name="Internet_20_link" text:visited-style-name="Visited_20_Internet_20_Link"> DDS SECURITY</text:a> with the built in plug-in. We have plans to extend and enhance this baseline and make it available to others in the DDS Community for use in other applications. </text:p>
      <text:p text:style-name="Text_20_body">
<draw:frame draw:style-name="mediacenter" draw:name="8" text:anchor-type="paragraph" draw:z-index="8" svg:width="18.520833333333cm" style:rel-width="100%" svg:height="10.374934362529cm" style:rel-height="scale"><draw:image xlink:href="Pictures/48a1a4d25c600b96d2e8917b00787de5.png" xlink:type="simple" xlink:show="embed" xlink:actuate="onLoad"/></draw:frame>
</text:p>
      <text:p text:style-name="Text_20_body">TMS Components and Interfaces
</text:p>
      <text:h text:style-name="Heading_20_2" text:outline-level="2"><text:bookmark-start text:name="__RefHeading___tactical_microgrid_standard_tms_in_operation_18"/><text:bookmark-start text:name="tactical_microgrid_standard_tms_in_operation"/>Tactical Microgrid Standard (TMS) in Operation<text:bookmark-end text:name="__RefHeading___tactical_microgrid_standard_tms_in_operation_18"/><text:bookmark-end text:name="tactical_microgrid_standard_tms_in_operation"/></text:h>
      <text:p text:style-name="Text_20_body"><text:a xlink:type="simple" xlink:href="#ddsf:public:guidebook:03_user:03_tms" text:style-name="Local_20_link" text:visited-style-name="Visited_20_Local_20_Link"> Return to the top</text:a></text:p>
      <text:p text:style-name="Text_20_body">TMS established an operational installation with actual <text:span text:style-name="Strong_20_Emphasis">Power Sources</text:span>, <text:span text:style-name="Strong_20_Emphasis">Power Transmission</text:span> and <text:span text:style-name="Strong_20_Emphasis">Power Sinks</text:span>.</text:p>
      <text:p text:style-name="Text_20_body"><text:span text:style-name="Strong_20_Emphasis">Note:</text:span> All of the networking connections are made using physical connections since within the DoD environment wireless communications are not considered reliable or secure enough. A couple of years ago, the US Government paid to create a test TMS installation as a joint endeavor between a government organization and a private company. The installation goal was to implement TMS by upgrading a couple of dozen existing Microgrid pieces of equipment. Onse the equipment was assembled, a number of tests of disturbances were conducted. The disturbances iin the tests include:</text:p>
      <text:p text:style-name="Text_20_body"><text:span text:style-name="Strong_20_Emphasis">Rapid Deployment</text:span><text:span text:style-name="Strong_20_Emphasis">Dynamic Loading</text:span><text:span text:style-name="Strong_20_Emphasis">Growing and Shrinking</text:span> the Microgrid, and <text:span text:style-name="Strong_20_Emphasis">Equipment Failures</text:span> by removing a device from the middle the system without warning. Good news, we did not blow anything up. 
<draw:frame draw:style-name="mediacenter" draw:name="9" text:anchor-type="paragraph" draw:z-index="9" svg:width="18.520833333333cm" style:rel-width="100%" svg:height="10.355359014675cm" style:rel-height="scale"><draw:image xlink:href="Pictures/e4ab582a8bd9229a3add4b2b0437762a.png" xlink:type="simple" xlink:show="embed" xlink:actuate="onLoad"/></draw:frame>
</text:p>
      <text:p text:style-name="Text_20_body">Tactical Microgrid Standard (TMS) in Operation
</text:p>
      <text:h text:style-name="Heading_20_3" text:outline-level="3"><text:bookmark-start text:name="__RefHeading___tactical_microgrid_standard_tms_in_without_tms_19"/><text:bookmark-start text:name="tactical_microgrid_standard_tms_in_without_tms"/>Tactical Microgrid Standard (TMS) in without TMS<text:bookmark-end text:name="__RefHeading___tactical_microgrid_standard_tms_in_without_tms_19"/><text:bookmark-end text:name="tactical_microgrid_standard_tms_in_without_tms"/></text:h>
      <text:p text:style-name="Text_20_body"><text:a xlink:type="simple" xlink:href="#ddsf:public:guidebook:03_user:03_tms" text:style-name="Local_20_link" text:visited-style-name="Visited_20_Local_20_Link"> Return to the top</text:a></text:p>
      <text:p text:style-name="Text_20_body">Figure  represents a traditional <text:span text:style-name="Strong_20_Emphasis">Spot Generation</text:span> architecture, when the <text:span text:style-name="Strong_20_Emphasis">Power Source</text:span> (i.e., generator) stops producing electrical power, all power stops and mission functionality is interrupted. That functionality includes mission and life critical systems as well as climate control and lights. </text:p>
      <text:p text:style-name="Text_20_body">
<draw:frame draw:style-name="mediacenter" draw:name="10" text:anchor-type="paragraph" draw:z-index="10" svg:width="18.520833333333cm" style:rel-width="100%" svg:height="10.332062368973cm" style:rel-height="scale"><draw:image xlink:href="Pictures/6beb8cb83cd017c22cd22ed4a766b950.png" xlink:type="simple" xlink:show="embed" xlink:actuate="onLoad"/></draw:frame>
</text:p>
      <text:p text:style-name="Text_20_body">Tactical Microgrid Standard (TMS) in without TMS
</text:p>
      <text:h text:style-name="Heading_20_3" text:outline-level="3"><text:bookmark-start text:name="__RefHeading___tactical_microgrid_standard_tms_with_tms_20"/><text:bookmark-start text:name="tactical_microgrid_standard_tms_with_tms"/>Tactical Microgrid Standard (TMS) with TMS<text:bookmark-end text:name="__RefHeading___tactical_microgrid_standard_tms_with_tms_20"/><text:bookmark-end text:name="tactical_microgrid_standard_tms_with_tms"/></text:h>
      <text:p text:style-name="Text_20_body"><text:a xlink:type="simple" xlink:href="#ddsf:public:guidebook:03_user:03_tms" text:style-name="Local_20_link" text:visited-style-name="Visited_20_Local_20_Link"> Return to the top</text:a></text:p>
      <text:p text:style-name="Text_20_body">Figure  represents the same traditional <text:span text:style-name="Strong_20_Emphasis">Spot Generation</text:span> architecture with a TMS enhancements. When the <text:span text:style-name="Strong_20_Emphasis">Power Source</text:span> (i.e., generator) stops producing electrical power, a battery backup starts to produce electricity almost immediately. Notice that the Grid Voltage hardly changes which allows the functionality includes mission and life critical systems as well as climate control and lights to continue working. In essence, TMS allows for a fail-over plan to take over. In this design a battery is in parallel with the generator. When a voltage drop is detected, the battery immediately starts providing backup power. The lines are a  to draw attention  to the fail-over behavior of the Microgrid controller that instructed the battery to perform this service. The battery then did the fail-over internally and reported back the Microgrid control that the event had occurred and the Microgrid controller then has a few seconds to dispatch a new generator to pick up the slack.</text:p>
      <text:p text:style-name="Text_20_body">
<draw:frame draw:style-name="mediacenter" draw:name="11" text:anchor-type="paragraph" draw:z-index="11" svg:width="18.520833333333cm" style:rel-width="100%" svg:height="10.320414046122cm" style:rel-height="scale"><draw:image xlink:href="Pictures/4cb73fe01002f779d6af766bfcc86811.png" xlink:type="simple" xlink:show="embed" xlink:actuate="onLoad"/></draw:frame>
</text:p>
      <text:p text:style-name="Text_20_body">Tactical Microgrid Standard (TMS) with TMS
</text:p>
      <text:h text:style-name="Heading_20_2" text:outline-level="2"><text:bookmark-start text:name="__RefHeading___final_remarks_21"/><text:bookmark-start text:name="final_remarks"/>Final Remarks<text:bookmark-end text:name="__RefHeading___final_remarks_21"/><text:bookmark-end text:name="final_remarks"/></text:h>
      <text:h text:style-name="Heading_20_3" text:outline-level="3"><text:bookmark-start text:name="__RefHeading___justification_for_making_omg_dds_the_required_middleware_in_tms_22"/><text:bookmark-start text:name="justification_for_making_omg_dds_the_required_middleware_in_tms"/>Justification for making OMG DDS the Required Middleware in TMS<text:bookmark-end text:name="__RefHeading___justification_for_making_omg_dds_the_required_middleware_in_tms_22"/><text:bookmark-end text:name="justification_for_making_omg_dds_the_required_middleware_in_tms"/></text:h>
      <text:p text:style-name="Text_20_body"><text:a xlink:type="simple" xlink:href="#ddsf:public:guidebook:03_user:03_tms" text:style-name="Local_20_link" text:visited-style-name="Visited_20_Local_20_Link"> Return to the top</text:a></text:p>
      <text:p text:style-name="Text_20_body"><text:a xlink:type="simple" xlink:href="https://www.omgwiki.org/ddsf/doku.php?id=ddsf:public:guidebook:06_append:glossary:d:data_distribution_service_dds" text:style-name="Internet_20_link" text:visited-style-name="Visited_20_Internet_20_Link">Data Distribution Service (DDS)</text:a> is a key part in the success story for TMS. It is a key enabling technology and is the communications <text:a xlink:type="simple" xlink:href="https://www.omgwiki.org/ddsf/doku.php?id=ddsf:public:guidebook:06_append:glossary:m:midware" text:style-name="Internet_20_link" text:visited-style-name="Visited_20_Internet_20_Link">Middleware</text:a> that helps create tie the components together. It also has an immediate benefit of creating modularity between components during integration. The proposed standard requires the use of DDS for defining publish and subscribe topics, the <text:a xlink:type="simple" xlink:href="https://www.omgwiki.org/ddsf/doku.php?id=ddsf:public:guidebook:06_append:glossary:d:datatype" text:style-name="Internet_20_link" text:visited-style-name="Visited_20_Internet_20_Link">Datatype</text:a> (i.e., structures) used in the topic and the <text:a xlink:type="simple" xlink:href="https://www.omgwiki.org/ddsf/doku.php?id=ddsf:public:guidebook:06_append:glossary:q:quality_of_service_qos_policies" text:style-name="Internet_20_link" text:visited-style-name="Visited_20_Internet_20_Link">Quality of Service (QoS) Policies</text:a>. This requirement increases the confidence that all implementations will be compatible with the expected behaviors. </text:p>
      <text:p text:style-name="Text_20_body">There were many other technologies middleware infrastructures considered for use in TMS. DDS stood out in several areas:</text:p>
      <text:a xlink:type="simple" xlink:href="https://www.omgwiki.org/ddsf/doku.php?id=ddsf:public:guidebook:06_append:01_family_of_standards:01_core:data_distribution_service_dds" text:style-name="Internet_20_link" text:visited-style-name="Visited_20_Internet_20_Link">OMG: Data Distribution Service (DDS)</text:a>
      <text:p text:style-name="Text_20_body"> is a standardized communications middleware supporting modular software re-useStrong TechnologyFully distributed publish/subscribe (pub/sub) and there is no central point of failure Machine-readable <text:a xlink:type="simple" xlink:href="https://www.omgwiki.org/ddsf/doku.php?id=ddsf:public:guidebook:06_append:glossary:i:idl" text:style-name="Internet_20_link" text:visited-style-name="Visited_20_Internet_20_Link">Interface Definition Language (IDL)</text:a>Rich Quality of Service (QoS) allows for the tune it to support many different data flows.Portable <text:a xlink:type="simple" xlink:href="https://www.omgwiki.org/ddsf/doku.php?id=ddsf:public:guidebook:06_append:glossary:a:api" text:style-name="Internet_20_link" text:visited-style-name="Visited_20_Internet_20_Link">Application Programming Interface (API)</text:a>Interoperable <text:a xlink:type="simple" xlink:href="https://www.omgwiki.org/ddsf/doku.php?id=ddsf:public:guidebook:06_append:glossary:w:wireprotocol" text:style-name="Internet_20_link" text:visited-style-name="Visited_20_Internet_20_Link">wire protocol</text:a>Security architecture provided a near term capability and an upgrade roadmapHealthy Ecosystem through the stable governance provided by <text:a xlink:type="simple" xlink:href="https://www.omgwiki.org/ddsf/doku.php?id=ddsf:public:guidebook:06_append:glossary:o:omg" text:style-name="Internet_20_link" text:visited-style-name="Visited_20_Internet_20_Link">Object Management Group® (OMG)</text:a> and the various DDS vendors are working together to keep this as an Open Standard that improves over time. Open standard developed by an <text:a xlink:type="simple" xlink:href="https://www.omgwiki.org/ddsf/doku.php?id=ddsf:public:guidebook:06_append:glossary:s:stdorg" text:style-name="Internet_20_link" text:visited-style-name="Visited_20_Internet_20_Link">Standards Developing Organization (SDO)</text:a>Stable open, transparent governanceMultiple independent commercial implementationsContinuous innovationUsed across multiple industries so that the <text:a xlink:type="simple" xlink:href="https://www.omgwiki.org/ddsf/doku.php?id=ddsf:public:guidebook:06_append:glossary:d:dod" text:style-name="Internet_20_link" text:visited-style-name="Visited_20_Internet_20_Link">DoD</text:a> or the power industry are not stuck with the whole bill
<draw:frame draw:style-name="mediacenter" draw:name="12" text:anchor-type="paragraph" draw:z-index="12" svg:width="18.520833333333cm" style:rel-width="100%" svg:height="10.394583859428cm" style:rel-height="scale"><draw:image xlink:href="Pictures/753ce088285fc6cf108f69e34dc129c1.png" xlink:type="simple" xlink:show="embed" xlink:actuate="onLoad"/></draw:frame>
</text:p>
      <text:p text:style-name="Text_20_body">Justification for making <text:a xlink:type="simple" xlink:href="https://www.omgwiki.org/ddsf/doku.php?id=ddsf:public:guidebook:06_append:glossary:d:data_distribution_service_dds" text:style-name="Internet_20_link" text:visited-style-name="Visited_20_Internet_20_Link">Data Distribution Service (DDS)</text:a> the Required Middleware in TMS
</text:p>
      <text:h text:style-name="Heading_20_3" text:outline-level="3"><text:bookmark-start text:name="__RefHeading___tms_software_integration_23"/><text:bookmark-start text:name="tms_software_integration"/>TMS Software Integration<text:bookmark-end text:name="__RefHeading___tms_software_integration_23"/><text:bookmark-end text:name="tms_software_integration"/></text:h>
      <text:p text:style-name="Text_20_body"><text:a xlink:type="simple" xlink:href="#ddsf:public:guidebook:03_user:03_tms" text:style-name="Local_20_link" text:visited-style-name="Visited_20_Local_20_Link"> Return to the top</text:a></text:p>
      <text:p text:style-name="Text_20_body">Figure , depicts the interaction and roles of the Object Management Group (OMG), the Tactical Microgrid Standard (TMS) and the user's applications.</text:p>
      <text:p text:style-name="Text_20_body"><text:span text:style-name="Strong_20_Emphasis">TMS</text:span> provides <text:span text:style-name="Strong_20_Emphasis">Architecture</text:span> artifacts:</text:p>
      <text:p text:style-name="Text_20_body"><text:span text:style-name="Strong_20_Emphasis"><text:a xlink:type="simple" xlink:href="https://www.omgwiki.org/ddsf/doku.php?id=ddsf:public:guidebook:06_append:glossary:p:pdf" text:style-name="Internet_20_link" text:visited-style-name="Visited_20_Internet_20_Link">Portable Document Format (PDF)</text:a></text:span> providing some human readable documentation about TMS: what things are; and how things work <text:span text:style-name="Strong_20_Emphasis"><text:a xlink:type="simple" xlink:href="https://www.omgwiki.org/ddsf/doku.php?id=ddsf:public:guidebook:06_append:glossary:i:idl" text:style-name="Internet_20_link" text:visited-style-name="Visited_20_Internet_20_Link">Interface Definition Language (IDL)</text:a></text:span> providing machine readable information about the <text:a xlink:type="simple" xlink:href="https://www.omgwiki.org/ddsf/doku.php?id=ddsf:public:guidebook:06_append:glossary:t:topic" text:style-name="Internet_20_link" text:visited-style-name="Visited_20_Internet_20_Link">Topic</text:a>, <text:a xlink:type="simple" xlink:href="https://www.omgwiki.org/ddsf/doku.php?id=ddsf:public:guidebook:06_append:glossary:d:datatype" text:style-name="Internet_20_link" text:visited-style-name="Visited_20_Internet_20_Link"> datatypes</text:a><text:span text:style-name="Strong_20_Emphasis"><text:a xlink:type="simple" xlink:href="https://www.omgwiki.org/ddsf/doku.php?id=ddsf:public:guidebook:06_append:glossary:x:xml" text:style-name="Internet_20_link" text:visited-style-name="Visited_20_Internet_20_Link">eXtensible Markup Language (XML)</text:a></text:span> providing machine readable information about QoS and system configuration. <text:span text:style-name="Strong_20_Emphasis">OMG</text:span> provides <text:span text:style-name="Strong_20_Emphasis">DDS</text:span> and related products artifacts:</text:p>
      <text:p text:style-name="Text_20_body"><text:span text:style-name="Strong_20_Emphasis"><text:a xlink:type="simple" xlink:href="https://www.omgwiki.org/ddsf/doku.php?id=ddsf:public:guidebook:06_append:glossary:p:pdf" text:style-name="Internet_20_link" text:visited-style-name="Visited_20_Internet_20_Link">Portable Document Format (PDF)</text:a></text:span> providing some human readable documentation about DDS and related tools: what things are; and how things work <text:span text:style-name="Strong_20_Emphasis"><text:a xlink:type="simple" xlink:href="https://www.omgwiki.org/ddsf/doku.php?id=ddsf:public:guidebook:06_append:glossary:i:idl" text:style-name="Internet_20_link" text:visited-style-name="Visited_20_Internet_20_Link">Interface Definition Language (IDL)</text:a></text:span> preprocessor and other tools providing machine readable information used to autogenerate type support, topics and other things used in your application <text:span text:style-name="Strong_20_Emphasis"><text:a xlink:type="simple" xlink:href="https://www.omgwiki.org/ddsf/doku.php?id=ddsf:public:guidebook:06_append:glossary:s:swlib" text:style-name="Internet_20_link" text:visited-style-name="Visited_20_Internet_20_Link">Software Library</text:a></text:span> runtime library for the DDS products<text:span text:style-name="Strong_20_Emphasis">Application</text:span> provides the software focusing on the particular aspects of the Microgrid rather than the infrastructure required to run that software.</text:p>
      <text:p text:style-name="Text_20_body"><text:span text:style-name="Strong_20_Emphasis">Application Sources</text:span> is <text:a xlink:type="simple" xlink:href="https://www.omgwiki.org/ddsf/doku.php?id=ddsf:public:guidebook:06_append:glossary:s:sourcecode" text:style-name="Internet_20_link" text:visited-style-name="Visited_20_Internet_20_Link">Source Code</text:a> written to solve a specific problem within the TMS Domain.<text:span text:style-name="Strong_20_Emphasis"><text:a xlink:type="simple" xlink:href="https://www.omgwiki.org/ddsf/doku.php?id=ddsf:public:guidebook:06_append:glossary:c:compiler" text:style-name="Internet_20_link" text:visited-style-name="Visited_20_Internet_20_Link"> Compiler(s)</text:a></text:span> used to convert the <text:a xlink:type="simple" xlink:href="https://www.omgwiki.org/ddsf/doku.php?id=ddsf:public:guidebook:06_append:glossary:s:sourcecode" text:style-name="Internet_20_link" text:visited-style-name="Visited_20_Internet_20_Link">Source Code</text:a> to an Executable.<text:span text:style-name="Strong_20_Emphasis"><text:a xlink:type="simple" xlink:href="https://www.omgwiki.org/ddsf/doku.php?id=ddsf:public:guidebook:06_append:glossary:e:exec" text:style-name="Internet_20_link" text:visited-style-name="Visited_20_Internet_20_Link"> Executable</text:a></text:span> is the application code to be deployed on the <text:span text:style-name="Strong_20_Emphasis">Components</text:span>, <text:span text:style-name="Strong_20_Emphasis">Devices</text:span> on the Microgrid.In summary, this provides a work flow of what TMS provides some things, DDS provides others, and a vendor of a TMS product make ther hardware and put their application on it. TMS application developer can focus on their application logic and build on top of the TMS and DDS provided communications and infrastructure.</text:p>
      <text:p text:style-name="Text_20_body">
<draw:frame draw:style-name="mediacenter" draw:name="13" text:anchor-type="paragraph" draw:z-index="13" svg:width="18.520833333333cm" style:rel-width="100%" svg:height="10.310086062133cm" style:rel-height="scale"><draw:image xlink:href="Pictures/708b81f8443e7431e1d50616aa9121c5.png" xlink:type="simple" xlink:show="embed" xlink:actuate="onLoad"/></draw:frame>
</text:p>
      <text:p text:style-name="Text_20_body">TMS Software Integration
</text:p>
      <text:h text:style-name="Heading_20_2" text:outline-level="2"><text:bookmark-start text:name="__RefHeading___summary_of_dds_adoption_experience_24"/><text:bookmark-start text:name="summary_of_dds_adoption_experience"/>Summary of DDS Adoption Experience<text:bookmark-end text:name="__RefHeading___summary_of_dds_adoption_experience_24"/><text:bookmark-end text:name="summary_of_dds_adoption_experience"/></text:h>
      <text:p text:style-name="Text_20_body"><text:a xlink:type="simple" xlink:href="#ddsf:public:guidebook:03_user:03_tms" text:style-name="Local_20_link" text:visited-style-name="Visited_20_Local_20_Link"> Return to the top</text:a></text:p>
      <text:p text:style-name="Text_20_body">Figure  provides a list of Challenges and Takeaways during the adoption of <text:a xlink:type="simple" xlink:href="https://www.omgwiki.org/ddsf/doku.php?id=ddsf:public:guidebook:06_append:glossary:d:data_distribution_service_dds" text:style-name="Internet_20_link" text:visited-style-name="Visited_20_Internet_20_Link">Data Distribution Service (DDS)</text:a> <text:a xlink:type="simple" xlink:href="https://www.omgwiki.org/ddsf/doku.php?id=ddsf:public:guidebook:06_append:glossary:m:midware" text:style-name="Internet_20_link" text:visited-style-name="Visited_20_Internet_20_Link">Middleware</text:a> within TMS. So far, it has been a success story. Most of the partners that we have worked with are new to DDS. The faced a number of challenges, as they get started. At first there are questions about how much hardware is needed and what constraints does DDS place on their software? </text:p>
      <text:h text:style-name="Heading_20_3" text:outline-level="3"><text:bookmark-start text:name="__RefHeading___challenges_25"/><text:bookmark-start text:name="challenges"/>Challenges<text:bookmark-end text:name="__RefHeading___challenges_25"/><text:bookmark-end text:name="challenges"/></text:h>
      <text:p text:style-name="Text_20_body"><text:a xlink:type="simple" xlink:href="#ddsf:public:guidebook:03_user:03_tms" text:style-name="Local_20_link" text:visited-style-name="Visited_20_Local_20_Link"> Return to the top</text:a></text:p>
      <text:p text:style-name="Text_20_body">Planning requirementsHardware:  <text:a xlink:type="simple" xlink:href="https://www.omgwiki.org/ddsf/doku.php?id=ddsf:public:guidebook:06_append:glossary:c:cpu" text:style-name="Internet_20_link" text:visited-style-name="Visited_20_Internet_20_Link">CPU</text:a>, memory, and network -  <text:a xlink:type="simple" xlink:href="https://www.omgwiki.org/ddsf/doku.php?id=ddsf:public:guidebook:06_append:glossary:d:data_distribution_service_dds" text:style-name="Internet_20_link" text:visited-style-name="Visited_20_Internet_20_Link">Data Distribution Service (DDS)</text:a> <text:a xlink:type="simple" xlink:href="https://www.omgwiki.org/ddsf/doku.php?id=ddsf:public:guidebook:06_append:glossary:m:midware" text:style-name="Internet_20_link" text:visited-style-name="Visited_20_Internet_20_Link">Middleware</text:a> does requires some more hardwareSoftware:  language, <text:a xlink:type="simple" xlink:href="https://www.omgwiki.org/ddsf/doku.php?id=ddsf:public:guidebook:06_append:glossary:o:os" text:style-name="Internet_20_link" text:visited-style-name="Visited_20_Internet_20_Link">Operating System (OS)</text:a>, standard <text:a xlink:type="simple" xlink:href="https://www.omgwiki.org/ddsf/doku.php?id=ddsf:public:guidebook:06_append:glossary:m:midware" text:style-name="Internet_20_link" text:visited-style-name="Visited_20_Internet_20_Link">Middleware</text:a> is more sophisticated than <text:a xlink:type="simple" xlink:href="https://www.omgwiki.org/ddsf/doku.php?id=ddsf:public:guidebook:06_append:glossary:p:protocol" text:style-name="Internet_20_link" text:visited-style-name="Visited_20_Internet_20_Link"> protocols</text:a> that were developed during the 90's. However, for a modern system is fairly lightweight and efficient, so there has not been much resistance there. Getting started - There were many questions about how to get startedChoosing an implementation - One of the strengths about DDS is there are many implementations, and that takes it a bit harder but we helped guide them through that.Finding beginner documentsNavigating all the options - There are many parts to the standard and many options. Fortunately, TMS by providing an architecture along with a DDS implementation Guide, we were able to walk them through that material. And they were able to get started following the patterns we provided and apply some of what they learned from other applications. Terminology, <text:a xlink:type="simple" xlink:href="https://www.omgwiki.org/ddsf/doku.php?id=ddsf:public:guidebook:06_append:glossary:d:dcps" text:style-name="Internet_20_link" text:visited-style-name="Visited_20_Internet_20_Link">DCPS</text:a> object modelSamples, keys, filters, buffersEvent handling<text:a xlink:type="simple" xlink:href="https://www.omgwiki.org/ddsf/doku.php?id=ddsf:public:guidebook:06_append:glossary:t:topic" text:style-name="Internet_20_link" text:visited-style-name="Visited_20_Internet_20_Link"> Topics</text:a>, <text:a xlink:type="simple" xlink:href="https://www.omgwiki.org/ddsf/doku.php?id=ddsf:public:guidebook:06_append:glossary:i:idl" text:style-name="Internet_20_link" text:visited-style-name="Visited_20_Internet_20_Link">Interface Definition Language (IDL)</text:a>, and <text:a xlink:type="simple" xlink:href="https://www.omgwiki.org/ddsf/doku.php?id=ddsf:public:guidebook:06_append:glossary:q:quality_of_service_qos_policies" text:style-name="Internet_20_link" text:visited-style-name="Visited_20_Internet_20_Link">Quality of Service (QoS) Policies</text:a>Debug and testing tools - We have been working with the OMG and the DDS Foundation to improve the debug and testing tools and documentation about the optional parts of the standardOptional parts of the standard</text:p>
      <text:h text:style-name="Heading_20_3" text:outline-level="3"><text:bookmark-start text:name="__RefHeading___takeaways_26"/><text:bookmark-start text:name="takeaways"/>Takeaways<text:bookmark-end text:name="__RefHeading___takeaways_26"/><text:bookmark-end text:name="takeaways"/></text:h>
      <text:p text:style-name="Text_20_body"><text:a xlink:type="simple" xlink:href="#ddsf:public:guidebook:03_user:03_tms" text:style-name="Local_20_link" text:visited-style-name="Visited_20_Local_20_Link"> Return to the top</text:a></text:p>
      <text:p text:style-name="Text_20_body">Beginners surprised byImposing sizeSteep learning curveCost to start (time, effort, and money)TMS provides domain-specificDocumentation, FAQ<text:a xlink:type="simple" xlink:href="https://www.omgwiki.org/ddsf/doku.php?id=ddsf:public:guidebook:06_append:glossary:t:topic" text:style-name="Internet_20_link" text:visited-style-name="Visited_20_Internet_20_Link"> Topics</text:a>, <text:a xlink:type="simple" xlink:href="https://www.omgwiki.org/ddsf/doku.php?id=ddsf:public:guidebook:06_append:glossary:i:idl" text:style-name="Internet_20_link" text:visited-style-name="Visited_20_Internet_20_Link">Interface Definition Language (IDL)</text:a>, and <text:a xlink:type="simple" xlink:href="https://www.omgwiki.org/ddsf/doku.php?id=ddsf:public:guidebook:06_append:glossary:q:quality_of_service_qos_policies" text:style-name="Internet_20_link" text:visited-style-name="Visited_20_Internet_20_Link">Quality of Service (QoS) Policies</text:a>ToolsBeginner response after code worksPowerful capabilityEasy to extend and maintainLong path to masteryPlan to use DDS even moreIn <text:span text:style-name="underline"><text:span text:style-name="Strong_20_Emphasis">summary</text:span></text:span>,we noticed better operation and maintenance capabilities for the defined end product. Do far, everyone has said they plan to use DDS not only in TMS but they are finding other applications as well.</text:p>
      <text:p text:style-name="Text_20_body">
<draw:frame draw:style-name="mediacenter" draw:name="14" text:anchor-type="paragraph" draw:z-index="14" svg:width="18.520833333333cm" style:rel-width="100%" svg:height="10.351593677799cm" style:rel-height="scale"><draw:image xlink:href="Pictures/20baaa1260462dad882d721ff8517554.png" xlink:type="simple" xlink:show="embed" xlink:actuate="onLoad"/></draw:frame>
</text:p>
      <text:p text:style-name="Text_20_body">Summary of DDS Adoption Experienc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3_user:03_tms</dc:title>
  </office:meta>
</office:document-meta>
</file>