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FF0000" fo:font-style="normal" fo:font-size="10.5pt" fo:font-family="Garamond" fo:border="0pt none"/>
    </style:style>
    <style:style style:name="PluginODTAutoStyle_Text_4" style:family="text">
      <style:text-properties fo:color="#FF0000" fo:font-style="normal" fo:font-size="10.5pt" fo:font-family="Garamond" fo:border="0pt none"/>
    </style:style>
    <style:style style:name="PluginODTAutoStyle_Text_5" style:family="text">
      <style:text-properties fo:color="#FF0000" fo:font-style="normal" fo:font-size="10.5pt" fo:font-family="Garamond" fo:border="0pt none"/>
    </style:style>
    <style:style style:name="PluginODTAutoStyle_Text_6"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06_agriculture"/><text:bookmark-start text:name="__RefHeading___use_case_4dds_in_digital_agriculture_1"/><text:bookmark-start text:name="use_case_4dds_in_digital_agriculture"/>Use Case 4: DDS in Digital Agriculture<text:bookmark-end text:name="__RefHeading___use_case_4dds_in_digital_agriculture_1"/><text:bookmark-end text:name="use_case_4dds_in_digital_agriculture"/></text:h>
      <text:p text:style-name="Text_20_body"><text:a xlink:type="simple" xlink:href="https://www.omgwiki.org/ddsf/doku.php?id=ddsf:private:guidebook:03_user:start" text:style-name="Internet_20_link" text:visited-style-name="Visited_20_Internet_20_Link"> Return to User Experiences</text:a></text:p>
      <text:p text:style-name="Text_20_body"><text:span text:style-name="Strong_20_Emphasis"><text:span text:style-name="PluginODTAutoStyle_Text_1"/></text:span><text:span text:style-name="Strong_20_Emphasis"><text:span text:style-name="PluginODTAutoStyle_Text_2"/></text:span></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Jayachandran RameshBabu and Chidrupaya Samantaray                                        </text:p>
          </table:table-cell>
        </table:table-row>
        <table:table-row>
          <table:table-cell office:value-type="string" table:style-name="tableheader">
            <text:p text:style-name="Table_20_Heading"> Title         </text:p>
          </table:table-cell>
          <table:table-cell office:value-type="string" table:style-name="tablecell">
            <text:p text:style-name="tablealignleft"> IIoT Engineer and  Director – Industrial Automation                                      </text:p>
          </table:table-cell>
        </table:table-row>
        <table:table-row>
          <table:table-cell office:value-type="string" table:style-name="tableheader">
            <text:p text:style-name="Table_20_Heading"> Organization  </text:p>
          </table:table-cell>
          <table:table-cell office:value-type="string" table:style-name="tablecell">
            <text:p text:style-name="tablealignleft"> Accessible Engineering Innovation                                                        </text:p>
          </table:table-cell>
        </table:table-row>
        <table:table-row>
          <table:table-cell office:value-type="string" table:style-name="tableheader">
            <text:p text:style-name="Table_20_Heading"> Date          </text:p>
          </table:table-cell>
          <table:table-cell office:value-type="string" table:style-name="tablecell">
            <text:p text:style-name="tablealignleft"> September 20, 2020                                                                       </text:p>
          </table:table-cell>
        </table:table-row>
        <table:table-row>
          <table:table-cell office:value-type="string" table:style-name="tableheader">
            <text:p text:style-name="Table_20_Heading"> Time          </text:p>
          </table:table-cell>
          <table:table-cell office:value-type="string" table:style-name="tablecell">
            <text:p text:style-name="tablealignleft"> 33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36130/dds-use-case-smart-agriculture" text:style-name="Internet_20_link" text:visited-style-name="Visited_20_Internet_20_Link">https://www.brighttalk.com/webcast/12231/436130/dds-use-case-smart-agriculture</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299426/dds-agriculture-full-deck_666817.pdf" text:style-name="Internet_20_link" text:visited-style-name="Visited_20_Internet_20_Link">http://public2.brighttalk.com/resource/core/299426/dds-agriculture-full-deck_666817.pdf</text:a>  </text:p>
          </table:table-cell>
        </table:table-row>
      </table:table>
      <text:h text:style-name="Heading_20_2" text:outline-level="2"><text:bookmark-start text:name="__RefHeading___executive_summary_3"/><text:bookmark-start text:name="executive_summary"/>Executive Summary<text:bookmark-end text:name="__RefHeading___executive_summary_3"/><text:bookmark-end text:name="executive_summary"/></text:h>
      <text:p text:style-name="Text_20_body"><text:a xlink:type="simple" xlink:href="https://www.omgwiki.org/ddsf/doku.php?id=ddsf:private:guidebook:03_user:06_agriculture" text:style-name="Internet_20_link" text:visited-style-name="Visited_20_Internet_20_Link"> Return to Top</text:a></text:p>
      <text:p text:style-name="Text_20_body">This document provides an overview of a digital agriculture <text:a xlink:type="simple" xlink:href="https://www.omgwiki.org/ddsf/doku.php?id=ddsf:private:guidebook:06_append:glossary:u:use_case" text:style-name="Internet_20_link" text:visited-style-name="Visited_20_Internet_20_Link">use case</text:a> including the wide range of
challenges and its solution architecture using the <text:a xlink:type="simple" xlink:href="https://www.omgwiki.org/ddsf/doku.php?id=ddsf:private:guidebook:06_append:glossary:d:data_distribution_service_dds" text:style-name="Internet_20_link" text:visited-style-name="Visited_20_Internet_20_Link">Data Distribution Service™ (DDS™)</text:a> technology. The <text:a xlink:type="simple" xlink:href="https://www.omgwiki.org/ddsf/doku.php?id=ddsf:private:guidebook:06_append:glossary:g:goal" text:style-name="Internet_20_link" text:visited-style-name="Visited_20_Internet_20_Link">goal</text:a>
of digital agriculture and precision agriculture is to improve production while minimizing the cost and
resource utilization.</text:p>
      <text:h text:style-name="Heading_20_2" text:outline-level="2"><text:bookmark-start text:name="__RefHeading___application_4"/><text:bookmark-start text:name="application"/>Application<text:bookmark-end text:name="__RefHeading___application_4"/><text:bookmark-end text:name="application"/></text:h>
      <text:p text:style-name="Text_20_body"><text:a xlink:type="simple" xlink:href="https://www.omgwiki.org/ddsf/doku.php?id=ddsf:private:guidebook:03_user:06_agriculture" text:style-name="Internet_20_link" text:visited-style-name="Visited_20_Internet_20_Link"> Return to Top</text:a></text:p>
      <text:p text:style-name="Text_20_body">During the industrialization of agriculture, the mechanical machineries helped farmers reduce effort and
time while increasing yield per acre. But the risks of rapid climate change plus growing demand for food
products in market (such as food supply chain, food processing industries) for an increasing population,
have increased dramatically. This demand has created pressure on the existing agriculture methods with
a wide range of challenges. At the same time, it has created areas of opportunity for improvement.</text:p>
      <text:p text:style-name="Text_20_body"><text:span text:style-name="Strong_20_Emphasis">Immediate Challenges in Industrial Agriculture</text:span></text:p>
      <text:p text:style-name="Text_20_body">Imbalanced supply and demand“Restate” in supply chain? (<text:span text:style-name="PluginODTAutoStyle_Text_3"/>)Inconstant yield rates.Mismatch between market demand and agriculture production.Rapid climate affect on production and yield rate.Over use of fertilizers, pesticides and water in cultivation. Causing soil degradation, ground water pollution, water shortage and highly resistant crop infestations.Industrial Agriculture still requires a high degree of manual physical labor.<text:span text:style-name="Strong_20_Emphasis">Digital Agriculture solutions</text:span></text:p>
      <text:p text:style-name="Text_20_body">The integration of newer <text:a xlink:type="simple" xlink:href="https://www.omgwiki.org/ddsf/doku.php?id=ddsf:private:guidebook:06_append:glossary:i:internet_of_things_iot" text:style-name="Internet_20_link" text:visited-style-name="Visited_20_Internet_20_Link">IoT</text:a> technologies and devices into the agricultural practices is now pushing farmers to migrate to digital farming and precision agriculture. This advancement allows them to benefit from the current demand for agricultural products while resolving related challenges and risks. Digital farming and precision agriculture is reliant on a system of <text:a xlink:type="simple" xlink:href="https://www.omgwiki.org/ddsf/doku.php?id=ddsf:private:guidebook:06_append:glossary:s:sensor" text:style-name="Internet_20_link" text:visited-style-name="Visited_20_Internet_20_Link">sensors</text:a> and controllers along with robust communication technologies on every piece of equipment, throughout every stage of the farming process.</text:p>
      <text:p text:style-name="Text_20_body">Makes the farming process more data driven. Using sensors, drones, and long term environmental data to address the current challenges in the current agricultural process.Brings all the stake holders in the agriculture value chain, including farmers, onto a single platform which bridges the gap between demand and production.Uses a long term weather pattern and climate data to design better farming practices which can sustainably improve the yield rate by adapting to the changing environment.It minimizes the utilization of resources, such as water, fertilizer, and pesticides by providing early and localized information about infected areas in the field.With the support of “autonomous pluckers?????”(<text:span text:style-name="PluginODTAutoStyle_Text_4"/>),machineries, harvesters, feeders, and drones. Promises to reduce human involvement at every stage of the farming process.<text:span text:style-name="Strong_20_Emphasis">Growth Prospects of Digital Agriculture</text:span></text:p>
      <text:p text:style-name="Text_20_body">The market size is expected to grow from 5.6 Billion USD in 2020, and projected to reach 6.2 Billion USD by 2021.</text:p>
      <text:h text:style-name="Heading_20_2" text:outline-level="2"><text:bookmark-start text:name="__RefHeading___use_cases_within_digital_agriculture_5"/><text:bookmark-start text:name="use_cases_within_digital_agriculture"/>Use Cases within Digital Agriculture<text:bookmark-end text:name="__RefHeading___use_cases_within_digital_agriculture_5"/><text:bookmark-end text:name="use_cases_within_digital_agriculture"/></text:h>
      <text:p text:style-name="Text_20_body">These are the list of use cases within digital agriculture includes...</text:p>
      <text:p text:style-name="Text_20_body">Crop ManagementGreen House automationCattle MonitoringIn this webinar we will focus mainly on the crop management segment.</text:p>
      <text:p text:style-name="Text_20_body"><text:span text:style-name="Strong_20_Emphasis">Crop Management</text:span></text:p>
      <text:p text:style-name="Text_20_body">Digital farming and precision agriculture is reliant on a system of <text:a xlink:type="simple" xlink:href="https://www.omgwiki.org/ddsf/doku.php?id=ddsf:private:guidebook:06_append:glossary:s:sensor" text:style-name="Internet_20_link" text:visited-style-name="Visited_20_Internet_20_Link">sensors</text:a>, controllers along with robust communication technologies throughout every stage of the farming process, and on every piece of equipment to perform the work more efficiently...</text:p>
      <text:p text:style-name="Text_20_body">Seeding and plantingData from sensors are used to monitor the soil quality, density, moisture and healt (nutrient levels). This data is used to maintain the optimal conditions during seeding.Long-term weather, soil patterns, moisture and temperature monitoring help farmers to decide the optimal timeframe for crop cycle.FertilizingSoil health, quality, crop health and temperature are used to target areas in need for fertilizing.Drone are used to fertilize safely using data from <text:a xlink:type="simple" xlink:href="https://www.omgwiki.org/ddsf/doku.php?id=ddsf:private:guidebook:06_append:glossary:r:realtime" text:style-name="Internet_20_link" text:visited-style-name="Visited_20_Internet_20_Link">real-time</text:a> location, wind speed and object detection.IrrigationReal-time moisture level, plant health and irrigation motor device control help in optimal usage of water.HarvestingContinuous crop imaging data, real-time location and object detection data is gathered on farming machinery to help for efficient harvesting.Weeding and crop maintenanceReal-time imaging systems that are placed on GPS sensors and navigation systems help for automated crop maintenance.
<draw:frame draw:style-name="mediacenter" draw:name="0" text:anchor-type="paragraph" draw:z-index="0" svg:width="18.520833333333cm" style:rel-width="100%" svg:height="18.520833333333cm" style:rel-height="scale"><draw:image xlink:href="/usr/local/wiki/ddsf/private/media/ddsf/private/guidebook/03_user/cropmanagement.png" xlink:type="simple" xlink:show="embed" xlink:actuate="onLoad"/></draw:frame>
</text:p>
      <text:p text:style-name="Text_20_body">Crop Management Cycle
</text:p>
      <text:p text:style-name="Text_20_body">The various types of sensors, drives and distributed control systems drive the need for a connected network which can facilitate the exchange of data in real-time/non real-time. This <text:a xlink:type="simple" xlink:href="https://www.omgwiki.org/ddsf/doku.php?id=ddsf:private:guidebook:06_append:glossary:d:data_centric" text:style-name="Internet_20_link" text:visited-style-name="Visited_20_Internet_20_Link">data_centric</text:a> <text:a xlink:type="simple" xlink:href="https://www.omgwiki.org/ddsf/doku.php?id=ddsf:private:guidebook:06_append:glossary:d:distsystem" text:style-name="Internet_20_link" text:visited-style-name="Visited_20_Internet_20_Link">distributed system</text:a> needs to be precise, highly complex, dynamic, secure and robust.</text:p>
      <text:h text:style-name="Heading_20_2" text:outline-level="2"><text:bookmark-start text:name="__RefHeading___deployment_architecture_6"/><text:bookmark-start text:name="deployment_architecture"/>Deployment Architecture<text:bookmark-end text:name="__RefHeading___deployment_architecture_6"/><text:bookmark-end text:name="deployment_architecture"/></text:h>
      <text:p text:style-name="Text_20_body">
This is a small representation of what a digital farm may look like...</text:p>
      <table:table table:style-name="Table">
        <table:table-column/>
        <table:table-column/>
        <table:table-row>
          <table:table-cell office:value-type="string" table:style-name="tableheader">
            <text:p text:style-name="Table_20_Heading">Hyperspectral Sensor</text:p>
          </table:table-cell>
          <table:table-cell office:value-type="string" table:style-name="tablecell">
            <text:p text:style-name="tablealignleft">That helps in detect, mapping minerals, and classifying agricultural crops.</text:p>
          </table:table-cell>
        </table:table-row>
        <table:table-row>
          <table:table-cell office:value-type="string" table:style-name="tableheader">
            <text:p text:style-name="Table_20_Heading">Multispectral Sensor</text:p>
          </table:table-cell>
          <table:table-cell office:value-type="string" table:style-name="tablecell">
            <text:p text:style-name="tablealignleft">capturing images, evaluate soil productivity, and analyzing plant health.</text:p>
          </table:table-cell>
        </table:table-row>
        <table:table-row>
          <table:table-cell office:value-type="string" table:style-name="tableheader">
            <text:p text:style-name="Table_20_Heading">Fluorescence Sensor</text:p>
          </table:table-cell>
          <table:table-cell office:value-type="string" table:style-name="tablecell">
            <text:p text:style-name="tablealignleft">For measuring macro nutrients in plants.</text:p>
          </table:table-cell>
        </table:table-row>
        <table:table-row>
          <table:table-cell office:value-type="string" table:style-name="tableheader">
            <text:p text:style-name="Table_20_Heading">Thermal Sensor</text:p>
          </table:table-cell>
          <table:table-cell office:value-type="string" table:style-name="tablecell">
            <text:p text:style-name="tablealignleft">For measuring the temperature of plants and soil.</text:p>
          </table:table-cell>
        </table:table-row>
        <table:table-row>
          <table:table-cell office:value-type="string" table:style-name="tableheader">
            <text:p text:style-name="Table_20_Heading">Moisture Sensor</text:p>
          </table:table-cell>
          <table:table-cell office:value-type="string" table:style-name="tablecell">
            <text:p text:style-name="tablealignleft">To evaluate the crop conditions.</text:p>
          </table:table-cell>
        </table:table-row>
        <table:table-row>
          <table:table-cell office:value-type="string" table:style-name="tableheader">
            <text:p text:style-name="Table_20_Heading">Airborne Sensors</text:p>
          </table:table-cell>
          <table:table-cell office:value-type="string" table:style-name="tablecell">
            <text:p text:style-name="tablealignleft">Airborne sensors in drones <text:a xlink:type="simple" xlink:href="https://www.omgwiki.org/ddsf/doku.php?id=ddsf:private:guidebook:06_append:glossary:u:unmanned_aerial_vehicles" text:style-name="Internet_20_link" text:visited-style-name="Visited_20_Internet_20_Link">(UAV)</text:a>, are used for measuring the crop ??????(<text:span text:style-name="PluginODTAutoStyle_Text_5"/>)</text:p>
          </table:table-cell>
        </table:table-row>
        <table:table-row>
          <table:table-cell office:value-type="string" table:style-name="tableheader">
            <text:p text:style-name="Table_20_Heading">Motion Detection Sensor</text:p>
          </table:table-cell>
          <table:table-cell office:value-type="string" table:style-name="tablecell">
            <text:p text:style-name="tablealignleft">Helps to avoid collision between the vehicles.</text:p>
          </table:table-cell>
        </table:table-row>
      </table:table>
      <text:p text:style-name="Text_20_body">
<draw:frame draw:style-name="mediacenter" draw:name="1" text:anchor-type="paragraph" draw:z-index="1" svg:width="18.520833333333cm" style:rel-width="100%" svg:height="18.520833333333cm" style:rel-height="scale"><draw:image xlink:href="/usr/local/wiki/ddsf/private/media/ddsf/private/guidebook/03_user/deploymentarch.png" xlink:type="simple" xlink:show="embed" xlink:actuate="onLoad"/></draw:frame>
</text:p>
      <text:p text:style-name="Text_20_body">Small Representation of a Digital Farm.
</text:p>
      <text:p text:style-name="Text_20_body">Now you can imagine the number of sensors used for crop management and its not limited to this list. So here comes the complexity of configuring, controlling, and the maintenance of this bigger population of <text:a xlink:type="simple" xlink:href="https://www.omgwiki.org/ddsf/doku.php?id=ddsf:private:guidebook:06_append:glossary:s:sensor" text:style-name="Internet_20_link" text:visited-style-name="Visited_20_Internet_20_Link">sensors</text:a> in Digital Agriculture.</text:p>
      <text:h text:style-name="Heading_20_2" text:outline-level="2"><text:bookmark-start text:name="__RefHeading___challenges_to_digital_agriculture_7"/><text:bookmark-start text:name="challenges_to_digital_agriculture"/>Challenges to Digital Agriculture<text:bookmark-end text:name="__RefHeading___challenges_to_digital_agriculture_7"/><text:bookmark-end text:name="challenges_to_digital_agriculture"/></text:h>
      <text:p text:style-name="Text_20_body"><text:a xlink:type="simple" xlink:href="https://www.omgwiki.org/ddsf/doku.php?id=ddsf:private:guidebook:03_user:06_agriculture" text:style-name="Internet_20_link" text:visited-style-name="Visited_20_Internet_20_Link"> Return to Top</text:a></text:p>
      <table:table table:style-name="Table">
        <table:table-column/>
        <table:table-column/>
        <table:table-column/>
        <table:table-row>
          <table:table-cell office:value-type="string" table:style-name="tableheader">
            <text:p text:style-name="Table_20_Heading"><text:a xlink:type="simple" xlink:href="https://www.omgwiki.org/ddsf/doku.php?id=ddsf:private:guidebook:06_append:glossary:i:interoperability" text:style-name="Internet_20_link" text:visited-style-name="Visited_20_Internet_20_Link">Interoperability</text:a></text:p>
          </table:table-cell>
          <table:table-cell office:value-type="string" table:style-name="tablecell">
            <text:p text:style-name="tablealignleft">Huge integration and commissioning effort due to system complexity.</text:p>
          </table:table-cell>
          <table:table-cell office:value-type="string" table:style-name="tablecell">
            <text:p text:style-name="tablealignleft">A typical digital platform can have 'n' number of sensors for drones, and autonomous machinery that also includes 'n' number of <text:a xlink:type="simple" xlink:href="https://www.omgwiki.org/ddsf/doku.php?id=ddsf:private:guidebook:06_append:glossary:s:sensor" text:style-name="Internet_20_link" text:visited-style-name="Visited_20_Internet_20_Link">sensors</text:a> within them. All of these working independently using a custom application platform and communication methods. So integration and commissioning of such a system becomes highly complex, time consuming, and costly.</text:p>
          </table:table-cell>
        </table:table-row>
        <table:table-row>
          <table:table-cell office:value-type="string" table:style-name="tableheader">
            <text:p text:style-name="Table_20_Heading">Maintenance</text:p>
          </table:table-cell>
          <table:table-cell office:value-type="string" table:style-name="tablecell">
            <text:p text:style-name="tablealignleft">Bottlenecks in scaling, reconfiguration, replacement due to the lack of transparency in individual closed systems.</text:p>
          </table:table-cell>
          <table:table-cell office:value-type="string" table:style-name="tablecell">
            <text:p text:style-name="tablealignleft">The maintenance of such a complex system introduces high level of render dependency. This causes production delays, man-power loss, and possibly bottlenecks in achieving digitalization code. This also creates a challenge in any kind of customization, reconfiguration, and scaling or replacement of existing systems.</text:p>
          </table:table-cell>
        </table:table-row>
        <table:table-row>
          <table:table-cell office:value-type="string" table:style-name="tableheader">
            <text:p text:style-name="Table_20_Heading">Security</text:p>
          </table:table-cell>
          <table:table-cell office:value-type="string" table:style-name="tablecell">
            <text:p text:style-name="tablealignleft">The security of communication and information is ???????(<text:span text:style-name="PluginODTAutoStyle_Text_6"/>) to the end users.</text:p>
          </table:table-cell>
          <table:table-cell office:value-type="string" table:style-name="tablecell"/>
        </table:table-row>
        <table:table-row>
          <table:table-cell office:value-type="string" table:style-name="tableheader">
            <text:p text:style-name="Table_20_Heading">Financial Resources</text:p>
          </table:table-cell>
          <table:table-cell office:value-type="string" table:style-name="tablecell">
            <text:p text:style-name="tablealignleft">Maintenance CostDeployment Cost</text:p>
          </table:table-cell>
          <table:table-cell office:value-type="string" table:style-name="tablecell">
            <text:p text:style-name="tablealignleft">Some of the financial challenges are linked to the high cost of hardware and maintenance.</text:p>
          </table:table-cell>
        </table:table-row>
      </table:table>
      <text:p text:style-name="Text_20_body">These, listed above, are the major production challenges in Digital Agriculture.</text:p>
      <text:h text:style-name="Heading_20_2" text:outline-level="2"><text:bookmark-start text:name="__RefHeading___how_dds_addresses_the_need_8"/><text:bookmark-start text:name="how_dds_addresses_the_need"/>How DDS addresses the need?<text:bookmark-end text:name="__RefHeading___how_dds_addresses_the_need_8"/><text:bookmark-end text:name="how_dds_addresses_the_need"/></text:h>
      <text:p text:style-name="Text_20_body"><text:a xlink:type="simple" xlink:href="https://www.omgwiki.org/ddsf/doku.php?id=ddsf:private:guidebook:03_user:06_agriculture" text:style-name="Internet_20_link" text:visited-style-name="Visited_20_Internet_20_Link"> Return to Top</text:a></text:p>
      <text:p text:style-name="Text_20_body"><text:a xlink:type="simple" xlink:href="https://www.omgwiki.org/ddsf/doku.php?id=ddsf:private:guidebook:06_append:glossary:d:data_distribution_service_dds" text:style-name="Internet_20_link" text:visited-style-name="Visited_20_Internet_20_Link">data_distribution_service_dds</text:a> simplifies the complex <text:a xlink:type="simple" xlink:href="https://www.omgwiki.org/ddsf/doku.php?id=ddsf:private:guidebook:06_append:glossary:r:requirement" text:style-name="Internet_20_link" text:visited-style-name="Visited_20_Internet_20_Link">requirements</text:a> listed above in a scalable way, making the digital agriculture process more effective.</text:p>
      <text:h text:style-name="Heading_20_3" text:outline-level="3"><text:bookmark-start text:name="__RefHeading___flexible_model_design_9"/><text:bookmark-start text:name="flexible_model_design"/>Flexible model design<text:bookmark-end text:name="__RefHeading___flexible_model_design_9"/><text:bookmark-end text:name="flexible_model_design"/></text:h>
      <text:p text:style-name="Text_20_body"><text:a xlink:type="simple" xlink:href="https://www.omgwiki.org/ddsf/doku.php?id=ddsf:private:guidebook:03_user:06_agriculture" text:style-name="Internet_20_link" text:visited-style-name="Visited_20_Internet_20_Link"> Return to Top</text:a></text:p>
      <text:p text:style-name="Text_20_body">The DDS data-oriented design and decoupling feature provides flexibility and modular structure in the system. For example, in the irrigation stage, the digital agricultural appliances such as moisture sensors, irrigation motors and soil health <text:a xlink:type="simple" xlink:href="https://www.omgwiki.org/ddsf/doku.php?id=ddsf:private:guidebook:06_append:glossary:s:sensor" text:style-name="Internet_20_link" text:visited-style-name="Visited_20_Internet_20_Link">sensors</text:a> need to be associated in one-to-one, one-to-many and many-to-one secenarios for exchanging information, in order to decide the size of the watering distribution areas and their quantity/duration. Using DDS, the equipment can be grouped as participants of different functional domains. Only the equipment belonging to the same domain can communicate with each other. DDS also enables a dynamic re-configuration of this association mapping during runtime.</text:p>
      <text:h text:style-name="Heading_20_3" text:outline-level="3"><text:bookmark-start text:name="__RefHeading___compliance_profiles_and_qos_10"/><text:bookmark-start text:name="compliance_profiles_and_qos"/>Compliance profiles and QoS<text:bookmark-end text:name="__RefHeading___compliance_profiles_and_qos_10"/><text:bookmark-end text:name="compliance_profiles_and_qos"/></text:h>
      <text:p text:style-name="Text_20_body"><text:a xlink:type="simple" xlink:href="https://www.omgwiki.org/ddsf/doku.php?id=ddsf:private:guidebook:03_user:06_agriculture" text:style-name="Internet_20_link" text:visited-style-name="Visited_20_Internet_20_Link"> Return to Top</text:a></text:p>
      <text:p text:style-name="Text_20_body"><text:span text:style-name="Strong_20_Emphasis">Data Availability</text:span> – DDS provides a strong <text:a xlink:type="simple" xlink:href="https://www.omgwiki.org/ddsf/doku.php?id=ddsf:private:guidebook:06_append:glossary:q:quality_of_service_qos_policies" text:style-name="Internet_20_link" text:visited-style-name="Visited_20_Internet_20_Link">Quality of Service (QoS)</text:a> policy to control the state of information throughout the system. For example, every piece of agriculture equipment/machinery offers unique services, yet the data availability requirement for precise agriculture is specific for each crop-cycle (i.e. each planting and seeding type) and the designated machinery.The QoS policy parameters in DDS, below, fulfill the data availability (i.e. state information of the equipment) requirement:<text:span text:style-name="Strong_20_Emphasis"><text:a xlink:type="simple" xlink:href="https://www.omgwiki.org/ddsf/doku.php?id=ddsf:private:guidebook:06_append:glossary:h:history_qos" text:style-name="Internet_20_link" text:visited-style-name="Visited_20_Internet_20_Link">History</text:a>:</text:span> The number of data <text:a xlink:type="simple" xlink:href="https://www.omgwiki.org/ddsf/doku.php?id=ddsf:private:guidebook:06_append:glossary:s:sample" text:style-name="Internet_20_link" text:visited-style-name="Visited_20_Internet_20_Link">samples</text:a> to be stored can be configured.<text:span text:style-name="Strong_20_Emphasis">Minimum profile:</text:span> The recent data sample or all data samples.<text:span text:style-name="Strong_20_Emphasis">Lifecycle:</text:span> Removal of the data sample once the sensor is removed from the <text:a xlink:type="simple" xlink:href="https://www.omgwiki.org/ddsf/doku.php?id=ddsf:private:guidebook:06_append:glossary:d:domain_participant" text:style-name="Internet_20_link" text:visited-style-name="Visited_20_Internet_20_Link">domain participant</text:a>. This feature is helpful when the domain is re-configured and the existing samples are removed automatically from the system.<text:span text:style-name="Strong_20_Emphasis">Lifespan:</text:span> The time period for which data samples to be kept on the system.For each crop cycle, the system can be re-configured by feeding the respective configuration during the time of seeding. The <text:a xlink:type="simple" xlink:href="https://www.omgwiki.org/ddsf/doku.php?id=ddsf:private:guidebook:06_append:glossary:d:ddsapplication" text:style-name="Internet_20_link" text:visited-style-name="Visited_20_Internet_20_Link">ddsapplication</text:a> running on the equipment allows for dynamic configuration. This guarantees the minimum resource utilization in the system.<text:span text:style-name="Strong_20_Emphasis">Data timeliness</text:span> – In precision agriculture, the typical data exchange requirements are:Continuous low granularity, bulk historical data, e.g. for weather and soil character patterns.High-granularity non-real-time datasets in specific timeframes, e.g. for equipment health maintenance.<text:a xlink:type="simple" xlink:href="https://www.omgwiki.org/ddsf/doku.php?id=ddsf:private:guidebook:06_append:glossary:r:realtime" text:style-name="Internet_20_link" text:visited-style-name="Visited_20_Internet_20_Link">Real-time</text:a> datasets, e.g. for navigation systems, location and drive control, object collision detection, fire/hazard detection.<text:a xlink:type="simple" xlink:href="https://www.omgwiki.org/ddsf/doku.php?id=ddsf:private:guidebook:06_append:glossary:d:data_distribution_service_dds" text:style-name="Internet_20_link" text:visited-style-name="Visited_20_Internet_20_Link">data_distribution_service_dds</text:a> promises timely data delivery with minimal overhead. For example, the drones and ground vehicles (used for moisturizing, fertilizing and spraying the pesticide) exchange location/navigation data with the central control system in real-time for monitoring the crops in the field. The onboard sensors exchange environment data including object detection, drive speed, etc. for navigation control and collision safety. On the other hand, the onboard cameras on the drones capture and share crop-area images to the central control system, which coordinates the ground machines to carry-out pesticide spray and fertilization of the particular crop area, automatically and efficiently. This minimizes the time and manages the agriculture crop with minimal resource utilization.Using the following DDS QoS parameters, the drones and ground machines transfer the data in <text:a xlink:type="simple" xlink:href="https://www.omgwiki.org/ddsf/doku.php?id=ddsf:private:guidebook:06_append:glossary:r:realtime" text:style-name="Internet_20_link" text:visited-style-name="Visited_20_Internet_20_Link">real-time</text:a>:<text:a xlink:type="simple" xlink:href="https://www.omgwiki.org/ddsf/doku.php?id=ddsf:private:guidebook:06_append:02_quality_of_service:latency_budget" text:style-name="Internet_20_link" text:visited-style-name="Visited_20_Internet_20_Link">Latency Budget</text:a>: Guarantee data delivery.<text:a xlink:type="simple" xlink:href="https://www.omgwiki.org/ddsf/doku.php?id=ddsf:private:guidebook:06_append:glossary:d:deadline_qos" text:style-name="Internet_20_link" text:visited-style-name="Visited_20_Internet_20_Link">Deadline</text:a>: Maximum amount of time to send/receive the data samples collected in the sensor. Once the deadline is crossed, the data samples will be dropped.<text:a xlink:type="simple" xlink:href="https://www.omgwiki.org/ddsf/doku.php?id=ddsf:private:guidebook:06_append:02_quality_of_service:liveliness" text:style-name="Internet_20_link" text:visited-style-name="Visited_20_Internet_20_Link">Liveliness</text:a>: Ensures the <text:a xlink:type="simple" xlink:href="https://www.omgwiki.org/ddsf/doku.php?id=ddsf:private:guidebook:06_append:glossary:e:entity" text:style-name="Internet_20_link" text:visited-style-name="Visited_20_Internet_20_Link">entities’</text:a> live status periodically.</text:p>
      <text:h text:style-name="Heading_20_3" text:outline-level="3"><text:bookmark-start text:name="__RefHeading___event_handling_11"/><text:bookmark-start text:name="event_handling"/>Event handling<text:bookmark-end text:name="__RefHeading___event_handling_11"/><text:bookmark-end text:name="event_handling"/></text:h>
      <text:p text:style-name="Text_20_body"><text:a xlink:type="simple" xlink:href="https://www.omgwiki.org/ddsf/doku.php?id=ddsf:private:guidebook:03_user:06_agriculture" text:style-name="Internet_20_link" text:visited-style-name="Visited_20_Internet_20_Link"> Return to Top</text:a></text:p>
      <text:p text:style-name="Text_20_body"><text:a xlink:type="simple" xlink:href="https://www.omgwiki.org/ddsf/doku.php?id=ddsf:private:guidebook:06_append:glossary:d:data_distribution_service_dds" text:style-name="Internet_20_link" text:visited-style-name="Visited_20_Internet_20_Link">data_distribution_service_dds</text:a> listeners in the <text:a xlink:type="simple" xlink:href="https://www.omgwiki.org/ddsf/doku.php?id=ddsf:private:guidebook:06_append:glossary:e:entity" text:style-name="Internet_20_link" text:visited-style-name="Visited_20_Internet_20_Link">entity</text:a> provide a mechanism for the <text:a xlink:type="simple" xlink:href="https://www.omgwiki.org/ddsf/doku.php?id=ddsf:private:guidebook:06_append:glossary:m:midware" text:style-name="Internet_20_link" text:visited-style-name="Visited_20_Internet_20_Link">middleware</text:a> to asynchronously alert the application of the occurrence of relevant status changes.</text:p>
      <text:p text:style-name="Text_20_body">For example:</text:p>
      <text:p text:style-name="Text_20_body">The sensors placed in field (temperature, moisture, humidity etc.) monitor standard attributes such as temperature, humidity and weather for every season. The pre-configured/predictedpattern of temperature and humidity threshold values, alert the framers and other equipment to any abrupt change in environment parameters to prevent natural disasters (e.g.: crop fire, sudden flooding and water stagnation).The sensors on the drones and self-driving ground vehicles monitor/exchange position parameters and objects insight, to prevent collisions with wild animals or nearby agriculture appliances.Using DDS, event handling of asynchronous events and conditional variables are shared on equipment including self-driving vehicles which alert among themselves to prevent damage and risks.</text:p>
      <text:h text:style-name="Heading_20_3" text:outline-level="3"><text:bookmark-start text:name="__RefHeading___live_monitoring_control_12"/><text:bookmark-start text:name="live_monitoring_control"/>Live monitoring &amp; control<text:bookmark-end text:name="__RefHeading___live_monitoring_control_12"/><text:bookmark-end text:name="live_monitoring_control"/></text:h>
      <text:p text:style-name="Text_20_body"><text:a xlink:type="simple" xlink:href="https://www.omgwiki.org/ddsf/doku.php?id=ddsf:private:guidebook:03_user:06_agriculture" text:style-name="Internet_20_link" text:visited-style-name="Visited_20_Internet_20_Link"> Return to Top</text:a></text:p>
      <text:p text:style-name="Text_20_body"><text:a xlink:type="simple" xlink:href="https://www.omgwiki.org/ddsf/doku.php?id=ddsf:private:guidebook:06_append:01_family_of_standards:04_gate:ddsweb" text:style-name="Internet_20_link" text:visited-style-name="Visited_20_Internet_20_Link"> Web-enabled DDS Services</text:a> authenticate and control the DDS global data space (i.e. read/write <text:a xlink:type="simple" xlink:href="https://www.omgwiki.org/ddsf/doku.php?id=ddsf:private:guidebook:06_append:glossary:t:topic" text:style-name="Internet_20_link" text:visited-style-name="Visited_20_Internet_20_Link">topics</text:a>) using standard web protocols such as RESTful, SOAP, HTTP etc, from the standard web client such as web browsers. For example, in farming, there are a number of digital agricultural appliances involved in the agriculture field where the farmers need access to each resources to use the digital agriculture methods and processes effectively. This needs a simplified UI dashboard for data visualization and control. By leveraging DDS web services, the parameters (i.e. topic of the agricultural appliances) can be read/write remotely.</text:p>
      <text:p text:style-name="Text_20_body">The farmers can use the UI dashboard via the browsers in the handheld devices from any location to control the digital agricultural appliances.</text:p>
      <text:h text:style-name="Heading_20_3" text:outline-level="3"><text:bookmark-start text:name="__RefHeading___security_13"/><text:bookmark-start text:name="security"/>Security<text:bookmark-end text:name="__RefHeading___security_13"/><text:bookmark-end text:name="security"/></text:h>
      <text:p text:style-name="Text_20_body"><text:a xlink:type="simple" xlink:href="https://www.omgwiki.org/ddsf/doku.php?id=ddsf:private:guidebook:03_user:06_agriculture" text:style-name="Internet_20_link" text:visited-style-name="Visited_20_Internet_20_Link"> Return to Top</text:a></text:p>
      <text:p text:style-name="Text_20_body"><text:a xlink:type="simple" xlink:href="https://www.omgwiki.org/ddsf/doku.php?id=ddsf:private:guidebook:06_append:glossary:d:data_distribution_service_dds" text:style-name="Internet_20_link" text:visited-style-name="Visited_20_Internet_20_Link">data_distribution_service_dds</text:a> security plugins and secure <text:a xlink:type="simple" xlink:href="https://www.omgwiki.org/ddsf/doku.php?id=ddsf:private:guidebook:06_append:glossary:r:rtps" text:style-name="Internet_20_link" text:visited-style-name="Visited_20_Internet_20_Link">rtps</text:a> messages protect against the unauthorized access and subscription of data throughout the digital agricultural ecosystem. For example, there are different vendor-devices involved in the digital agriculture appliances, operating in an open area along with equipment in nearby farms. In this situation, the appliances must have high <text:a xlink:type="simple" xlink:href="https://www.omgwiki.org/ddsf/doku.php?id=ddsf:private:guidebook:06_append:glossary:d:datasecurity" text:style-name="Internet_20_link" text:visited-style-name="Visited_20_Internet_20_Link">datasecurity</text:a> in order to avoid threats and vulnerability and at the same time prevent unintentional information sharing and cross-talk. Using <text:a xlink:type="simple" xlink:href="https://www.omgwiki.org/ddsf/doku.php?id=ddsf:private:guidebook:06_append:01_family_of_standards:01_core:dds_security" text:style-name="Internet_20_link" text:visited-style-name="Visited_20_Internet_20_Link">DDS-Security</text:a> configurations and security policies defined for data distribution, the explicit policies created for protecting <text:a xlink:type="simple" xlink:href="https://www.omgwiki.org/ddsf/doku.php?id=ddsf:private:guidebook:06_append:glossary:d:domain_dds" text:style-name="Internet_20_link" text:visited-style-name="Visited_20_Internet_20_Link">DDS domains</text:a> based on the <text:a xlink:type="simple" xlink:href="https://www.omgwiki.org/ddsf/doku.php?id=ddsf:private:guidebook:06_append:glossary:d:dm" text:style-name="Internet_20_link" text:visited-style-name="Visited_20_Internet_20_Link">Data Models</text:a> can ensure that the equipment information is not visible or discovered between different configured domains.</text:p>
      <text:h text:style-name="Heading_20_2" text:outline-level="2"><text:bookmark-start text:name="__RefHeading___conclusion_-_the_solution_architecture_14"/><text:bookmark-start text:name="conclusion_-_the_solution_architecture"/>Conclusion - The Solution Architecture<text:bookmark-end text:name="__RefHeading___conclusion_-_the_solution_architecture_14"/><text:bookmark-end text:name="conclusion_-_the_solution_architecture"/></text:h>
      <text:p text:style-name="Text_20_body"><text:a xlink:type="simple" xlink:href="https://www.omgwiki.org/ddsf/doku.php?id=ddsf:private:guidebook:03_user:06_agriculture" text:style-name="Internet_20_link" text:visited-style-name="Visited_20_Internet_20_Link"> Return to Top</text:a></text:p>
      <text:p text:style-name="Text_20_body">So here is the solution architecture, as we can see here an on boarding of sensors to machineries, to integration into the cloud is seamless using unified <text:a xlink:type="simple" xlink:href="https://www.omgwiki.org/ddsf/doku.php?id=ddsf:private:guidebook:06_append:glossary:d:data_distribution_service_dds" text:style-name="Internet_20_link" text:visited-style-name="Visited_20_Internet_20_Link">DDS</text:a> platform. Finally the concept of connected digital agriculture and sensors integrated onto the equipment makes the farming process more data driven and data enabled. Leveraging the intensive DDS integration capabilities and features that addresses the vertical and horizontal needs such as security, scalability, and robustness of data distribution. With DDS, <text:a xlink:type="simple" xlink:href="https://www.omgwiki.org/ddsf/doku.php?id=ddsf:private:guidebook:06_append:glossary:r:realtime" text:style-name="Internet_20_link" text:visited-style-name="Visited_20_Internet_20_Link">real-time</text:a> goals of digital agriculture can be realized cost effectively and without fragmentation to the system.</text:p>
      <text:p text:style-name="Text_20_body">
<draw:frame draw:style-name="mediacenter" draw:name="2" text:anchor-type="paragraph" draw:z-index="2" svg:width="26.458333333333cm" style:rel-width="100%" svg:height="26.458333333333cm" style:rel-height="scale"><draw:image xlink:href="/usr/local/wiki/ddsf/private/media/ddsf/private/guidebook/03_user/soluarchcloser.png" xlink:type="simple" xlink:show="embed" xlink:actuate="onLoad"/></draw:frame>
</text:p>
      <text:p text:style-name="Text_20_body">This is an overview of the entire DDS Digital Agriculture Architecture.
</text:p>
      <text:p text:style-name="Text_20_body">
<draw:frame draw:style-name="mediacenter" draw:name="3" text:anchor-type="paragraph" draw:z-index="3" svg:width="18.520833333333cm" style:rel-width="100%" svg:height="18.520833333333cm" style:rel-height="scale"><draw:image xlink:href="/usr/local/wiki/ddsf/private/media/ddsf/private/guidebook/03_user/screen_shot_2020-08-19_at_11.24.28_pm.png" xlink:type="simple" xlink:show="embed" xlink:actuate="onLoad"/></draw:frame>
</text:p>
      <text:p text:style-name="Text_20_body">This is a closer look at the DDS DataBu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FF0000" fo:font-style="normal" fo:font-size="10.5pt" fo:font-family="Garamond" fo:border="0pt none"/>
    </style:style>
    <style:style style:name="PluginODTAutoStyle_Text_4" style:family="text">
      <style:text-properties fo:color="#FF0000" fo:font-style="normal" fo:font-size="10.5pt" fo:font-family="Garamond" fo:border="0pt none"/>
    </style:style>
    <style:style style:name="PluginODTAutoStyle_Text_5" style:family="text">
      <style:text-properties fo:color="#FF0000" fo:font-style="normal" fo:font-size="10.5pt" fo:font-family="Garamond" fo:border="0pt none"/>
    </style:style>
    <style:style style:name="PluginODTAutoStyle_Text_6"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6_agriculture</dc:title>
  </office:meta>
</office:document-meta>
</file>