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782b7a7dc23354b9b651ea2eb9e6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10_power"/><text:bookmark-start text:name="__RefHeading___user_scenario_1energy_sector_1"/><text:bookmark-start text:name="user_scenario_1energy_sector"/>User Scenario 1: Energy Sector<text:bookmark-end text:name="__RefHeading___user_scenario_1energy_sector_1"/><text:bookmark-end text:name="user_scenario_1energy_sector"/></text:h>
      <text:p text:style-name="Text_20_body"><text:a xlink:type="simple" xlink:href="https://www.omgwiki.org/ddsf/doku.php?id=ddsf:public:guidebook:03_user:start" text:style-name="Internet_20_link" text:visited-style-name="Visited_20_Internet_20_Link"> Return to User Experiences</text:a></text:p>
      <text:h text:style-name="Heading_20_2" text:outline-level="2"><text:bookmark-start text:name="__RefHeading___overview_2"/><text:bookmark-start text:name="overview"/>Overview<text:bookmark-end text:name="__RefHeading___overview_2"/><text:bookmark-end text:name="overview"/></text:h>
      <text:p text:style-name="Text_20_body">Technology is improving lots of different areas in generation and distribution from large scale systems serving major metropolitan areas all the way to tactical <text:a xlink:type="simple" xlink:href="https://www.omgwiki.org/ddsf/doku.php?id=ddsf:public:guidebook:06_append:glossary:m:microgrid" text:style-name="Internet_20_link" text:visited-style-name="Visited_20_Internet_20_Link">Microgrid</text:a>. <text:a xlink:type="simple" xlink:href="https://www.omgwiki.org/ddsf/doku.php?id=ddsf:public:guidebook:06_append:glossary:d:data_distribution_service_dds" text:style-name="Internet_20_link" text:visited-style-name="Visited_20_Internet_20_Link">Data Distribution Service (DDS)</text:a> is used in a few different areas including managing wind farms, various Microgrid management and integration functions, better management of existing <text:a xlink:type="simple" xlink:href="https://www.omgwiki.org/ddsf/doku.php?id=ddsf:public:guidebook:06_append:glossary:d:ddr" text:style-name="Internet_20_link" text:visited-style-name="Visited_20_Internet_20_Link">Dynamic Disturbance Recording (DDR)</text:a> systems and <text:a xlink:type="simple" xlink:href="https://www.omgwiki.org/ddsf/doku.php?id=ddsf:public:guidebook:06_append:glossary:l:loadbal" text:style-name="Internet_20_link" text:visited-style-name="Visited_20_Internet_20_Link">Load balancing</text:a>. </text:p>
      <text:p text:style-name="Text_20_body"><text:a xlink:type="simple" xlink:href="https://www.smartergridsolutions.com/about/" text:style-name="Internet_20_link" text:visited-style-name="Visited_20_Internet_20_Link"> Smarter Grid Solutions</text:a> in the United Kingdom (UK) is helping to achieve better <text:a xlink:type="simple" xlink:href="https://www.omgwiki.org/ddsf/doku.php?id=ddsf:public:guidebook:06_append:glossary:e:egrid" text:style-name="Internet_20_link" text:visited-style-name="Visited_20_Internet_20_Link">Electric Grid</text:a> management. The general <text:a xlink:type="simple" xlink:href="https://www.omgwiki.org/ddsf/doku.php?id=ddsf:public:guidebook:06_append:glossary:g:goal" text:style-name="Internet_20_link" text:visited-style-name="Visited_20_Internet_20_Link">goal</text:a> is to reduce the amount of extra energy that is required to withstand typical usage peaks when lots of users are turning on their air conditioners, or plugging in their electric vehicles. By distributing better monitoring and control components into the grid, it is possible to quickly detect and react to demand spikes. From the Data distribution perspective, it involves distributed computing components that must reliably and robustly share information. </text:p>
      <text:h text:style-name="Heading_20_2" text:outline-level="2"><text:bookmark-start text:name="__RefHeading___dds_benefits_in_energy_distribution_3"/><text:bookmark-start text:name="dds_benefits_in_energy_distribution"/>DDS Benefits in Energy Distribution<text:bookmark-end text:name="__RefHeading___dds_benefits_in_energy_distribution_3"/><text:bookmark-end text:name="dds_benefits_in_energy_distribution"/></text:h>
      <text:p text:style-name="Text_20_body">For other users in the energy industry, they are deriving benefits of using DDS in the Energy Distribution.</text:p>
      <text:p text:style-name="Text_20_body">Dynamic <text:a xlink:type="simple" xlink:href="https://www.omgwiki.org/ddsf/doku.php?id=ddsf:public:guidebook:06_append:glossary:d:discovery" text:style-name="Internet_20_link" text:visited-style-name="Visited_20_Internet_20_Link"> discovery</text:a> of <text:a xlink:type="simple" xlink:href="https://www.omgwiki.org/ddsf/doku.php?id=ddsf:public:guidebook:06_append:glossary:e:endpoint" text:style-name="Internet_20_link" text:visited-style-name="Visited_20_Internet_20_Link">Endpoint</text:a>Secure <text:a xlink:type="simple" xlink:href="https://www.omgwiki.org/ddsf/doku.php?id=ddsf:public:guidebook:06_append:glossary:a:authentication" text:style-name="Internet_20_link" text:visited-style-name="Visited_20_Internet_20_Link">Authentication</text:a> of Endpoints for example, a rogue command to a automatic, high-voltage electric switch referred to as a <text:a xlink:type="simple" xlink:href="https://www.omgwiki.org/ddsf/doku.php?id=ddsf:public:guidebook:06_append:glossary:r:recloser" text:style-name="Internet_20_link" text:visited-style-name="Visited_20_Internet_20_Link">Recloser</text:a> could be catastrophic to the <text:a xlink:type="simple" xlink:href="https://www.omgwiki.org/ddsf/doku.php?id=ddsf:public:guidebook:06_append:glossary:e:egrid" text:style-name="Internet_20_link" text:visited-style-name="Visited_20_Internet_20_Link">Electric Grid</text:a>. Automatic <text:a xlink:type="simple" xlink:href="https://www.omgwiki.org/ddsf/doku.php?id=ddsf:public:guidebook:06_append:glossary:f:failover" text:style-name="Internet_20_link" text:visited-style-name="Visited_20_Internet_20_Link">Failover</text:a> featuresWide target platform supportAll aspects of data interfaces standardized, including secure communications</text:p>
      <text:h text:style-name="Heading_20_2" text:outline-level="2"><text:bookmark-start text:name="__RefHeading___why_target_platform_supported_dds_4"/><text:bookmark-start text:name="why_target_platform_supported_dds"/>Why target platform supported DDS?<text:bookmark-end text:name="__RefHeading___why_target_platform_supported_dds_4"/><text:bookmark-end text:name="why_target_platform_supported_dds"/></text:h>
      <text:p text:style-name="Text_20_body">It is important for the variety of embedded observer components in the electrical grid. And the well specified access of interface communication allows for industry specific architectures around the DDS <text:a xlink:type="simple" xlink:href="https://www.omgwiki.org/ddsf/doku.php?id=ddsf:public:guidebook:06_append:glossary:m:midware" text:style-name="Internet_20_link" text:visited-style-name="Visited_20_Internet_20_Link">middleware</text:a> technology. There are several examples of ths within the energy sector including tactical Microgrids and other grid management efforts. </text:p>
      <text:p text:style-name="Text_20_body">
<draw:frame draw:style-name="mediacenter" draw:name="0" text:anchor-type="paragraph" draw:z-index="0" svg:width="18.520833333333cm" style:rel-width="100%" svg:height="11.835661226198cm" style:rel-height="scale"><draw:image xlink:href="Pictures/e7782b7a7dc23354b9b651ea2eb9e67c.png" xlink:type="simple" xlink:show="embed" xlink:actuate="onLoad"/></draw:fra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10_power</dc:title>
  </office:meta>
</office:document-meta>
</file>