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3_user:start"/><text:bookmark-start text:name="__RefHeading___ii_-_user_experiences_1"/><text:bookmark-start text:name="ii_-_user_experiences"/>II - User Experiences<text:bookmark-end text:name="__RefHeading___ii_-_user_experiences_1"/><text:bookmark-end text:name="ii_-_user_experiences"/></text:h>
      <text:p text:style-name="Text_20_body"><text:a xlink:type="simple" xlink:href="https://www.omgwiki.org/ddsf/doku.php?id=ddsf:public:guidebook:guidebook" text:style-name="Internet_20_link" text:visited-style-name="Visited_20_Internet_20_Link"> return to Guidebook </text:a></text:p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ww.omgwiki.org/ddsf/doku.php?id=ddsf:public:guidebook:03_user:02_health" text:style-name="Internet_20_link" text:visited-style-name="Visited_20_Internet_20_Link">Use Case 1: Connected Healthcare</text:a></text:p>
        </text:list-item>
        <text:list-item>
          <text:p text:style-name="List_20_1_Content"><text:a xlink:type="simple" xlink:href="https://www.omgwiki.org/ddsf/doku.php?id=ddsf:public:guidebook:03_user:03_tms" text:style-name="Internet_20_link" text:visited-style-name="Visited_20_Internet_20_Link">Use Case 2: Tactical Microgrid Standard (TMS)</text:a></text:p>
        </text:list-item>
        <text:list-item>
          <text:p text:style-name="List_20_1_Content"><text:a xlink:type="simple" xlink:href="https://www.omgwiki.org/ddsf/doku.php?id=ddsf:public:guidebook:03_user:04_smartman" text:style-name="Internet_20_link" text:visited-style-name="Visited_20_Internet_20_Link">Use Case 3: Smart Manufacturing</text:a></text:p>
        </text:list-item>
        <text:list-item>
          <text:p text:style-name="List_20_1_Content"><text:a xlink:type="simple" xlink:href="https://www.omgwiki.org/ddsf/doku.php?id=ddsf:public:guidebook:03_user:06_agriculture" text:style-name="Internet_20_link" text:visited-style-name="Visited_20_Internet_20_Link">Use Case 4: Digital Agriculture</text:a></text:p>
        </text:list-item>
        <text:list-item>
          <text:p text:style-name="List_20_1_Content"><text:a xlink:type="simple" xlink:href="https://www.omgwiki.org/ddsf/doku.php?id=ddsf:public:guidebook:03_user:07_gva" text:style-name="Internet_20_link" text:visited-style-name="Visited_20_Internet_20_Link">Use Case 5: General Vehicle Architecture (GVA)</text:a></text:p>
        </text:list-item>
        <text:list-item>
          <text:p text:style-name="List_20_1_Content"><text:a xlink:type="simple" xlink:href="https://www.omgwiki.org/ddsf/doku.php?id=ddsf:public:guidebook:03_user:13_kubernetes" text:style-name="Internet_20_link" text:visited-style-name="Visited_20_Internet_20_Link">Use Case 6: Kubernetes (K8s)</text:a></text:p>
        </text:list-item>
        <text:list-item>
          <text:p text:style-name="List_20_1_Content"><text:a xlink:type="simple" xlink:href="https://www.omgwiki.org/ddsf/doku.php?id=ddsf:public:guidebook:03_user:10_power" text:style-name="Internet_20_link" text:visited-style-name="Visited_20_Internet_20_Link">User Scenario 1: Energy Sector</text:a></text:p>
        </text:list-item>
        <text:list-item>
          <text:p text:style-name="List_20_1_Content"><text:a xlink:type="simple" xlink:href="https://www.omgwiki.org/ddsf/doku.php?id=ddsf:public:guidebook:03_user:11_instrument" text:style-name="Internet_20_link" text:visited-style-name="Visited_20_Internet_20_Link">User Scenario 2: Data Acquisition and Instrumentation</text:a></text:p>
        </text:list-item>
        <text:list-item>
          <text:p text:style-name="List_20_1_Content_Last"><text:a xlink:type="simple" xlink:href="https://www.omgwiki.org/ddsf/doku.php?id=ddsf:public:guidebook:03_user:12_medical" text:style-name="Internet_20_link" text:visited-style-name="Visited_20_Internet_20_Link">User Scenario 3: Medical Devic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3_user:start</dc:title>
  </office:meta>
</office:document-meta>
</file>