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adlink"/><text:bookmark-start text:name="__RefHeading___vendoradlink_1"/><text:bookmark-start text:name="vendoradlink"/>Vendor: Adlink<text:bookmark-end text:name="__RefHeading___vendoradlink_1"/><text:bookmark-end text:name="vendoradlink"/></text:h>
      <text:p text:style-name="Text_20_body"><text:a xlink:type="simple" xlink:href="https://www.omgwiki.org/ddsf/doku.php?id=ddsf:private:cookbook:06_append:05_vendors" text:style-name="Internet_20_link" text:visited-style-name="Visited_20_Internet_20_Link"> return to DDS vendors </text:a></text:p>
      <text:p text:style-name="Text_20_body"><draw:frame draw:style-name="mediacenter" draw:name="0" text:anchor-type="paragraph" draw:z-index="0" svg:width="5.2916666666667cm" svg:height="5.2916666666667cm"><draw:image xlink:href="/usr/local/wiki/ddsf/private/media/ddsf/private/cookbook/resources/vendors/adlink_logo.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www.adlinktech.com/en/index.aspx" text:style-name="Internet_20_link" text:visited-style-name="Visited_20_Internet_20_Link">https://www.adlinktech.com/en/index.aspx</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s://www.adlinktech.com/en/data-distribution-service.aspx" text:style-name="Internet_20_link" text:visited-style-name="Visited_20_Internet_20_Link">https://www.adlinktech.com/en/data-distribution-service.aspx</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Headquartered in Taiwan, ADLINK has operations in the United States, UK,  Singapore, Beijing, Shanghai, Shenzhen, Japan, Korea and Germany. ADLINK products are currently available in over 40 countries across five continents, with worldwide distribution networks and more than1,800 employees. ADLINK is proud to be associated with many major technology leaders and Fortune 500 companies. With design and technology centers in the U.S., the Pacific Rim regions and Germany, ADLINK is a technology-leading platform provider in the embedded computing industry.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Vortex <text:a xlink:type="simple" xlink:href="https://www.omgwiki.org/ddsf/doku.php?id=ddsf:private:cookbook:06_append:glossary:d:data_distribution_service_dds" text:style-name="Internet_20_link" text:visited-style-name="Visited_20_Internet_20_Link">data_distribution_service_dds</text:a> includes DDS implementations that can be used to support a range of device technologies, operating systems and <text:a xlink:type="simple" xlink:href="https://www.omgwiki.org/ddsf/doku.php?id=ddsf:private:cookbook:06_append:glossary:p:programlang" text:style-name="Internet_20_link" text:visited-style-name="Visited_20_Internet_20_Link">programming languages</text:a> required by a project.Combining deterministic data delivery, system-wide data sharing and support for data analytics, Vortex DDS helps system integrators, OEMs, device platform vendors and Cloud service providers (SaaS, PaaS and DaaS) deliver software solutions for many vertical markets, including: Aerospace and Defense, Energy, Transportation and Industrial Automation.  </text:p>
          </table:table-cell>
        </table:table-row>
        <table:table-row>
          <table:table-cell office:value-type="string" table:style-name="tablecell">
            <text:p text:style-name="tablealignleft"> Sales Contact               </text:p>
          </table:table-cell>
          <table:table-cell office:value-type="string" table:style-name="tablecell">
            <text:p text:style-name="tablealignleft"> General Info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tw@adlinktech.com" text:style-name="Internet_20_link" text:visited-style-name="Visited_20_Internet_20_Link">mailto:tw@adlinktech.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886-2-8226-5877" text:style-name="Internet_20_link" text:visited-style-name="Visited_20_Internet_20_Link">+886-2-8226-5877</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rivate:cook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adlink</dc:title>
  </office:meta>
</office:document-meta>
</file>