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39e81ed68f1511e3565058471ac1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gurum"/><text:bookmark-start text:name="__RefHeading___vendorgurum_networks_1"/><text:bookmark-start text:name="vendorgurum_networks"/>Vendor: GURUM Networks<text:bookmark-end text:name="__RefHeading___vendorgurum_networks_1"/><text:bookmark-end text:name="vendorgurum_networks"/></text:h>
      <text:p text:style-name="Text_20_body"><text:a xlink:type="simple" xlink:href="https://www.omgwiki.org/ddsf/doku.php?id=ddsf:public:guidebook:06_append:05_vendors:start" text:style-name="Internet_20_link" text:visited-style-name="Visited_20_Internet_20_Link"> return to DDS vendors </text:a></text:p>
      <text:p text:style-name="Text_20_body"><draw:frame draw:style-name="mediacenter" draw:name="0" text:anchor-type="paragraph" draw:z-index="0" svg:width="5.2916666666667cm" svg:height="1.4816666666667cm"><draw:image xlink:href="Pictures/f539e81ed68f1511e3565058471ac189.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gurum.cc/?lang=en" text:style-name="Internet_20_link" text:visited-style-name="Visited_20_Internet_20_Link">http://www.gurum.cc/?lang=en</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gurum.cc/?page_id=2129&amp;lang=en" text:style-name="Internet_20_link" text:visited-style-name="Visited_20_Internet_20_Link">http://www.gurum.cc/?page_id=2129&amp;lang=en</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GurumNetworks, Inc. is a South Korea-based company specialized in the provision of network system software platform such as network operating system, network <text:a xlink:type="simple" xlink:href="https://www.omgwiki.org/ddsf/doku.php?id=ddsf:public:guidebook:06_append:glossary:m:midware" text:style-name="Internet_20_link" text:visited-style-name="Visited_20_Internet_20_Link">middleware</text:a> and network gateway. In addition, GurumNetworks offers expertise in network platform business and a wide variety of software network components.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CoreDDS is a <text:a xlink:type="simple" xlink:href="https://www.omgwiki.org/ddsf/doku.php?id=ddsf:public:guidebook:06_append:glossary:d:data_distribution_service_dds" text:style-name="Internet_20_link" text:visited-style-name="Visited_20_Internet_20_Link">Data Distribution Service (DDS)</text:a> middleware which complies with DDS standard of <text:a xlink:type="simple" xlink:href="https://www.omgwiki.org/ddsf/doku.php?id=ddsf:public:guidebook:06_append:glossary:o:omg" text:style-name="Internet_20_link" text:visited-style-name="Visited_20_Internet_20_Link">Object Management Group® (OMG)</text:a>. CoreDDS is characterized by greater <text:a xlink:type="simple" xlink:href="https://www.omgwiki.org/ddsf/doku.php?id=ddsf:public:guidebook:06_append:glossary:p:performance" text:style-name="Internet_20_link" text:visited-style-name="Visited_20_Internet_20_Link">performance</text:a> especially in section where network communication is unstable compared to products from other vendors. </text:p>
          </table:table-cell>
        </table:table-row>
        <table:table-row>
          <table:table-cell office:value-type="string" table:style-name="tablecell">
            <text:p text:style-name="tablealignleft"> Sales Contact                </text:p>
          </table:table-cell>
          <table:table-cell office:value-type="string" table:style-name="tablecell">
            <text:p text:style-name="tablealignleft"> Sungil Jo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contact@gurum.cc" text:style-name="Internet_20_link" text:visited-style-name="Visited_20_Internet_20_Link">mailto:contact@gurum.cc</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82-10-23793519" text:style-name="Internet_20_link" text:visited-style-name="Visited_20_Internet_20_Link">+82-10-23793519</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OMG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gurum</dc:title>
  </office:meta>
</office:document-meta>
</file>