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hammersham"/><text:bookmark-start text:name="__RefHeading___vendorhamersham_ltd_1"/><text:bookmark-start text:name="vendorhamersham_ltd"/>Vendor: Hamersham Ltd.<text:bookmark-end text:name="__RefHeading___vendorhamersham_ltd_1"/><text:bookmark-end text:name="vendorhamersham_ltd"/></text:h>
      <text:p text:style-name="Text_20_body"><text:a xlink:type="simple" xlink:href="https://www.omgwiki.org/ddsf/doku.php?id=ddsf:private:cookbook:04_append:vendors" text:style-name="Internet_20_link" text:visited-style-name="Visited_20_Internet_20_Link"> return to DDS vendors </text:a></text:p>
      <text:p text:style-name="Text_20_body"><draw:frame draw:style-name="mediacenter" draw:name="0" text:anchor-type="paragraph" draw:z-index="0" svg:width="7.9375cm" svg:height="7.9375cm"><draw:image xlink:href="/usr/local/wiki/ddsf/private/media/ddsf/private/cookbook/vendors/hamershamlogo.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s://hamersham.com" text:style-name="Internet_20_link" text:visited-style-name="Visited_20_Internet_20_Link">https://hamersham.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hamersham.com/dds-network-middleware/" text:style-name="Internet_20_link" text:visited-style-name="Visited_20_Internet_20_Link">http://hamersham.com/dds-network-middleware/</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Since it was established in 2006, Hamersham has grown to become an international player, working with national and global brands including Airbus, Siemens, Audi and Rolls-Royce. We are constantly developing our capabilities and have considerable expertise in deploying DDS middleware systems in various sectors, including renewable energy, healthcare, materials handling and unmanned vehicles. Our world-class machine control software solutions enable us to provide support for legacy applications, new machinery and code edits to existing systems. We provide a complete control software system design capability. Low level, deeply embedded software development or high-level PLC programming and anything in between are all areas in which we are completely at home. We are not commercially bound to to develop in any language or with any tool chain and are therefore completely platform neutral.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In partnership with US company <text:a xlink:type="simple" xlink:href="https://www.omgwiki.org/ddsf/doku.php?id=ddsf:private:cookbook:04_append:vendors:twinoaks" text:style-name="Internet_20_link" text:visited-style-name="Visited_20_Internet_20_Link">twinoaks</text:a>, we have cultivated an enviable reputation in the global DDS market. We are a leading provider of software tools and middleware implementations all supported by fast and responsive customer service. We offer a complete, bespoke software solution, from DDS licensing and system integration to sales, technical support and maintenance throughout many diverse markets. </text:p>
          </table:table-cell>
        </table:table-row>
        <table:table-row>
          <table:table-cell office:value-type="string" table:style-name="tablecell">
            <text:p text:style-name="tablealignleft"> Sales Contact                </text:p>
          </table:table-cell>
          <table:table-cell office:value-type="string" table:style-name="tablecell">
            <text:p text:style-name="tablealignleft"> Nick Pridham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info@hamersham.com" text:style-name="Internet_20_link" text:visited-style-name="Visited_20_Internet_20_Link">mailto:info@hamersham.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44 (0) 1977 529646" text:style-name="Internet_20_link" text:visited-style-name="Visited_20_Internet_20_Link">+44 (0) 1977 529646</text:a> </text:p>
          </table:table-cell>
        </table:table-row>
      </table:table>
      <text:p text:style-name="Text_20_body"><text:span text:style-name="Strong_20_Emphasis">DISCLAIMER:</text:span> Listings are the sole responsibility of the posting company and are provided as a resource “as is” to anyone using the directory. OMG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hammersham</dc:title>
  </office:meta>
</office:document-meta>
</file>