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ab9802ce3d4fda624bf534be13684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remedy"/><text:bookmark-start text:name="__RefHeading___vendorremedy_1"/><text:bookmark-start text:name="vendorremedy"/>Vendor: Remedy<text:bookmark-end text:name="__RefHeading___vendorremedy_1"/><text:bookmark-end text:name="vendorremedy"/></text:h>
      <text:p text:style-name="Text_20_body"><text:a xlink:type="simple" xlink:href="https://www.omgwiki.org/ddsf/doku.php?id=ddsf:private:guidebook:06_append:05_vendors:start" text:style-name="Internet_20_link" text:visited-style-name="Visited_20_Internet_20_Link"> return to DDS vendors </text:a></text:p>
      <text:p text:style-name="Text_20_body"><draw:frame draw:style-name="mediacenter" draw:name="0" text:anchor-type="paragraph" draw:z-index="0" svg:width="3.96875cm" svg:height="3.3949134199134cm"><draw:image xlink:href="Pictures/05ab9802ce3d4fda624bf534be136844.pn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www.remedy.nl" text:style-name="Internet_20_link" text:visited-style-name="Visited_20_Internet_20_Link">http://www.remedy.nl</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www.remedy.nl" text:style-name="Internet_20_link" text:visited-style-name="Visited_20_Internet_20_Link">http://www.remedy.nl</text:a> </text:p>
          </table:table-cell>
        </table:table-row>
        <table:table-row>
          <table:table-cell office:value-type="string" table:style-name="tablecell">
            <text:p text:style-name="tablealignleft"> Company Overview             </text:p>
          </table:table-cell>
          <table:table-cell office:value-type="string" table:style-name="tablecell">
            <text:p text:style-name="tablealignleft"> Remedy IT is a software company specialized in developing and supporting communication <text:a xlink:type="simple" xlink:href="https://www.omgwiki.org/ddsf/doku.php?id=ddsf:private:guidebook:06_append:glossary:m:midware" text:style-name="Internet_20_link" text:visited-style-name="Visited_20_Internet_20_Link">middleware</text:a> and component technologies. We supply software solutions and support to many industry domains (including banking, chips manufacturing, chemical industry, traffic control, telecommunications, defense, etc.) based (whole or partly). </text:p>
          </table:table-cell>
        </table:table-row>
        <table:table-row>
          <table:table-cell office:value-type="string" table:style-name="tablecell">
            <text:p text:style-name="tablealignleft"> Product Category             </text:p>
          </table:table-cell>
          <table:table-cell office:value-type="string" table:style-name="tablecell">
            <text:p text:style-name="tablealignleft"> Distributed-Data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Remedy IT provides commercial support and services for <text:a xlink:type="simple" xlink:href="https://www.omgwiki.org/ddsf/doku.php?id=ddsf:private:guidebook:06_append:glossary:d:data_distribution_service_dds" text:style-name="Internet_20_link" text:visited-style-name="Visited_20_Internet_20_Link">data_distribution_service_dds</text:a> and has has build up a lot of knowledge about DDS and the various implementations on the market. With the addition of DDS to the suite of supported open- standards/source products, Remedy IT is a total provider for <text:a xlink:type="simple" xlink:href="https://www.omgwiki.org/ddsf/doku.php?id=ddsf:private:guidebook:06_append:glossary:c:corba" text:style-name="Internet_20_link" text:visited-style-name="Visited_20_Internet_20_Link">CORBA</text:a>, DDS, CCM, and D&amp;C, all <text:a xlink:type="simple" xlink:href="https://www.omgwiki.org/ddsf/doku.php?id=ddsf:private:guidebook:06_append:glossary:o:omg" text:style-name="Internet_20_link" text:visited-style-name="Visited_20_Internet_20_Link">omg</text:a> standards </text:p>
          </table:table-cell>
        </table:table-row>
        <table:table-row>
          <table:table-cell office:value-type="string" table:style-name="tablecell">
            <text:p text:style-name="tablealignleft"> Sales Contact                </text:p>
          </table:table-cell>
          <table:table-cell office:value-type="string" table:style-name="tablecell">
            <text:p text:style-name="tablealignleft"> Johnny Willemsen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sales@remedy.nl" text:style-name="Internet_20_link" text:visited-style-name="Visited_20_Internet_20_Link">mailto:sales@remedy.nl</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31-88-0530000" text:style-name="Internet_20_link" text:visited-style-name="Visited_20_Internet_20_Link">+31-88-0530000</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OMG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remedy</dc:title>
  </office:meta>
</office:document-meta>
</file>