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3f6f5924991827311e5b50ccc38e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rti"/><text:bookmark-start text:name="__RefHeading___vendorreal-time_innovations_rti_1"/><text:bookmark-start text:name="vendorreal-time_innovations_rti"/>Vendor: Real-Time Innovations (RTI)<text:bookmark-end text:name="__RefHeading___vendorreal-time_innovations_rti_1"/><text:bookmark-end text:name="vendorreal-time_innovations_rti"/></text:h>
      <text:p text:style-name="Text_20_body"><text:a xlink:type="simple" xlink:href="https://www.omgwiki.org/ddsf/doku.php?id=ddsf:private:guidebook:06_append:05_vendors:start" text:style-name="Internet_20_link" text:visited-style-name="Visited_20_Internet_20_Link"> return to DDS vendors </text:a></text:p>
      <text:p text:style-name="Text_20_body"><draw:frame draw:style-name="mediacenter" draw:name="0" text:anchor-type="paragraph" draw:z-index="0" svg:width="2.6458333333333cm" svg:height="2.4350099601594cm"><draw:image xlink:href="Pictures/c63f6f5924991827311e5b50ccc38e20.jp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rti.com" text:style-name="Internet_20_link" text:visited-style-name="Visited_20_Internet_20_Link">http://www.rti.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rti.com/products/" text:style-name="Internet_20_link" text:visited-style-name="Visited_20_Internet_20_Link">http://www.rti.com/products/</text:a>v</text:p>
          </table:table-cell>
        </table:table-row>
        <table:table-row>
          <table:table-cell office:value-type="string" table:style-name="tablecell">
            <text:p text:style-name="tablealignleft"> Company Overview             </text:p>
          </table:table-cell>
          <table:table-cell office:value-type="string" table:style-name="tablecell">
            <text:p text:style-name="tablealignleft"> RTI provides the real-time communications platform for the Internet of Things, offering solutions for medical, energy, mining, air and ground traffic control, trading, automotive, industrial <text:a xlink:type="simple" xlink:href="https://www.omgwiki.org/ddsf/doku.php?id=ddsf:private:guidebook:06_append:glossary:s:scada" text:style-name="Internet_20_link" text:visited-style-name="Visited_20_Internet_20_Link">scada</text:a> and defense systems. RTI Connext® DDS allows distributed applications and devices to intelligently share information and work together as one integrated system. </text:p>
          </table:table-cell>
        </table:table-row>
        <table:table-row>
          <table:table-cell office:value-type="string" table:style-name="tablecell">
            <text:p text:style-name="tablealignleft"> Product Category             </text:p>
          </table:table-cell>
          <table:table-cell office:value-type="string" table:style-name="tablecell">
            <text:p text:style-name="tablealignleft"> <text:a xlink:type="simple" xlink:href="https://www.omgwiki.org/ddsf/doku.php?id=ddsf:private:guidebook:06_append:glossary:d:data_distribution_service_dds" text:style-name="Internet_20_link" text:visited-style-name="Visited_20_Internet_20_Link">data_distribution_service_dds</text:a> <text:a xlink:type="simple" xlink:href="https://www.omgwiki.org/ddsf/doku.php?id=ddsf:private:guidebook:06_append:glossary:m:midware" text:style-name="Internet_20_link" text:visited-style-name="Visited_20_Internet_20_Link">Middleware</text:a>, DDS-Related Tools and Services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Connext DDS Professional, the world's leading implementation of DDS, fulfills the demanding <text:a xlink:type="simple" xlink:href="https://www.omgwiki.org/ddsf/doku.php?id=ddsf:private:guidebook:06_append:glossary:p:performance" text:style-name="Internet_20_link" text:visited-style-name="Visited_20_Internet_20_Link">performance</text:a>, reliability and security requirements of critical infrastructure—including support for deployment in distributed and dynamic environments at the network edge and for <text:a xlink:type="simple" xlink:href="https://www.omgwiki.org/ddsf/doku.php?id=ddsf:private:guidebook:06_append:glossary:i:iiot" text:style-name="Internet_20_link" text:visited-style-name="Visited_20_Internet_20_Link">iiot</text:a> applications. RTI also offers Connext DDS Cert, the world's first certifiable DDS implementation; Connext DDS Secure, the world's first DDS implementation compliant with the new DDS Security specification; the DDS Toolkit for Labview; and a small-footprint DDS implementation. The RTI Professional Services team helps customers meet the challenges of developing complex networked applications, mitigate project risk, increase productivity and deliver quality, often on a shortened schedule. </text:p>
          </table:table-cell>
        </table:table-row>
        <table:table-row>
          <table:table-cell office:value-type="string" table:style-name="tablecell">
            <text:p text:style-name="tablealignleft"> Sales Contact                </text:p>
          </table:table-cell>
          <table:table-cell office:value-type="string" table:style-name="tablecell">
            <text:p text:style-name="tablealignleft"> <text:a xlink:type="simple" xlink:href="mailto:sales@rti.com" text:style-name="Internet_20_link" text:visited-style-name="Visited_20_Internet_20_Link">sales@rti.com</text:a>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rti.com" text:style-name="Internet_20_link" text:visited-style-name="Visited_20_Internet_20_Link">mailto:info@rti.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408-990-7400" text:style-name="Internet_20_link" text:visited-style-name="Visited_20_Internet_20_Link">1-408-990-74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rti</dc:title>
  </office:meta>
</office:document-meta>
</file>