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acronyms"/><text:bookmark-start text:name="__RefHeading___appendix_jacronyms_1"/><text:bookmark-start text:name="appendix_jacronyms"/>Appendix J: Acronyms<text:bookmark-end text:name="__RefHeading___appendix_jacronyms_1"/><text:bookmark-end text:name="appendix_jacronyms"/></text:h>
      <text:p text:style-name="Text_20_body"><text:a xlink:type="simple" xlink:href="https://www.omgwiki.org/ddsf/doku.php?id=ddsf:private:guidebook:06_append:start" text:style-name="Internet_20_link" text:visited-style-name="Visited_20_Internet_20_Link"> Return to Appendic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        </text:p>
          </table:table-cell>
          <table:table-cell office:value-type="string" table:style-name="tableheader">
            <text:p text:style-name="Table_20_Heading"> Meaning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a:api" text:style-name="Internet_20_link" text:visited-style-name="Visited_20_Internet_20_Link"> Application Programming Interface</text:a>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RBA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c:corba" text:style-name="Internet_20_link" text:visited-style-name="Visited_20_Internet_20_Link"> Common Object Request Broker Architecture</text:a>                                           </text:p>
          </table:table-cell>
        </table:table-row>
        <table:table-row>
          <table:table-cell office:value-type="string" table:style-name="tablecell">
            <text:p text:style-name="tablealignleft"> DCPS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d:dcps" text:style-name="Internet_20_link" text:visited-style-name="Visited_20_Internet_20_Link"> Data-Centric Publish-Subscribe</text:a>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d:data_distribution_service_dds" text:style-name="Internet_20_link" text:visited-style-name="Visited_20_Internet_20_Link"> Data Distribution System</text:a>                                    </text:p>
          </table:table-cell>
        </table:table-row>
        <table:table-row>
          <table:table-cell office:value-type="string" table:style-name="tablecell">
            <text:p text:style-name="tablealignleft"> DDSI  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1_core:ddsi_rtps" text:style-name="Internet_20_link" text:visited-style-name="Visited_20_Internet_20_Link"> Data-Distribution Service Interoperability (see also RTPS)</text:a>  </text:p>
          </table:table-cell>
        </table:table-row>
        <table:table-row>
          <table:table-cell office:value-type="string" table:style-name="tablecell">
            <text:p text:style-name="tablealignleft"> DDS-Java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2_api:java_5_language_for_dds" text:style-name="Internet_20_link" text:visited-style-name="Visited_20_Internet_20_Link">OMG: Java 5 Language PSM for DDS (DDS-Java)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JSON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5_wip:ddsjson" text:style-name="Internet_20_link" text:visited-style-name="Visited_20_Internet_20_Link">OMG: DDS Consolidated JSON Syntax (DDS-JSON)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OPCUA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4_gate:ddsopcua" text:style-name="Internet_20_link" text:visited-style-name="Visited_20_Internet_20_Link">OMG: OPC-UA/DDS Gateway (DDS-OPCUA)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PSM-Cxx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2_api:c_language_for_dds" text:style-name="Internet_20_link" text:visited-style-name="Visited_20_Internet_20_Link">OMG: ISO/IEC C++ 2003 Language DDS PSM (DDS-PSM-Cxx)</text:a>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RPC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3_ext:ddsrpc" text:style-name="Internet_20_link" text:visited-style-name="Visited_20_Internet_20_Link">OMG: RPC Over DDS (DDS-RPC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SECURITY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1_core:dds_security" text:style-name="Internet_20_link" text:visited-style-name="Visited_20_Internet_20_Link">OMG: DDS Security (DDS-SECURITY)</text:a>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TSN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5_wip:ddstsn" text:style-name="Internet_20_link" text:visited-style-name="Visited_20_Internet_20_Link">OMG: DDS-Time Sensitive Networks (DDS-TSN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WEB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4_gate:ddsweb" text:style-name="Internet_20_link" text:visited-style-name="Visited_20_Internet_20_Link">OMG: Web-Enabled DDS (DDS-WEB)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XML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3_ext:ddsxml" text:style-name="Internet_20_link" text:visited-style-name="Visited_20_Internet_20_Link">OMG: DDS Consolidated XML Syntax (DDS-XML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LRL  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1_core:dlrl" text:style-name="Internet_20_link" text:visited-style-name="Visited_20_Internet_20_Link"> Data Local Reconstruction Layer</text:a>                                  </text:p>
          </table:table-cell>
        </table:table-row>
        <table:table-row>
          <table:table-cell office:value-type="string" table:style-name="tablecell">
            <text:p text:style-name="tablealignleft"> DoD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d:dod" text:style-name="Internet_20_link" text:visited-style-name="Visited_20_Internet_20_Link"> U.S. Depart of Defense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CE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2_body:05_integ#future_airborne_capability_environment_face" text:style-name="Internet_20_link" text:visited-style-name="Visited_20_Internet_20_Link"> Future Airborne Capability Environment</text:a>            </text:p>
          </table:table-cell>
        </table:table-row>
        <table:table-row>
          <table:table-cell office:value-type="string" table:style-name="tablecell">
            <text:p text:style-name="tablealignleft"> GVA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3_user:07_gva" text:style-name="Internet_20_link" text:visited-style-name="Visited_20_Internet_20_Link">General Vehicle Architecture</text:a>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WIL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h:hwil" text:style-name="Internet_20_link" text:visited-style-name="Visited_20_Internet_20_Link"> Hardware-in-The-Loop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d" text:style-name="Internet_20_link" text:visited-style-name="Visited_20_Internet_20_Link"> Identifier</text:a>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L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dl" text:style-name="Internet_20_link" text:visited-style-name="Visited_20_Internet_20_Link"> Interface Definition Language</text:a>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EEE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eee" text:style-name="Internet_20_link" text:visited-style-name="Visited_20_Internet_20_Link"> Institute of Electrical and Electronics Engineers</text:a>                                    </text:p>
          </table:table-cell>
        </table:table-row>
        <table:table-row>
          <table:table-cell office:value-type="string" table:style-name="tablecell">
            <text:p text:style-name="tablealignleft"> IoT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nternet_of_things_iot" text:style-name="Internet_20_link" text:visited-style-name="Visited_20_Internet_20_Link"> Internet of Things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IoT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iot" text:style-name="Internet_20_link" text:visited-style-name="Visited_20_Internet_20_Link"> Industrial Internet of Things</text:a>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P 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i:ip" text:style-name="Internet_20_link" text:visited-style-name="Visited_20_Internet_20_Link"> Internet Protocol</text:a>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DA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m:model_driven_architecture" text:style-name="Internet_20_link" text:visited-style-name="Visited_20_Internet_20_Link"> Model Driven Architecture</text:a>                                       </text:p>
          </table:table-cell>
        </table:table-row>
        <table:table-row>
          <table:table-cell office:value-type="string" table:style-name="tablecell">
            <text:p text:style-name="tablealignleft"> MDA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m:mda" text:style-name="Internet_20_link" text:visited-style-name="Visited_20_Internet_20_Link"> Missile Defense Agency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SA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2_body:05_integ#modular_open_systems_approach_mosa" text:style-name="Internet_20_link" text:visited-style-name="Visited_20_Internet_20_Link"> Modular Open Systems Approach</text:a>                              </text:p>
          </table:table-cell>
        </table:table-row>
        <table:table-row>
          <table:table-cell office:value-type="string" table:style-name="tablecell">
            <text:p text:style-name="tablealignleft"> MQ 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m:mq" text:style-name="Internet_20_link" text:visited-style-name="Visited_20_Internet_20_Link"> Message Queue</text:a>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MG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o:omg" text:style-name="Internet_20_link" text:visited-style-name="Visited_20_Internet_20_Link"> Object Management Group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SF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o:osf" text:style-name="Internet_20_link" text:visited-style-name="Visited_20_Internet_20_Link"> Objective Simulation Framework</text:a>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C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o:opc" text:style-name="Internet_20_link" text:visited-style-name="Visited_20_Internet_20_Link"> Open Platform Communications</text:a>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C-UA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o:opc_ua" text:style-name="Internet_20_link" text:visited-style-name="Visited_20_Internet_20_Link"> OPC Unified Architecture</text:a>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oS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q:quality_of_service_qos_policies" text:style-name="Internet_20_link" text:visited-style-name="Visited_20_Internet_20_Link"> Quality of Service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PIM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p:pim" text:style-name="Internet_20_link" text:visited-style-name="Visited_20_Internet_20_Link"> Platform Independent Model</text:a>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SM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p:psm" text:style-name="Internet_20_link" text:visited-style-name="Visited_20_Internet_20_Link"> Platform Specific Model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P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r:rfp" text:style-name="Internet_20_link" text:visited-style-name="Visited_20_Internet_20_Link"> Request For Proposal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C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r:rfc" text:style-name="Internet_20_link" text:visited-style-name="Visited_20_Internet_20_Link"> Request for Comment</text:a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I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r:rfi" text:style-name="Internet_20_link" text:visited-style-name="Visited_20_Internet_20_Link"> Request for Information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PC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r:rpc" text:style-name="Internet_20_link" text:visited-style-name="Visited_20_Internet_20_Link"> Remote Procedure Call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TI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5_vendors:rti" text:style-name="Internet_20_link" text:visited-style-name="Visited_20_Internet_20_Link">Vendor: Real-Time Innovations (RTI)</text:a>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TPS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r:rtps" text:style-name="Internet_20_link" text:visited-style-name="Visited_20_Internet_20_Link"> Real-time Publish-Subscribe Protocol (see also DDSI)</text:a>                                 </text:p>
          </table:table-cell>
        </table:table-row>
        <table:table-row>
          <table:table-cell office:value-type="string" table:style-name="tablecell">
            <text:p text:style-name="tablealignleft"> RTPS TCP/IP PSM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5_wip:tcpippsm" text:style-name="Internet_20_link" text:visited-style-name="Visited_20_Internet_20_Link">OMG: RTPS TCP/IP PSM for DDS Interoperability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CADA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s:scada" text:style-name="Internet_20_link" text:visited-style-name="Visited_20_Internet_20_Link"> Supervisory Control and Data Acquisition</text:a>                                            </text:p>
          </table:table-cell>
        </table:table-row>
        <table:table-row>
          <table:table-cell office:value-type="string" table:style-name="tablecell">
            <text:p text:style-name="tablealignleft"> SIG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s:special_interest_group" text:style-name="Internet_20_link" text:visited-style-name="Visited_20_Internet_20_Link"> Special Interest Group</text:a>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A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2_body:05_integ#sensor_open_system_architecture_sosa" text:style-name="Internet_20_link" text:visited-style-name="Visited_20_Internet_20_Link"> Sensor Open System Architecture</text:a>                          </text:p>
          </table:table-cell>
        </table:table-row>
        <table:table-row>
          <table:table-cell office:value-type="string" table:style-name="tablecell">
            <text:p text:style-name="tablealignleft"> SPI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s:service_plugin_interface" text:style-name="Internet_20_link" text:visited-style-name="Visited_20_Internet_20_Link"> Service Plugin Interface</text:a>                                         </text:p>
          </table:table-cell>
        </table:table-row>
        <table:table-row>
          <table:table-cell office:value-type="string" table:style-name="tablecell">
            <text:p text:style-name="tablealignleft"> SSL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s:secure_sockets_layer" text:style-name="Internet_20_link" text:visited-style-name="Visited_20_Internet_20_Link"> Secure Sockets Layer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CP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t:tcp" text:style-name="Internet_20_link" text:visited-style-name="Visited_20_Internet_20_Link"> Transmission Control Protocol</text:a>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LS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t:tls" text:style-name="Internet_20_link" text:visited-style-name="Visited_20_Internet_20_Link"> Transport Layer Security</text:a>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SN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t:tsn" text:style-name="Internet_20_link" text:visited-style-name="Visited_20_Internet_20_Link"> Time-Sensitive Networks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DP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u:udp" text:style-name="Internet_20_link" text:visited-style-name="Visited_20_Internet_20_Link"> User Datagram Protocol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ID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u:unique_identifier" text:style-name="Internet_20_link" text:visited-style-name="Visited_20_Internet_20_Link"> Unique Identifier</text:a>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AV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u:unmanned_aerial_vehicles" text:style-name="Internet_20_link" text:visited-style-name="Visited_20_Internet_20_Link"> Unmanned Aerial Vehicles</text:a>                                         </text:p>
          </table:table-cell>
        </table:table-row>
        <table:table-row>
          <table:table-cell office:value-type="string" table:style-name="tablecell">
            <text:p text:style-name="tablealignleft"> UML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u:uml" text:style-name="Internet_20_link" text:visited-style-name="Visited_20_Internet_20_Link"> Unified Modeling Language</text:a>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DS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v:vps" text:style-name="Internet_20_link" text:visited-style-name="Visited_20_Internet_20_Link"> Virtual Dedicated Server </text:a>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PS              </text:p>
          </table:table-cell>
          <table:table-cell office:value-type="string" table:style-name="tablecell">
            <text:p text:style-name="tablealignleft"> <text:a xlink:type="simple" xlink:href="https://www.omgwiki.org/ddsf/doku.php?id=ddsf:private:guidebook:06_append:glossary:v:vps" text:style-name="Internet_20_link" text:visited-style-name="Visited_20_Internet_20_Link"> Virtual Private Server 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XRCE  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4_gate:ddsxrce" text:style-name="Internet_20_link" text:visited-style-name="Visited_20_Internet_20_Link"> Extremely Resource Constrained Environments</text:a>                   </text:p>
          </table:table-cell>
        </table:table-row>
        <table:table-row>
          <table:table-cell office:value-type="string" table:style-name="tablecell">
            <text:p text:style-name="tablealignleft"> XTypes   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01_family_of_standards:01_core:dds_extensible_types_dds-xtypes" text:style-name="Internet_20_link" text:visited-style-name="Visited_20_Internet_20_Link"> Extensible And Dynamic Topic Types</text:a>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acronyms</dc:title>
  </office:meta>
</office:document-meta>
</file>