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at8"/><text:bookmark-start text:name="__RefHeading___category_8_cat-8_1"/><text:bookmark-start text:name="category_8_cat-8"/>Category 8 (Cat-8)<text:bookmark-end text:name="__RefHeading___category_8_cat-8_1"/><text:bookmark-end text:name="category_8_cat-8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Category 8 (Cat-8)</text:span> ethernet cables have a huge difference from the previous versions because it can support a frequency of 2 GHz. It is limited to a 30-meter 2-connector channel. Category 8 cables also require shielding wire structure. This cable can support a speed of 25 Gbps or in some cases 40 Gbps. The looks and physical appearance of cat8 are similar to the previous cables. It can be terminated with RJ-45 or non-RJ-45 connections. This cable also comes with backward compatibility. You can also use it with a standard Cat7 connector.</text:p>
      <text:p text:style-name="Text_20_body">Source: <text:a xlink:type="simple" xlink:href="https://www.newyorkcables.com/updates/what-makes-cat7-cat8-the-next-generation-ethernet-cables/" text:style-name="Internet_20_link" text:visited-style-name="Visited_20_Internet_20_Link"> Category 8 (Cat-8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at8</dc:title>
  </office:meta>
</office:document-meta>
</file>