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laim"/><text:bookmark-start text:name="__RefHeading___claim_1"/><text:bookmark-start text:name="claim"/>Claim<text:bookmark-end text:name="__RefHeading___claim_1"/><text:bookmark-end text:name="claim"/></text:h>
      <text:p text:style-name="Text_20_body"><text:a xlink:type="simple" xlink:href="https://www.omgwiki.org/ddsf/doku.php?id=ddsf:private:cookbook:06_append:glossary" text:style-name="Internet_20_link" text:visited-style-name="Visited_20_Internet_20_Link"> Return to Glossary </text:a></text:p>
      <text:p text:style-name="Text_20_body">A <text:span text:style-name="Strong_20_Emphasis">Claim</text:span> A claim is a statement asserting some characteristic, property, or behavior of the software or system that can be evaluated for truthfulness, is demonstrable, and is supported by arguments based on objective evidence. A claim may be further decomposed into sub-claims, and expressed either as a positive or negative statement.</text:p>
      <text:p text:style-name="Text_20_body">For example, one can declare positive claims about the requirements-based, quality properties of software, such as its dependability or availability, or one can make negative claims about the same software by claiming that the code does not contain specific weaknesses and vulnerabilities in the design and implementation that could be exploited to break or compromise the system.</text:p>
      <text:p text:style-name="Text_20_body">See also: <text:a xlink:type="simple" xlink:href="https://www.omgwiki.org/ddsf/doku.php?id=ddsf:private:cookbook:06_append:glossary:s:subclaim" text:style-name="Internet_20_link" text:visited-style-name="Visited_20_Internet_20_Link">subclaim</text:a></text:p>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laim</dc:title>
  </office:meta>
</office:document-meta>
</file>