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dsf:public:guidebook:06_append:glossary:d:data_writer"/><text:bookmark-start text:name="__RefHeading___data_writer_1"/><text:bookmark-start text:name="data_writer"/>Data Writer<text:bookmark-end text:name="__RefHeading___data_writer_1"/><text:bookmark-end text:name="data_writer"/></text:h>
      <text:p text:style-name="Text_20_body">An entity attached to a Publisher bound to publish samples from only 
one Topic and therefore exactly one data type, providing type-safe 
operations to write/send data. The Topic must be created before the 
Data Writer.</text:p>
      <text:p text:style-name="Text_20_body">Source: <text:a xlink:type="simple" xlink:href="https://istkb.adlinktech.com/article/vortex-opensplice-dds-glossary/" text:style-name="Internet_20_link" text:visited-style-name="Visited_20_Internet_20_Link"> OpenSplice Gloss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d:data_writer</dc:title>
  </office:meta>
</office:document-meta>
</file>