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eadline_qos"/><text:bookmark-start text:name="__RefHeading___deadline_qos_1"/><text:bookmark-start text:name="deadline_qos"/>Deadline QoS<text:bookmark-end text:name="__RefHeading___deadline_qos_1"/><text:bookmark-end text:name="deadline_qos"/></text:h>
      <text:p text:style-name="Text_20_body">Significant parameter for periodic and aperiodic real-time 
critical communications. This represents the maximum separation 
between two topic updates.  The Data Writer indicates that 
the application commits to write a new value at least once every 
deadline period. The Data Readers are notified by the DDS engine 
when the Deadline QoS contract is violated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eadline_qos</dc:title>
  </office:meta>
</office:document-meta>
</file>