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dsf:public:guidebook:06_append:glossary:d:domain_dds"/><text:bookmark-start text:name="__RefHeading___domain_1"/><text:bookmark-start text:name="domain"/>Domain<text:bookmark-end text:name="__RefHeading___domain_1"/><text:bookmark-end text:name="domain"/></text:h>
      <text:p text:style-name="Text_20_body">A communication context, which provides a virtual environment, encapsulating 
different concerns and thereby optimizing communications. DDS applications 
send and receive data within a domain, which provides a virtual communication 
environment for participants having the same domain id.  This environment 
also isolates participants associated with different domains, i.e., only 
participants within the same domain can communicate, which is useful for 
isolating and optimizing communication within a community that shares 
common interests.</text:p>
      <text:p text:style-name="Text_20_body">Source: <text:a xlink:type="simple" xlink:href="https://istkb.adlinktech.com/article/vortex-opensplice-dds-glossary/" text:style-name="Internet_20_link" text:visited-style-name="Visited_20_Internet_20_Link"> OpenSplice Gloss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d:domain_dds</dc:title>
  </office:meta>
</office:document-meta>
</file>