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m:mq"/><text:bookmark-start text:name="__RefHeading___message_queue_mq_1"/><text:bookmark-start text:name="message_queue_mq"/>Message Queue (MQ)<text:bookmark-end text:name="__RefHeading___message_queue_mq_1"/><text:bookmark-end text:name="message_queue_mq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<text:span text:style-name="PluginODTAutoStyle_Text_1"/></text:span><text:span text:style-name="Strong_20_Emphasis">Message Queue</text:span> (MQ) is a software engineering component used for communication between processes or between threads within the same process. Message queues provide an asynchronous communication <text:a xlink:type="simple" xlink:href="https://www.omgwiki.org/ddsf/doku.php?id=ddsf:public:guidebook:06_append:glossary:p:protocol" text:style-name="Internet_20_link" text:visited-style-name="Visited_20_Internet_20_Link">protocol</text:a> in which the sender and receiver of messages don't need to interact at the same time - messages are held in queue until the recipient retrieves them.</text:p>
      <text:p text:style-name="Text_20_body">Message queues are used within operating systems or applications as a way for programs to communicate with one another. They may also be used to pass messages between computer systems.</text:p>
      <text:p text:style-name="Text_20_body">Source: <text:a xlink:type="simple" xlink:href="https://www.techopedia.com/definition/25971/message-queue" text:style-name="Internet_20_link" text:visited-style-name="Visited_20_Internet_20_Link"> Message Queue (Techopedia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mq</dc:title>
  </office:meta>
</office:document-meta>
</file>