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p:publisher"/><text:bookmark-start text:name="__RefHeading___publisher_1"/><text:bookmark-start text:name="publisher"/>Publisher<text:bookmark-end text:name="__RefHeading___publisher_1"/><text:bookmark-end text:name="publisher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n entity created by a Domain Participant to manage a group of 
Data Writers. In order to associate with a Topic and publish samples 
of said Topic, the Publisher must be in the same Domain and Partition and 
have a compatible set of QoS polices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ublisher</dc:title>
  </office:meta>
</office:document-meta>
</file>