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dsf:public:guidebook:06_append:glossary:s:sample"/><text:bookmark-start text:name="__RefHeading___sample_1"/><text:bookmark-start text:name="sample"/>Sample<text:bookmark-end text:name="__RefHeading___sample_1"/><text:bookmark-end text:name="sample"/></text:h>
      <text:p text:style-name="Text_20_body">The data values associated with a Topic, passed between 
applications are known as DDS Samples. A sample represents 
an atom of data information as returned by a Data Reader’s 
read/take operations. It consists of two parts; SampleInfo 
and the Data itself. The Data part is the data as produced by 
the Publisher. The SampleInfo contains additional information 
related to the data provided by the DDS such as a unique key 
and its associated QoS policies.</text:p>
      <text:p text:style-name="Text_20_body">Source: <text:a xlink:type="simple" xlink:href="https://istkb.adlinktech.com/article/vortex-opensplice-dds-glossary/" text:style-name="Internet_20_link" text:visited-style-name="Visited_20_Internet_20_Link"> OpenSplice Gloss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ample</dc:title>
  </office:meta>
</office:document-meta>
</file>