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rialize"/><text:bookmark-start text:name="__RefHeading___serialization_1"/><text:bookmark-start text:name="serialization"/>Serialization<text:bookmark-end text:name="__RefHeading___serialization_1"/><text:bookmark-end text:name="serialization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Serialization is the process of turning some object into a data format that can be restored later. People often serialize objects in order to save them to storage, or to send as part of communications.</text:p>
      <text:p text:style-name="Text_20_body">Source: <text:a xlink:type="simple" xlink:href="https://cheatsheetseries.owasp.org/cheatsheets/Deserialization_Cheat_Sheet.html" text:style-name="Internet_20_link" text:visited-style-name="Visited_20_Internet_20_Link"> Serial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rialize</dc:title>
  </office:meta>
</office:document-meta>
</file>