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a702a1b61880ec5d05f5622017ef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rvice_plugin_interface"/><text:bookmark-start text:name="__RefHeading___service_plugin_interface_spi_1"/><text:bookmark-start text:name="service_plugin_interface_spi"/>Service Plugin Interface (SPI)<text:bookmark-end text:name="__RefHeading___service_plugin_interface_spi_1"/><text:bookmark-end text:name="service_plugin_interface_spi"/></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Service Plugin Interface</text:span> (SPI)-&gt; This specification defines five SPIs that when combined together provide Information Assurance to <text:a xlink:type="simple" xlink:href="https://www.omgwiki.org/ddsf/doku.php?id=ddsf:private:cookbook:06_append:glossary:d:data_distribution_service_dds" text:style-name="Internet_20_link" text:visited-style-name="Visited_20_Internet_20_Link">data_distribution_service_dds</text:a> systems:</text:p>
      <text:p text:style-name="Text_20_body"><text:span text:style-name="Strong_20_Emphasis">Authentication Service Plugin.</text:span> Provides the means to verify the identity of the application and/or user that invokes operations on DDS. Includes facilities to perform mutual <text:a xlink:type="simple" xlink:href="https://www.omgwiki.org/ddsf/doku.php?id=ddsf:private:cookbook:06_append:glossary:a:authentication" text:style-name="Internet_20_link" text:visited-style-name="Visited_20_Internet_20_Link">authentication</text:a> between participants and establish a shared secret.<text:span text:style-name="Strong_20_Emphasis">AccessControl Service Plugin.</text:span> Provides the means to enforce policy decisions on what DDSrelated operations an authenticated user can perform. For example, which domains it can join, which Topics it can publish or subscribe to, etc.<text:span text:style-name="Strong_20_Emphasis">Cryptographic Service Plugin.</text:span> Implements (or interfaces with libraries that implement) all cryptographic operations including encryption, decryption, hashing, digital signatures, etc. This includes the means to derive keys from a shared secret.<text:span text:style-name="Strong_20_Emphasis">Logging Service Plugin.</text:span> Supports auditing of all DDS security-relevant events.<text:span text:style-name="Strong_20_Emphasis">Data Tagging Service Plugin.</text:span> Provides a way to add tags to <text:a xlink:type="simple" xlink:href="https://www.omgwiki.org/ddsf/doku.php?id=ddsf:private:cookbook:06_append:glossary:d:ddssample" text:style-name="Internet_20_link" text:visited-style-name="Visited_20_Internet_20_Link">ddssample</text:a> data.
<draw:frame draw:style-name="mediacenter" draw:name="0" text:anchor-type="paragraph" draw:z-index="0" svg:width="15.875cm" svg:height="10.498357664234cm"><draw:image xlink:href="Pictures/74a702a1b61880ec5d05f5622017ef59.png" xlink:type="simple" xlink:show="embed" xlink:actuate="onLoad"/></draw:frame>
</text:p>
      <text:p text:style-name="Text_20_body">Overall architecture for DDS Security
</text:p>
      <text:p text:style-name="Text_20_body">Source: <text:a xlink:type="simple" xlink:href="https://www.omgwiki.org/ddsf/doku.php?id=ddsf:private:cookbook:02_body:14_security" text:style-name="Internet_20_link" text:visited-style-name="Visited_20_Internet_20_Link">14_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rvice_plugin_interface</dc:title>
  </office:meta>
</office:document-meta>
</file>