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pecial_interest_group"/><text:bookmark-start text:name="__RefHeading___special_interest_group_sig_1"/><text:bookmark-start text:name="special_interest_group_sig"/>Special Interest Group (SIG)<text:bookmark-end text:name="__RefHeading___special_interest_group_sig_1"/><text:bookmark-end text:name="special_interest_group_sig"/></text:h>
      <text:p text:style-name="Text_20_body"><text:a xlink:type="simple" xlink:href="https://www.omgwiki.org/ddsf/doku.php?id=ddsf:private:guidebook:06_append:glossary:start" text:style-name="Internet_20_link" text:visited-style-name="Visited_20_Internet_20_Link"> Return to Glossary </text:a></text:p>
      <text:p text:style-name="Text_20_body"><text:span text:style-name="Strong_20_Emphasis"><text:span text:style-name="PluginODTAutoStyle_Text_1"/></text:span><text:span text:style-name="Strong_20_Emphasis">Special Interest Group</text:span> (SIG) is any association of individuals or organizations, usually formally organized, that, on the basis of one or more shared concerns, attempts to influence public policy in its favour. All interest groups share a desire to affect government policy to benefit themselves or their causes.</text:p>
      <text:p text:style-name="Text_20_body">Source: <text:a xlink:type="simple" xlink:href="https://www.britannica.com/topic/interest-group" text:style-name="Internet_20_link" text:visited-style-name="Visited_20_Internet_20_Link"> Special Interest Group's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pecial_interest_group</dc:title>
  </office:meta>
</office:document-meta>
</file>