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FF0000" fo:font-style="normal" fo:font-size="10.5pt" fo:font-family="Garamond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t:tender"/><text:bookmark-start text:name="__RefHeading___tender_a_contract_1"/><text:bookmark-start text:name="tender_a_contract"/>Tender a Contract<text:bookmark-end text:name="__RefHeading___tender_a_contract_1"/><text:bookmark-end text:name="tender_a_contract"/></text:h>
      <text:p text:style-name="Text_20_body"><text:a xlink:type="simple" xlink:href="https://www.omgwiki.org/ddsf/doku.php?id=ddsf:private:cookbook:06_append:glossary" text:style-name="Internet_20_link" text:visited-style-name="Visited_20_Internet_20_Link"> Return to Glossary </text:a></text:p>
      <text:p text:style-name="Text_20_body"><text:span text:style-name="PluginODTAutoStyle_Text_1"/></text:p>
      <text:p text:style-name="Text_20_body">To <text:span text:style-name="Strong_20_Emphasis">Tender a Contract</text:span> means to present to another person or a company an offer of money for a service, according to West's Encyclopedia of American Law. Tendering a contract is a common legal process for bigger projects -- those in which a business offers to supply goods, perform a job or buy another business.</text:p>
      <text:p text:style-name="Text_20_body">Source: <text:a xlink:type="simple" xlink:href="https://bizfluent.com/info-12118298-mean-tender-contract.html" text:style-name="Internet_20_link" text:visited-style-name="Visited_20_Internet_20_Link"> Tender a Contract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FF0000" fo:font-style="normal" fo:font-size="10.5pt" fo:font-family="Garamond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t:tender</dc:title>
  </office:meta>
</office:document-meta>
</file>