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start"/><text:bookmark-start text:name="__RefHeading___ddsf_1"/><text:bookmark-start text:name="ddsf"/>DDSF<text:bookmark-end text:name="__RefHeading___ddsf_1"/><text:bookmark-end text:name="ddsf"/></text:h>
      <text:p text:style-name="Text_20_body">These are pages that directly support the Data Distribution Service (DDSF) efforts. Access is divided into two types:</text:p>
      <text:a xlink:type="simple" xlink:href="https://www.omgwiki.org/ddsf/doku.php?id=ddsf:private:start" text:style-name="Internet_20_link" text:visited-style-name="Visited_20_Internet_20_Link"> Private </text:a>
      <text:a xlink:type="simple" xlink:href="https://www.omgwiki.org/ddsf/doku.php?id=ddsf:public:start" text:style-name="Internet_20_link" text:visited-style-name="Visited_20_Internet_20_Link"> Public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start</dc:title>
  </office:meta>
</office:document-meta>
</file>