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meeetingnotes"/><text:bookmark-start text:name="__RefHeading___meeting_notes_page_1"/><text:bookmark-start text:name="meeting_notes_page"/>Meeting Notes @PAGE@<text:bookmark-end text:name="__RefHeading___meeting_notes_page_1"/><text:bookmark-end text:name="meeting_notes_page"/></text:h>
      <text:p text:style-name="Text_20_body"><text:a xlink:type="simple" xlink:href="https://www.omgwiki.org/ddsf/doku.php?id=ddsf:private:meetings:meeting_notes" text:style-name="Internet_20_link" text:visited-style-name="Visited_20_Internet_20_Link"> Return to Notes</text:a></text:p>
      <text:p text:style-name="Text_20_body">Supporting Documents: <text:a xlink:type="simple" xlink:href="https://www.omgwiki.org/ddsf/lib/exe/fetch.php?media=blk:private:meetings:notes:page_.docx" text:style-name="Internet_20_link" text:visited-style-name="Visited_20_Internet_20_Link">page_.doc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meeetingnotes</dc:title>
  </office:meta>
</office:document-meta>
</file>