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1_intro:3_organization"/><text:bookmark-start text:name="__RefHeading___content_organization_1"/><text:bookmark-start text:name="content_organization"/>1.3 Content Organization<text:bookmark-end text:name="__RefHeading___content_organization_1"/><text:bookmark-end text:name="content_organization"/></text:h>
      <text:p text:style-name="Text_20_body"><text:a xlink:type="simple" xlink:href="https://www.omgwiki.org/dido/doku.php?id=dido:public:ra:1.1_intro:start" text:style-name="Internet_20_link" text:visited-style-name="Visited_20_Internet_20_Link"> return to Introduction</text:a></text:p>
      <text:p text:style-name="Text_20_body">Following this Introduction, this discussion paper is organized as follows:</text:p>
      <text:p text:style-name="Text_20_body"><text:span text:style-name="Strong_20_Emphasis">Section 2, Architectural Views</text:span>: Presents and describes in detail the DIDO Architecture as a set of components collected into complementary Architectural Views:  Stakeholder, Technical, and Taxonomic.</text:p>
      <text:p text:style-name="Text_20_body"><text:span text:style-name="Strong_20_Emphasis">The Stakeholder View</text:span> is organized in accordance with the communities considered to be the “customers” of the DIDO RA, e.g., Platform, Domain, and Ecosystem.  <text:span text:style-name="Strong_20_Emphasis">The Technical View</text:span> is organized into two basic views:  Fundamental (e.g., System of Systems, Assurance, Tools) and Node Network.  <text:span text:style-name="Strong_20_Emphasis">The Taxonomic View</text:span> is organized into four taxonomies: network topology, network access control, nodes, and data. Standards (technical and <text:span text:style-name="Emphasis">de facto</text:span>) relevant to or associated with the components supporting each view are listed.</text:p>
      <text:p text:style-name="Text_20_body"><text:span text:style-name="Strong_20_Emphasis">Section 3, Governance</text:span>: Proposes and describes the elements of the governance structure to manage the DIDO Architecture as an Open Source program, i.e., Charter (for the effort as a whole plus each of the DIDO COIs), Policies &amp; Procedures (P&amp;P), and Guide (plain English version of the P&amp;P). </text:p>
      <text:p text:style-name="Text_20_body"><text:span text:style-name="Strong_20_Emphasis">Section 4, Requirements</text:span>:  Lays the groundwork (models and methods) with which to specify, assess, manage, implement, and govern DIDO requirements to ensure well governed DIDO Implementations. Describes in detail the functional and non-functional requirements one must consider during the requirements specification process for DIDO platforms and then how to assess the resulting requirements specifications.</text:p>
      <text:p text:style-name="Text_20_body"><text:span text:style-name="Strong_20_Emphasis">Appendices</text:span></text:p>
      <text:a xlink:type="simple" xlink:href="https://www.omgwiki.org/dido/doku.php?id=dido:public:ra:xapend:xapend.a_glossary" text:style-name="Internet_20_link" text:visited-style-name="Visited_20_Internet_20_Link"> A: Glossary of Terms</text:a>
      <text:a xlink:type="simple" xlink:href="https://www.omgwiki.org/dido/doku.php?id=dido:public:ra:xapend:xapend.b_stds" text:style-name="Internet_20_link" text:visited-style-name="Visited_20_Internet_20_Link"> B: Standards Organizations</text:a>
      <text:p text:style-name="Text_20_body">: Complete listing and description of the Standards Organizations associated with the technical and <text:span text:style-name="Emphasis">de facto</text:span> standards cited in the DIDO RA Architectural Views.<text:a xlink:type="simple" xlink:href="https://www.omgwiki.org/dido/doku.php?id=dido:public:ra:xapend:xapend.c_hwarch" text:style-name="Internet_20_link" text:visited-style-name="Visited_20_Internet_20_Link"> C: Hardware Architectures </text:a>: Describes Hardware Architectures to consider when designing distributed systems<text:a xlink:type="simple" xlink:href="https://www.omgwiki.org/dido/doku.php?id=dido:public:ra:xapend:xapend.d_opsys" text:style-name="Internet_20_link" text:visited-style-name="Visited_20_Internet_20_Link">D: Operating Systems </text:a> : Glossary of Operating Systems <text:a xlink:type="simple" xlink:href="https://www.omgwiki.org/dido/doku.php?id=dido:public:ra:xapend:xapend.e_tools" text:style-name="Internet_20_link" text:visited-style-name="Visited_20_Internet_20_Link">E: Tools </text:a>:  Tools to support the development, management, and operation of DIDOs<text:a xlink:type="simple" xlink:href="https://www.omgwiki.org/dido/doku.php?id=dido:public:ra:xapend:xapend.f_qos" text:style-name="Internet_20_link" text:visited-style-name="Visited_20_Internet_20_Link">F: DDS QoS</text:a>: Quality of Service (QoS) parameters defined in the <text:a xlink:type="simple" xlink:href="https://www.omgwiki.org/dido/doku.php?id=dido:public:ra:xapend:xapend.b_stds:tech:omg:dds" text:style-name="Internet_20_link" text:visited-style-name="Visited_20_Internet_20_Link"> DDS</text:a> specification<text:a xlink:type="simple" xlink:href="https://www.omgwiki.org/dido/doku.php?id=dido:public:ra:xapend:xapend.g_testing" text:style-name="Internet_20_link" text:visited-style-name="Visited_20_Internet_20_Link">G: Tests</text:a><text:a xlink:type="simple" xlink:href="https://www.omgwiki.org/dido/doku.php?id=dido:public:ra:xapend:xapend.h_acronyms" text:style-name="Internet_20_link" text:visited-style-name="Visited_20_Internet_20_Link">H: Acrony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1_intro:3_organization</dc:title>
  </office:meta>
</office:document-meta>
</file>