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287649249c1027a8769ad86dfbcfb5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1_stakeholder:3_ecosystem"/><text:bookmark-start text:name="__RefHeading___ecosystem_view_1"/><text:bookmark-start text:name="ecosystem_view"/>2.1.3 Ecosystem View<text:bookmark-end text:name="__RefHeading___ecosystem_view_1"/><text:bookmark-end text:name="ecosystem_view"/></text:h>
      <text:p text:style-name="Text_20_body"><text:a xlink:type="simple" xlink:href="https://www.omgwiki.org/dido/doku.php?id=dido:public:ra:1.2_views:1_stakeholder" text:style-name="Internet_20_link" text:visited-style-name="Visited_20_Internet_20_Link">return to Stakeholder Views </text:a></text:p>
      <text:p text:style-name="Text_20_body">The perspectives of Domain and Ecosystem <text:a xlink:type="simple" xlink:href="https://www.omgwiki.org/dido/doku.php?id=dido:public:ra:xapend:xapend.a_glossary:c:community_of_interest_coi" text:style-name="Internet_20_link" text:visited-style-name="Visited_20_Internet_20_Link"> Communities of Interest (CoIs)</text:a> are different. Whereas a Domain CoI focuses on a specific, real world solution or implementation to a specific concrete problem (i.e., a thing), an Ecosystem CoI focuses on the interactions and links between subordinate Ecosystems (i.e., sub-Ecosystems) and Domain CoIs. Governance of the overall enterprise <text:a xlink:type="simple" xlink:href="https://www.omgwiki.org/dido/doku.php?id=dido:public:ra:xapend:xapend.a_glossary:d:dm" text:style-name="Internet_20_link" text:visited-style-name="Visited_20_Internet_20_Link">Data Model (DM)</text:a>  and individual <text:a xlink:type="simple" xlink:href="https://www.omgwiki.org/dido/doku.php?id=dido:public:ra:xapend:xapend.a_glossary:d:datastore" text:style-name="Internet_20_link" text:visited-style-name="Visited_20_Internet_20_Link"> datastores </text:a> for the enterprise should remain unchanged from the pre-DIDO or non-DIDO state; it is still hierarchical in nature with a definite chain of command and specific responsibility attributed to individuals within the organization. The primary focus of the DIDO Ecosystem is coordination of various other CoIs. For example, one Ecosystem CoI could coordinate other sub-Ecosystem and Domain CoIs to ensure consistent perspective and context across for interoperability across all the CoIs.</text:p>
      <text:p text:style-name="Text_20_body">A well run DIDO CoI should have a charter that documents:</text:p>
      <text:p text:style-name="Text_20_body">the rules of engagement between DIDO CoI members the approval processes for changes to the charter and for releases, such as software and configuration trouble report procedures (capturing, distributing, resolving, disseminating afterwards) maintenance procedures (requesting, frequency, dissemination of maintenance reports) Ideally, a DIDO CoI should have a chairperson and a board of directors. Some DIDO CoIs may add a technical board or architectural board to oversee technical changes in the product and dedicate the board of directors to oversee governance of the DIDO CoI.</text:p>
      <text:p text:style-name="Text_20_body">The following diagram represents the various kinds of DIDO CoIs and their relationship to each other.</text:p>
      <text:p text:style-name="Text_20_body">DIDO ecosystem is comprised of 1 or more DIDO platformsDIDO ecosystem is comprised of 1 or more DIDO domainsDIDO domain community is comprised of of 1 or more immutable data objectsDIDO exchange can bridge 1 or more immutable data objects within a DIDO communityDIDO exchange can bridge 1 or more DIDO communitiesDIDO exchange can bridge 1 or more DIDO ecosystems
<draw:frame draw:style-name="mediacenter" draw:name="0" text:anchor-type="paragraph" draw:z-index="0" svg:width="13.229166666667cm" svg:height="6.4940603787067cm"><draw:image xlink:href="Pictures/7287649249c1027a8769ad86dfbcfb52.png" xlink:type="simple" xlink:show="embed" xlink:actuate="onLoad"/></draw:frame>
</text:p>
      <text:p text:style-name="Text_20_body">DIDO Ecosystem

</text:p>
      <text:p text:style-name="Text_20_body"><text:span text:style-name="Strong_20_Emphasis">NOTE:</text:span>   Refer to <text:a xlink:type="simple" xlink:href="https://www.omgwiki.org/dido/doku.php?id=dido:public:ra:1.2_views:1_stakeholder:7_stds" text:style-name="Internet_20_link" text:visited-style-name="Visited_20_Internet_20_Link">2.1.7 Relevant Community Standards</text:a> for this vie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1_stakeholder:3_ecosystem</dc:title>
  </office:meta>
</office:document-meta>
</file>