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bef39f06f51f521735578d1f27da83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2_tech_views:defilayers"/><text:bookmark-start text:name="__RefHeading___decentralized_finance_defi_layers_1"/><text:bookmark-start text:name="decentralized_finance_defi_layers"/>2.2.3 Decentralized Finance (DeFi) Layers<text:bookmark-end text:name="__RefHeading___decentralized_finance_defi_layers_1"/><text:bookmark-end text:name="decentralized_finance_defi_layers"/></text:h>
      <text:p text:style-name="Text_20_body"><text:a xlink:type="simple" xlink:href="https://www.omgwiki.org/dido/doku.php?id=dido:public:ra:1.2_views:2_tech_views" text:style-name="Internet_20_link" text:visited-style-name="Visited_20_Internet_20_Link">return to Technical Views</text:a></text:p>
      <text:p text:style-name="Text_20_body">The <text:a xlink:type="simple" xlink:href="https://www.omgwiki.org/dido/doku.php?id=dido:public:ra:xapend:xapend.a_glossary:d:defi" text:style-name="Internet_20_link" text:visited-style-name="Visited_20_Internet_20_Link">Decentralized Finance (DeFi)</text:a> have defined layers 0 through 3<text:note text:id="ftn0" text:note-class="footnote"><text:note-citation text:label="1)">1)</text:note-citation><text:note-body><text:p text:style-name="Footnote">
Rakesh Sharma,
Investopedia,
24 March 2021,
<text:span text:style-name="underline">Decentralized Finance (DeFi) Definition</text:span>,
Accessed 24 May 2021,
<text:a xlink:type="simple" xlink:href="https://www.investopedia.com/decentralized-finance-defi-5113835" text:style-name="Internet_20_link" text:visited-style-name="Visited_20_Internet_20_Link">https://www.investopedia.com/decentralized-finance-defi-5113835</text:a>
</text:p></text:note-body></text:note></text:p>
      <text:p text:style-name="Text_20_body">
<draw:frame draw:style-name="mediacenter" draw:name="0" text:anchor-type="paragraph" draw:z-index="0" svg:width="7.9375cm" svg:height="8.6252927400468cm"><draw:image xlink:href="Pictures/3bef39f06f51f521735578d1f27da838.png" xlink:type="simple" xlink:show="embed" xlink:actuate="onLoad"/></draw:frame>
</text:p>
      <text:p text:style-name="Text_20_body">The Layers used in Decentralized Finance (DeFi).
</text:p>
      <text:p text:style-name="Text_20_body">Sharma defines the four layers as:</text:p>
      <text:p text:style-name="Text_20_body"><text:span text:style-name="Strong_20_Emphasis"><text:a xlink:type="simple" xlink:href="https://www.omgwiki.org/dido/doku.php?id=dido:public:ra:xapend:xapend.a_glossary:s:settlement_layer" text:style-name="Internet_20_link" text:visited-style-name="Visited_20_Internet_20_Link"> Settlement Layer</text:a></text:span> is also referred to as Layer 0 because it is the base layer upon which other DeFi transactions are built. It consists of a public <text:a xlink:type="simple" xlink:href="https://www.omgwiki.org/dido/doku.php?id=dido:public:ra:xapend:xapend.a_glossary:b:blockchain" text:style-name="Internet_20_link" text:visited-style-name="Visited_20_Internet_20_Link">blockchain</text:a> and its native digital currency or <text:a xlink:type="simple" xlink:href="https://www.omgwiki.org/dido/doku.php?id=dido:public:ra:xapend:xapend.a_glossary:c:cryptocurrency" text:style-name="Internet_20_link" text:visited-style-name="Visited_20_Internet_20_Link">cryptocurrency</text:a>. Transactions occurring on DeFi apps are settled using this currency, which may or may not be traded in public markets. One example of the settlement layer is <text:a xlink:type="simple" xlink:href="https://www.omgwiki.org/dido/doku.php?id=dido:public:ra:xapend:xapend.a_glossary:e:ethereum" text:style-name="Internet_20_link" text:visited-style-name="Visited_20_Internet_20_Link">Ethereum</text:a> and its native token <text:a xlink:type="simple" xlink:href="https://www.omgwiki.org/dido/doku.php?id=dido:public:ra:xapend:xapend.a_glossary:e:ether" text:style-name="Internet_20_link" text:visited-style-name="Visited_20_Internet_20_Link">ether (ETH)</text:a>, which is traded at crypto exchanges. The settlement layer can also have tokenized versions of assets, such as the U.S. dollar, or <text:a xlink:type="simple" xlink:href="https://www.omgwiki.org/dido/doku.php?id=dido:public:ra:xapend:xapend.a_glossary:t:tokens" text:style-name="Internet_20_link" text:visited-style-name="Visited_20_Internet_20_Link">tokens</text:a> that are digital representations of real-world assets. For example, a real estate token might represent ownership of a parcel of land.  <text:span text:style-name="Strong_20_Emphasis"><text:a xlink:type="simple" xlink:href="https://www.omgwiki.org/dido/doku.php?id=dido:public:ra:xapend:xapend.a_glossary:p:protocol_layer" text:style-name="Internet_20_link" text:visited-style-name="Visited_20_Internet_20_Link">Protocol Layer</text:a></text:span> are the standards and rules written to govern specific tasks or activities. In parallel with real-world institutions, this would be a set of principles and rules that all participants in a given industry have agreed to follow as a prerequisite to operating in the industry. DeFi protocols are interoperable, meaning they can be used by multiple entities at the same time to build a service or an app. The protocol layer provides <text:a xlink:type="simple" xlink:href="https://www.omgwiki.org/dido/doku.php?id=dido:public:ra:xapend:xapend.a_glossary:l:liquidity" text:style-name="Internet_20_link" text:visited-style-name="Visited_20_Internet_20_Link">Liquidity</text:a> to the DeFi ecosystem. One example of a DeFi protocol is Synthetix, a derivatives trading protocol on Ethereum. It is used to create synthetic versions of real-world assets.<text:span text:style-name="Strong_20_Emphasis"><text:a xlink:type="simple" xlink:href="https://www.omgwiki.org/dido/doku.php?id=dido:public:ra:xapend:xapend.a_glossary:a:applayer" text:style-name="Internet_20_link" text:visited-style-name="Visited_20_Internet_20_Link">Application Layer</text:a></text:span>, as the name indicates, is where consumer-facing applications reside. These applications abstract underlying protocols into simple consumer-focused services. Most common applications in the cryptocurrency ecosystem, such as decentralized cryptocurrency exchanges and lending services, reside in this layer.<text:span text:style-name="Strong_20_Emphasis"> <text:a xlink:type="simple" xlink:href="https://www.omgwiki.org/dido/doku.php?id=dido:public:ra:xapend:xapend.a_glossary:a:aggregation_layer" text:style-name="Internet_20_link" text:visited-style-name="Visited_20_Internet_20_Link">Aggregation Layer</text:a></text:span>, is the aggregation layer where aggregators connect various applications from the previous layer in order to provide a service to investors. For example, they might enable the seamless transfer of money between different financial instruments to maximize returns. In a physical setup, such trading actions would entail considerable paperwork and coordination. But a technology-based framework should smooth out the investing rails, allowing traders to <text:a xlink:type="simple" xlink:href="https://www.omgwiki.org/dido/doku.php?id=dido:public:ra:xapend:xapend.a_glossary:s:switch" text:style-name="Internet_20_link" text:visited-style-name="Visited_20_Internet_20_Link">switch</text:a> between different services quickly. Lending and borrowing is an example of a service that exists in the aggregation layer. Banking services and crypto wallets are other examp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2_tech_views:defilayers</dc:title>
  </office:meta>
</office:document-meta>
</file>