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98d74c301c9cc476ec200eb13bf93b2.png"/>
  <manifest:file-entry manifest:media-type="image/png" manifest:full-path="Pictures/efc6bec5ac9dba73b31dd286e1cb77f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3_taxonomic:1_topologies:2_decentralized"/><text:bookmark-start text:name="__RefHeading___decentralized_network_topology_1"/><text:bookmark-start text:name="decentralized_network_topology"/>2.3.1.2 Decentralized Network Topology<text:bookmark-end text:name="__RefHeading___decentralized_network_topology_1"/><text:bookmark-end text:name="decentralized_network_topology"/></text:h>
      <text:p text:style-name="Text_20_body"><text:a xlink:type="simple" xlink:href="https://www.omgwiki.org/dido/doku.php?id=dido:public:ra:1.2_views:3_taxonomic:1_topologies" text:style-name="Internet_20_link" text:visited-style-name="Visited_20_Internet_20_Link">return to Network Topology Taxonomy</text:a></text:p>
      <text:p text:style-name="Text_20_body">In a Decentralized network topology, there are several “central” nodes, each providing redundancy and failover capabilities for the other. Often each of the centralized nodes are geographically distributed (i.e., North American, Europe, SE Asia, etc.).</text:p>
      <text:p text:style-name="Text_20_body">
<draw:frame draw:style-name="mediacenter" draw:name="0" text:anchor-type="paragraph" draw:z-index="0" svg:width="2.6458333333333cm" svg:height="3.8398504273504cm"><draw:image xlink:href="Pictures/798d74c301c9cc476ec200eb13bf93b2.png" xlink:type="simple" xlink:show="embed" xlink:actuate="onLoad"/></draw:frame>
</text:p>
      <text:p text:style-name="Text_20_body">Decentralized Network Topology

</text:p>
      <text:p text:style-name="Text_20_body">Decentralized systems overcome some of the problems associated with a centralized system: they do not have a single point of failure resulting in fault tolerance.<text:note text:id="ftn0" text:note-class="footnote"><text:note-citation text:label="1)">1)</text:note-citation><text:note-body><text:p text:style-name="Footnote">Nonetheless, the October 2016 Distributed Denial of Service (DDoS) attack on <text:a xlink:type="simple" xlink:href="https://www.omgwiki.org/dido/doku.php?id=dido:public:ra:xapend.glossary:d:dns" text:style-name="Internet_20_link" text:visited-style-name="Visited_20_Internet_20_Link">dns</text:a> servers on the US East coast and in Europe highlighted a weakness in the decentralized model.</text:p></text:note-body></text:note><text:span text:style-name="sup">,</text:span><text:note text:id="ftn1" text:note-class="footnote"><text:note-citation text:label="2)">2)</text:note-citation><text:note-body><text:p text:style-name="Footnote">A. Shields, “Is Oracle's Position Secure in the Database Space?,” 18 January 2016. [Online]. Available: <text:a xlink:type="simple" xlink:href="http://marketrealist.com/2016/01/oracles-position-secure-database-space/" text:style-name="Internet_20_link" text:visited-style-name="Visited_20_Internet_20_Link">http://marketrealist.com/2016/01/oracles-position-secure-database-space/</text:a></text:p></text:note-body></text:note> Thus, each node can be maintained independently, which ultimately results in a more stable system. Moreover, the load on the system can be reduced by increasing the number of centralized nodes thereby distributing the work load.</text:p>
      <text:p text:style-name="Text_20_body">Nevertheless, the scalability of the system is moderate, since the cost of expansion per node is generally steep. Granted, much of this cost has come down with the availability of Platform as a Service (PaaS) offerings from Amazon, Microsoft, etc. Since the nodes are arranged in clusters around one of the centralized servers, there is only partial fault tolerance with the result that occasionally parts of the system are rendered  unavailable. The dependence on the underlying network topology means that, depending on which network links are broken, there is a chance that the data within one of the servers is obsolete.</text:p>
      <text:p text:style-name="Text_20_body">The Decentralized Model is used extensively in Cloud Computing, specifically <text:a xlink:type="simple" xlink:href="https://www.omgwiki.org/dido/doku.php?id=dido:public:ra:xapend.glossary:i:iaas" text:style-name="Internet_20_link" text:visited-style-name="Visited_20_Internet_20_Link">iaas</text:a>, <text:a xlink:type="simple" xlink:href="https://www.omgwiki.org/dido/doku.php?id=dido:public:ra:xapend.glossary:s:saas" text:style-name="Internet_20_link" text:visited-style-name="Visited_20_Internet_20_Link">saas</text:a>, and <text:a xlink:type="simple" xlink:href="https://www.omgwiki.org/dido/doku.php?id=dido:public:ra:xapend.glossary:p:paas" text:style-name="Internet_20_link" text:visited-style-name="Visited_20_Internet_20_Link">paas</text:a>. Although there are implementations of cloud computing which do not use the Decentralized model (i.e., blockchains), the following chart from Gartner summarizes the projected growth of the “as a Service” offerings and indicates that it is on the rise.
<text:note text:id="ftn2" text:note-class="footnote"><text:note-citation text:label="3)">3)</text:note-citation><text:note-body><text:p text:style-name="Footnote">C. Coles, “Overview of Cloud Market in 2017 and Beyond,” 2016. [Online]. Available: <text:a xlink:type="simple" xlink:href="https://www.skyhighnetworks.com/cloud-security-blog/microsoft-azure-closes-iaas-adoption-gap-with-amazon-aws/" text:style-name="Internet_20_link" text:visited-style-name="Visited_20_Internet_20_Link">https://www.skyhighnetworks.com/cloud-security-blog/microsoft-azure-closes-iaas-adoption-gap-with-amazon-aws/</text:a>. [Accessed 24 July 2017].</text:p></text:note-body></text:note>
It also highlights the magnitude of trying to “convert” the world to one that is completely distributed. Even were it to occur, it’s going to take a long time.</text:p>
      <text:p text:style-name="Text_20_body">
<draw:frame draw:style-name="mediacenter" draw:name="1" text:anchor-type="paragraph" draw:z-index="1" svg:width="10.583333333333cm" svg:height="6.507960199005cm"><draw:image xlink:href="Pictures/efc6bec5ac9dba73b31dd286e1cb77f1.png" xlink:type="simple" xlink:show="embed" xlink:actuate="onLoad"/></draw:frame>
</text:p>
      <text:p text:style-name="Text_20_body">Decentralized Cloud Market Revenue ($ Billion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3_taxonomic:1_topologies:2_decentralized</dc:title>
  </office:meta>
</office:document-meta>
</file>