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1_topologies:4_stds"/><text:bookmark-start text:name="__RefHeading___relevant_networking_standards_1"/><text:bookmark-start text:name="relevant_networking_standards"/>2.3.1.4 Relevant Networking Standards<text:bookmark-end text:name="__RefHeading___relevant_networking_standards_1"/><text:bookmark-end text:name="relevant_networking_standards"/></text:h>
      <text:p text:style-name="Text_20_body"><text:a xlink:type="simple" xlink:href="https://www.omgwiki.org/dido/doku.php?id=dido:public:ra:1.2_views:3_taxonomic:1_topologies" text:style-name="Internet_20_link" text:visited-style-name="Visited_20_Internet_20_Link">return to Network Topology Taxonomy</text:a></text:p>
      <text:p text:style-name="Text_20_body">The following standards are applicable to all network views.</text:p>
      <text:h text:style-name="Heading_20_1" text:outline-level="1"><text:bookmark-start text:name="__RefHeading___technical_standards_2"/><text:bookmark-start text:name="technical_standards"/>Technical Standards<text:bookmark-end text:name="__RefHeading___technical_standards_2"/><text:bookmark-end text:name="technical_standards"/></text:h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pkcs" text:style-name="Internet_20_link" text:visited-style-name="Visited_20_Internet_20_Link">RFC2315 - Cryptographic Message Syntax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h text:style-name="Heading_20_1" text:outline-level="1"><text:bookmark-start text:name="__RefHeading___de_facto_standards_3"/><text:bookmark-start text:name="de_facto_standards"/>de facto Standards<text:bookmark-end text:name="__RefHeading___de_facto_standards_3"/><text:bookmark-end text:name="de_facto_standards"/></text:h>
      <text:p text:style-name="Text_20_body">None identifi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1_topologies:4_stds</dc:title>
  </office:meta>
</office:document-meta>
</file>